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702cm"/>
    </style:style>
    <style:style style:name="co2" style:family="table-column">
      <style:table-column-properties fo:break-before="auto" style:column-width="2.598cm"/>
    </style:style>
    <style:style style:name="co3" style:family="table-column">
      <style:table-column-properties fo:break-before="auto" style:column-width="2.556cm"/>
    </style:style>
    <style:style style:name="co4" style:family="table-column">
      <style:table-column-properties fo:break-before="auto" style:column-width="3.33cm"/>
    </style:style>
    <style:style style:name="co5" style:family="table-column">
      <style:table-column-properties fo:break-before="auto" style:column-width="2.282cm"/>
    </style:style>
    <style:style style:name="co6" style:family="table-column">
      <style:table-column-properties fo:break-before="auto" style:column-width="2.806cm"/>
    </style:style>
    <style:style style:name="co7" style:family="table-column">
      <style:table-column-properties fo:break-before="auto" style:column-width="1.947cm"/>
    </style:style>
    <style:style style:name="co8" style:family="table-column">
      <style:table-column-properties fo:break-before="auto" style:column-width="3.685cm"/>
    </style:style>
    <style:style style:name="co9" style:family="table-column">
      <style:table-column-properties fo:break-before="auto" style:column-width="1.99cm"/>
    </style:style>
    <style:style style:name="co10" style:family="table-column">
      <style:table-column-properties fo:break-before="auto" style:column-width="3.729cm"/>
    </style:style>
    <style:style style:name="co11" style:family="table-column">
      <style:table-column-properties fo:break-before="auto" style:column-width="8.527cm"/>
    </style:style>
    <style:style style:name="co12" style:family="table-column">
      <style:table-column-properties fo:break-before="auto" style:column-width="2.258cm"/>
    </style:style>
    <style:style style:name="ro1" style:family="table-row">
      <style:table-row-properties style:row-height="0.85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2.422cm" fo:break-before="auto" style:use-optimal-row-height="true"/>
    </style:style>
    <style:style style:name="ro5" style:family="table-row">
      <style:table-row-properties style:row-height="2.817cm" fo:break-before="auto" style:use-optimal-row-height="true"/>
    </style:style>
    <style:style style:name="ro6" style:family="table-row">
      <style:table-row-properties style:row-height="0.841cm" fo:break-before="auto" style:use-optimal-row-height="true"/>
    </style:style>
    <style:style style:name="ro7" style:family="table-row">
      <style:table-row-properties style:row-height="1.632cm" fo:break-before="auto" style:use-optimal-row-height="true"/>
    </style:style>
    <style:style style:name="ro8" style:family="table-row">
      <style:table-row-properties style:row-height="3.21cm" fo:break-before="auto" style:use-optimal-row-height="true"/>
    </style:style>
    <style:style style:name="ro9" style:family="table-row">
      <style:table-row-properties style:row-height="0.552cm" fo:break-before="auto" style:use-optimal-row-height="true"/>
    </style:style>
    <style:style style:name="ro10" style:family="table-row">
      <style:table-row-properties style:row-height="0.52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dee6ef" fo:wrap-option="wrap"/>
    </style:style>
  </office:automatic-styles>
  <office:body>
    <office:spreadsheet>
      <table:calculation-settings table:automatic-find-labels="false" table:use-regular-expressions="false" table:use-wildcards="true"/>
      <table:table table:name="domains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row table:style-name="ro1">
          <table:table-cell table:style-name="ce1" office:value-type="string" calcext:value-type="string">
            <text:p>Domain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Relationship</text:p>
          </table:table-cell>
          <table:table-cell table:style-name="ce1" office:value-type="string" calcext:value-type="string">
            <text:p>Sponsor/Manager</text:p>
          </table:table-cell>
          <table:table-cell table:style-name="ce1" office:value-type="string" calcext:value-type="string">
            <text:p>Sponsor Country</text:p>
          </table:table-cell>
          <table:table-cell table:style-name="ce1" office:value-type="string" calcext:value-type="string">
            <text:p>Administrative Contact</text:p>
          </table:table-cell>
          <table:table-cell table:style-name="ce1" office:value-type="string" calcext:value-type="string">
            <text:p>Admin Country</text:p>
          </table:table-cell>
          <table:table-cell table:style-name="ce1" office:value-type="string" calcext:value-type="string">
            <text:p>Technical Contact</text:p>
          </table:table-cell>
          <table:table-cell table:style-name="ce1" office:value-type="string" calcext:value-type="string">
            <text:p>Tech Country</text:p>
          </table:table-cell>
          <table:table-cell table:style-name="ce1" office:value-type="string" calcext:value-type="string">
            <text:p>Verdict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2">
          <table:table-cell office:value-type="string" calcext:value-type="string">
            <text:p>AA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erican Automobile Association, Inc.</text:p>
            <text:p>1000 AAA Drive</text:p>
            <text:p>Heathrow FL 3274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aa.html</text:p>
          </table:table-cell>
        </table:table-row>
        <table:table-row table:style-name="ro2">
          <table:table-cell office:value-type="string" calcext:value-type="string">
            <text:p>AAR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ARP</text:p>
            <text:p>601 E Street Northwest</text:p>
            <text:p>Washington DC 2004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ing Partner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arp.html</text:p>
          </table:table-cell>
        </table:table-row>
        <table:table-row table:style-name="ro3">
          <table:table-cell office:value-type="string" calcext:value-type="string">
            <text:p>ABART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abarth.html</text:p>
          </table:table-cell>
        </table:table-row>
        <table:table-row table:style-name="ro4">
          <table:table-cell office:value-type="string" calcext:value-type="string">
            <text:p>AB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BB Ltd</text:p>
            <text:p>Affolternstrasse 44</text:p>
            <text:p>Zurich CH-805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omain Administration</text:p>
            <text:p>ABB Schweiz AG</text:p>
            <text:p>Intellectual Property, CH-IP/TM</text:p>
            <text:p>Brown Boveri Strasse 6</text:p>
            <text:p>Baden CH-54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bb.html</text:p>
          </table:table-cell>
        </table:table-row>
        <table:table-row table:style-name="ro4">
          <table:table-cell office:value-type="string" calcext:value-type="string">
            <text:p>ABBOT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bbott Laboratories, Inc.</text:p>
            <text:p>100 Abbott Park Road</text:p>
            <text:p>Dept. G397, Bldg. AP6D-2</text:p>
            <text:p>Abbott Park IL 6006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Administrator</text:p>
            <text:p>Abbott Laboratories, Inc</text:p>
            <text:p>100 Abbott Park Road, Dept. G397, Bldg. AP6D-2</text:p>
            <text:p>Abbott Park IL 6006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bbott.html</text:p>
          </table:table-cell>
        </table:table-row>
        <table:table-row table:style-name="ro5">
          <table:table-cell office:value-type="string" calcext:value-type="string">
            <text:p>ABBVI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bbVie Inc.</text:p>
            <text:p>1 N. Waukegan Road</text:p>
            <text:p>North Chicago IL 6006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Manager</text:p>
            <text:p>Valideus</text:p>
            <text:p>28-30 Little Russell Street</text:p>
            <text:p>London WC1A 2H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bbvie.html</text:p>
          </table:table-cell>
        </table:table-row>
        <table:table-row table:style-name="ro2">
          <table:table-cell office:value-type="string" calcext:value-type="string">
            <text:p>AB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ney Enterprises, Inc.</text:p>
            <text:p>500 South Buena Vista Street</text:p>
            <text:p>Burbank CA 9152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xecutive Director of Technology</text:p>
            <text:p>Disney Enterprises, Inc.</text:p>
            <text:p>500 South Buena Vista Street</text:p>
            <text:p>Burbank CA 9152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bc.html</text:p>
          </table:table-cell>
        </table:table-row>
        <table:table-row table:style-name="ro2">
          <table:table-cell office:value-type="string" calcext:value-type="string">
            <text:p>AB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ble Inc.</text:p>
            <text:p>1-5-5 Motoakasaka MOTOAKASAKA SF Bldg</text:p>
            <text:p>Minato-ku Tokyo 107-005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Jacob Williams</text:p>
            <text:p>Interlink Co., Ltd.</text:p>
            <text:p>Sunshine 60 Bldg. 45F 3-1-1 Higashi Ikebukuro</text:p>
            <text:p>Toshima Tokyo 170-604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ble.html</text:p>
          </table:table-cell>
        </table:table-row>
        <table:table-row table:style-name="ro2">
          <table:table-cell office:value-type="string" calcext:value-type="string">
            <text:p>ABOGAD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bogado.html</text:p>
          </table:table-cell>
        </table:table-row>
        <table:table-row table:style-name="ro4">
          <table:table-cell office:value-type="string" calcext:value-type="string">
            <text:p>ABUDHAB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bu Dhabi Systems and Information Centre</text:p>
            <text:p>Abu Dhabi Systems &amp; Information Centre</text:p>
            <text:p>International Tower Al Karama Street</text:p>
            <text:p>Abu Dhab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Khadeeja Mohsen Al Faqeeh</text:p>
            <text:p>Abu Dhabi Systems &amp; Information Centre</text:p>
            <text:p>International Tower Al Karama Street</text:p>
            <text:p>Abu Dhab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Manager Systems, ae Domain Administration</text:p>
            <text:p>Telecommunications Regulatory Authority of UAE</text:p>
            <text:p>Al Waheeda street Al Memzar</text:p>
            <text:p>P.O.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budhabi.html</text:p>
          </table:table-cell>
        </table:table-row>
        <table:table-row table:style-name="ro4">
          <table:table-cell office:value-type="string" calcext:value-type="string">
            <text:p>ACADEM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cademy.html</text:p>
          </table:table-cell>
        </table:table-row>
        <table:table-row table:style-name="ro2">
          <table:table-cell office:value-type="string" calcext:value-type="string">
            <text:p>ACCENTU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ccenture plc</text:p>
            <text:p>1 Grand Canal Square, Grand Harbour</text:p>
            <text:p>Dublin Dublin 2</text:p>
            <text:p>Ireland</text:p>
          </table:table-cell>
          <table:table-cell office:value-type="string" calcext:value-type="string">
            <text:p>🇮🇪 IE</text:p>
          </table:table-cell>
          <table:table-cell office:value-type="string" calcext:value-type="string">
            <text:p>Senior Manager, Digital Marketing</text:p>
            <text:p>Accenture plc</text:p>
            <text:p>1 Grand Canal Square, Grand Harbour</text:p>
            <text:p>Dublin Dublin 2</text:p>
            <text:p>Ireland</text:p>
          </table:table-cell>
          <table:table-cell office:value-type="string" calcext:value-type="string">
            <text:p>🇮🇪 I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ccenture.html</text:p>
          </table:table-cell>
        </table:table-row>
        <table:table-row table:style-name="ro2">
          <table:table-cell office:value-type="string" calcext:value-type="string">
            <text:p>ACCOUNTA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Accountant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ccountant.html</text:p>
          </table:table-cell>
        </table:table-row>
        <table:table-row table:style-name="ro4">
          <table:table-cell office:value-type="string" calcext:value-type="string">
            <text:p>ACCOUNTAN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ccountants.html</text:p>
          </table:table-cell>
        </table:table-row>
        <table:table-row table:style-name="ro2">
          <table:table-cell office:value-type="string" calcext:value-type="string">
            <text:p>A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ternet Computer Bureau Limited</text:p>
            <text:p>c/o Sure (Ascension Island)</text:p>
            <text:p>Georgetown ASCN 1ZZ</text:p>
            <text:p>Ascension Island</text:p>
          </table:table-cell>
          <table:table-cell office:value-type="string" calcext:value-type="string">
            <text:p>🐦‍🔥 AC</text:p>
          </table:table-cell>
          <table:table-cell office:value-type="string" calcext:value-type="string">
            <text:p>Managing Director</text:p>
            <text:p>Internet Computer Bureau Limited</text:p>
            <text:p>c/o Sure (Ascension Island)</text:p>
            <text:p>Georgetown ASCN 1ZZ</text:p>
            <text:p>Ascension Island</text:p>
          </table:table-cell>
          <table:table-cell office:value-type="string" calcext:value-type="string">
            <text:p>🐦‍🔥 AC</text:p>
          </table:table-cell>
          <table:table-cell office:value-type="string" calcext:value-type="string">
            <text:p>Technical Director</text:p>
            <text:p>Internet Computer Bureau Limited</text:p>
            <text:p>Greytown House, 221-227 High Street</text:p>
            <text:p>Orpington Kent BR6 0NZ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c.html</text:p>
          </table:table-cell>
        </table:table-row>
        <table:table-row table:style-name="ro2">
          <table:table-cell office:value-type="string" calcext:value-type="string">
            <text:p>AC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CO Severin Ahlmann GmbH &amp; Co. KG</text:p>
            <text:p>Am Ahlmannkai</text:p>
            <text:p>Buedelsdorf Schleswig-Holstein 24782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EO</text:p>
            <text:p>LEMARIT GmbH</text:p>
            <text:p>Werkstrasse 12</text:p>
            <text:p>Harrislee Schleswig-Holstein 2495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LEMARIT GmbH</text:p>
            <text:p>Werkstrasse 12</text:p>
            <text:p>Harrislee Schleswig-Holstein 2495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aco.html</text:p>
          </table:table-cell>
        </table:table-row>
        <table:table-row table:style-name="ro3">
          <table:table-cell office:value-type="string" calcext:value-type="string">
            <text:p>ACTIV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active.html</text:p>
          </table:table-cell>
        </table:table-row>
        <table:table-row table:style-name="ro4">
          <table:table-cell office:value-type="string" calcext:value-type="string">
            <text:p>ACTO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ctor.html</text:p>
          </table:table-cell>
        </table:table-row>
        <table:table-row table:style-name="ro3">
          <table:table-cell office:value-type="string" calcext:value-type="string">
            <text:p>ADA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adac.html</text:p>
          </table:table-cell>
        </table:table-row>
        <table:table-row table:style-name="ro2">
          <table:table-cell office:value-type="string" calcext:value-type="string">
            <text:p>AD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ndorra Telecom</text:p>
            <text:p>Carrer Mossèn Lluís Pujol, 8-14</text:p>
            <text:p>Santa Coloma AD500</text:p>
            <text:p>Andorra</text:p>
          </table:table-cell>
          <table:table-cell office:value-type="string" calcext:value-type="string">
            <text:p>🇦🇩 AD</text:p>
          </table:table-cell>
          <table:table-cell office:value-type="string" calcext:value-type="string">
            <text:p>Enric Castellet Garcia</text:p>
            <text:p>Andorra Telecom</text:p>
            <text:p>Carrer Mossèn Lluís Pujol, 8-14</text:p>
            <text:p>Santa Coloma AD500</text:p>
            <text:p>Andorra</text:p>
          </table:table-cell>
          <table:table-cell office:value-type="string" calcext:value-type="string">
            <text:p>🇦🇩 AD</text:p>
          </table:table-cell>
          <table:table-cell office:value-type="string" calcext:value-type="string">
            <text:p>Fabrici Rossell</text:p>
            <text:p>Andorra Telecom</text:p>
            <text:p>Carrer Mossèn Lluís Pujol, 8-14</text:p>
            <text:p>Santa Coloma AD500</text:p>
            <text:p>Andorra</text:p>
          </table:table-cell>
          <table:table-cell office:value-type="string" calcext:value-type="string">
            <text:p>🇦🇩 A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d.html</text:p>
          </table:table-cell>
        </table:table-row>
        <table:table-row table:style-name="ro2">
          <table:table-cell office:value-type="string" calcext:value-type="string">
            <text:p>A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ds.html</text:p>
          </table:table-cell>
        </table:table-row>
        <table:table-row table:style-name="ro2">
          <table:table-cell office:value-type="string" calcext:value-type="string">
            <text:p>ADUL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CM Registry AD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dult.html</text:p>
          </table:table-cell>
        </table:table-row>
        <table:table-row table:style-name="ro2">
          <table:table-cell office:value-type="string" calcext:value-type="string">
            <text:p>AE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ktiebolaget Electrolux</text:p>
            <text:p>S:t Göransgatan 143</text:p>
            <text:p>Stockholm S-10545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IP Legal Department</text:p>
            <text:p>AB Electrolux</text:p>
            <text:p>S:t Göransgatan 143</text:p>
            <text:p>Stockholm S-10545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eg.html</text:p>
          </table:table-cell>
        </table:table-row>
        <table:table-row table:style-name="ro2">
          <table:table-cell office:value-type="string" calcext:value-type="string">
            <text:p>A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s and Digital Government Regulatory Authority (TDRA)</text:p>
            <text:p>P.O. 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Director Policies and Programs</text:p>
            <text:p>Telecommunications and Digital Government Regulatory Authority (TDRA)</text:p>
            <text:p>P.O. 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Senior Manager .aeDA</text:p>
            <text:p>.ae Domain Administration (.aeDA)</text:p>
            <text:p>P.O. 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e.html</text:p>
          </table:table-cell>
        </table:table-row>
        <table:table-row table:style-name="ro4">
          <table:table-cell office:value-type="string" calcext:value-type="string">
            <text:p>AERO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ociete Internationale de Telecommunications Aeronautique (SITA INC USA)</text:p>
            <text:p>3100 Cumberland Boulevard</text:p>
            <text:p>Atlanta GA 3033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ero.html</text:p>
          </table:table-cell>
        </table:table-row>
        <table:table-row table:style-name="ro2">
          <table:table-cell office:value-type="string" calcext:value-type="string">
            <text:p>AETN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etna Life Insurance Company</text:p>
            <text:p>151 Farmington Avenue</text:p>
            <text:p>Hartford CT 0615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Jeff Muehlhausen</text:p>
            <text:p>Aetna Life Insurance Company</text:p>
            <text:p>151 Farmington Avenue</text:p>
            <text:p>Hartford CT 0615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etna.html</text:p>
          </table:table-cell>
        </table:table-row>
        <table:table-row table:style-name="ro3">
          <table:table-cell office:value-type="string" calcext:value-type="string">
            <text:p>AFAMILYCOMPAN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afamilycompany.html</text:p>
          </table:table-cell>
        </table:table-row>
        <table:table-row table:style-name="ro2">
          <table:table-cell office:value-type="string" calcext:value-type="string">
            <text:p>AF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Communications and IT</text:p>
            <text:p>Mohammad Jan Khan Watt</text:p>
            <text:p>Kabul 26000</text:p>
            <text:p>Afghanistan</text:p>
          </table:table-cell>
          <table:table-cell office:value-type="string" calcext:value-type="string">
            <text:p>🇦🇫 AF</text:p>
          </table:table-cell>
          <table:table-cell office:value-type="string" calcext:value-type="string">
            <text:p>General Manager .AF</text:p>
            <text:p>Ministry of Communications and IT</text:p>
            <text:p>Mohammad Jan Khan Watt</text:p>
            <text:p>Kabul 26000</text:p>
            <text:p>Afghanistan</text:p>
          </table:table-cell>
          <table:table-cell office:value-type="string" calcext:value-type="string">
            <text:p>🇦🇫 AF</text:p>
          </table:table-cell>
          <table:table-cell office:value-type="string" calcext:value-type="string">
            <text:p>General Manager .AF</text:p>
            <text:p>Ministry of Communications and IT</text:p>
            <text:p>Mohammad Jan Khan Watt</text:p>
            <text:p>Kabul 26000</text:p>
            <text:p>Afghanistan</text:p>
          </table:table-cell>
          <table:table-cell office:value-type="string" calcext:value-type="string">
            <text:p>🇦🇫 AF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f.html</text:p>
          </table:table-cell>
        </table:table-row>
        <table:table-row table:style-name="ro4">
          <table:table-cell office:value-type="string" calcext:value-type="string">
            <text:p>AF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ustralian Football League</text:p>
            <text:p>140 Harbour Esplanade</text:p>
            <text:p>Docklands VIC 3008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Simon Clarke</text:p>
            <text:p>Australian Football League</text:p>
            <text:p>140 Harbour Esplanade</text:p>
            <text:p>Docklands VIC 3008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Anne-Mette Roed</text:p>
            <text:p>CSC Digital Brand Services</text:p>
            <text:p>2711 Centerville Rd.</text:p>
            <text:p>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fl.html</text:p>
          </table:table-cell>
        </table:table-row>
        <table:table-row table:style-name="ro4">
          <table:table-cell office:value-type="string" calcext:value-type="string">
            <text:p>AFRIC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A Central Registry NPC trading as Registry.Africa</text:p>
            <text:p>PO Box 4620</text:p>
            <text:p>Halfway House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Neil Duncan Dundas</text:p>
            <text:p>DNS Africa Ltd</text:p>
            <text:p>19th Floor Newton Tower</text:p>
            <text:p>Sir William Newton Street</text:p>
            <text:p>Port Louis</text:p>
            <text:p>Mauritius</text:p>
          </table:table-cell>
          <table:table-cell office:value-type="string" calcext:value-type="string">
            <text:p>🇲🇺 MU</text:p>
          </table:table-cell>
          <table:table-cell office:value-type="string" calcext:value-type="string">
            <text:p>Theo Kramer</text:p>
            <text:p>DNS Africa Ltd</text:p>
            <text:p>19th Floor Newton Tower</text:p>
            <text:p>Sir William Newton Street</text:p>
            <text:p>Port Louis</text:p>
            <text:p>Mauritius</text:p>
          </table:table-cell>
          <table:table-cell office:value-type="string" calcext:value-type="string">
            <text:p>🇲🇺 M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frica.html</text:p>
          </table:table-cell>
        </table:table-row>
        <table:table-row table:style-name="ro4">
          <table:table-cell office:value-type="string" calcext:value-type="string">
            <text:p>AGAKH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ndation Aga Khan (Aga Khan Foundation)</text:p>
            <text:p>1 - 3 avenue de la Paix</text:p>
            <text:p>Geneva CH-1202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irector of Finance</text:p>
            <text:p>Fondation Aga Khan (Aga Khan Foundation)</text:p>
            <text:p>1 - 3 avenue de la Paix</text:p>
            <text:p>Geneva CH-1202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gakhan.html</text:p>
          </table:table-cell>
        </table:table-row>
        <table:table-row table:style-name="ro4">
          <table:table-cell office:value-type="string" calcext:value-type="string">
            <text:p>AGENC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gency.html</text:p>
          </table:table-cell>
        </table:table-row>
        <table:table-row table:style-name="ro5">
          <table:table-cell office:value-type="string" calcext:value-type="string">
            <text:p>A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HSA School of Medicine</text:p>
            <text:p>P.O. Box 510</text:p>
            <text:p>Saint John's</text:p>
            <text:p>Antigua and Barbuda</text:p>
          </table:table-cell>
          <table:table-cell office:value-type="string" calcext:value-type="string">
            <text:p>🇦🇬 AG</text:p>
          </table:table-cell>
          <table:table-cell office:value-type="string" calcext:value-type="string">
            <text:p>George S. Daniel</text:p>
            <text:p>UHSA School of Medicine</text:p>
            <text:p>P.O. Box 510</text:p>
            <text:p>Saint John's</text:p>
            <text:p>Antigua and Barbuda</text:p>
          </table:table-cell>
          <table:table-cell office:value-type="string" calcext:value-type="string">
            <text:p>🇦🇬 AG</text:p>
          </table:table-cell>
          <table:table-cell office:value-type="string" calcext:value-type="string">
            <text:p>Senior Director, DNS Infrastructure Group</text:p>
            <text:p>Afilias Limited</text:p>
            <text:p>C/O Afilias USA, Inc.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g.html</text:p>
          </table:table-cell>
        </table:table-row>
        <table:table-row table:style-name="ro2">
          <table:table-cell office:value-type="string" calcext:value-type="string">
            <text:p>AI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erican International Group, Inc.</text:p>
            <text:p>80 Pine Street, 30th Floor</text:p>
            <text:p>New York NY NY100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DS Governance</text:p>
            <text:p>American International Group, Inc.</text:p>
            <text:p>80 Pine Street, 30th Floor</text:p>
            <text:p>New York NY NY100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ig.html</text:p>
          </table:table-cell>
        </table:table-row>
        <table:table-row table:style-name="ro3">
          <table:table-cell office:value-type="string" calcext:value-type="string">
            <text:p>AIG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aigo.html</text:p>
          </table:table-cell>
        </table:table-row>
        <table:table-row table:style-name="ro2">
          <table:table-cell office:value-type="string" calcext:value-type="string">
            <text:p>A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overnment of Anguilla</text:p>
            <text:p>Coronation Avenue, PO Box 60</text:p>
            <text:p>The Valley AI2640</text:p>
            <text:p>Anguilla</text:p>
          </table:table-cell>
          <table:table-cell office:value-type="string" calcext:value-type="string">
            <text:p>🇦🇮 AI</text:p>
          </table:table-cell>
          <table:table-cell office:value-type="string" calcext:value-type="string">
            <text:p>Telecommunications Officer</text:p>
            <text:p>Government of Anguilla, Ministry of Infrastructure, Communications and Utilities</text:p>
            <text:p>Coronation Avenue, PO Box 60</text:p>
            <text:p>The Valley AI2640</text:p>
            <text:p>Anguilla</text:p>
          </table:table-cell>
          <table:table-cell office:value-type="string" calcext:value-type="string">
            <text:p>🇦🇮 AI</text:p>
          </table:table-cell>
          <table:table-cell office:value-type="string" calcext:value-type="string">
            <text:p>Telecommunications Officer</text:p>
            <text:p>Government of Anguilla</text:p>
            <text:p>Coronation Avenue, PO Box 60</text:p>
            <text:p>The Valley AI2640</text:p>
            <text:p>Anguilla</text:p>
          </table:table-cell>
          <table:table-cell office:value-type="string" calcext:value-type="string">
            <text:p>🇦🇮 AI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i.html</text:p>
          </table:table-cell>
        </table:table-row>
        <table:table-row table:style-name="ro2">
          <table:table-cell office:value-type="string" calcext:value-type="string">
            <text:p>AIRB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irbus S.A.S.</text:p>
            <text:p>1 rond point Maurice Bellonte</text:p>
            <text:p>Blagnac 317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ead of Web &amp; Images</text:p>
            <text:p>Airbus S.A.S.</text:p>
            <text:p>1 rond point Maurice Bellonte</text:p>
            <text:p>Blagnac 317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irbus.html</text:p>
          </table:table-cell>
        </table:table-row>
        <table:table-row table:style-name="ro4">
          <table:table-cell office:value-type="string" calcext:value-type="string">
            <text:p>AIRFOR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irforce.html</text:p>
          </table:table-cell>
        </table:table-row>
        <table:table-row table:style-name="ro5">
          <table:table-cell office:value-type="string" calcext:value-type="string">
            <text:p>AIRT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harti Airtel Limited</text:p>
            <text:p>Bharti Crescent,</text:p>
            <text:p>1, Nelson Mandela Road</text:p>
            <text:p>Vasant Kunj Phase II</text:p>
            <text:p>New Delhi Delhi 110070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aurabh Srivastava</text:p>
            <text:p>Bharti Airtel</text:p>
            <text:p>Airtel Center</text:p>
            <text:p>Plot No. 16, Udyog Vihar</text:p>
            <text:p>Phase IV, Gurugram</text:p>
            <text:p>Haryana 122015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irtel.html</text:p>
          </table:table-cell>
        </table:table-row>
        <table:table-row table:style-name="ro4">
          <table:table-cell office:value-type="string" calcext:value-type="string">
            <text:p>AKD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ndation Aga Khan (Aga Khan Foundation)</text:p>
            <text:p>1 - 3 avenue de la Paix</text:p>
            <text:p>Geneva CH-1202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irector of Finance</text:p>
            <text:p>Fondation Aga Khan (Aga Khan Foundation)</text:p>
            <text:p>1 - 3 avenue de la Paix</text:p>
            <text:p>Geneva CH-1202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kdn.html</text:p>
          </table:table-cell>
        </table:table-row>
        <table:table-row table:style-name="ro3">
          <table:table-cell office:value-type="string" calcext:value-type="string">
            <text:p>ALFAROME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alfaromeo.html</text:p>
          </table:table-cell>
        </table:table-row>
        <table:table-row table:style-name="ro2">
          <table:table-cell office:value-type="string" calcext:value-type="string">
            <text:p>A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lectronic and Postal Communications Authority - AKEP</text:p>
            <text:p>Rruga Myslym Shyri, Nr 42</text:p>
            <text:p>Tirana 1001</text:p>
            <text:p>Albania</text:p>
          </table:table-cell>
          <table:table-cell office:value-type="string" calcext:value-type="string">
            <text:p>🇦🇱 AL</text:p>
          </table:table-cell>
          <table:table-cell office:value-type="string" calcext:value-type="string">
            <text:p>Technical Director</text:p>
            <text:p>Electronic and Postal Communications Authority - AKEP</text:p>
            <text:p>Rruga Myslym Shyri, Nr 42</text:p>
            <text:p>Tirana 1001</text:p>
            <text:p>Albania</text:p>
          </table:table-cell>
          <table:table-cell office:value-type="string" calcext:value-type="string">
            <text:p>🇦🇱 AL</text:p>
          </table:table-cell>
          <table:table-cell office:value-type="string" calcext:value-type="string">
            <text:p>Arli Minga</text:p>
            <text:p>Electronic and Postal Communications Authority - AKEP</text:p>
            <text:p>Rruga Myslym Shyri, Nr 42</text:p>
            <text:p>Tirana 1001</text:p>
            <text:p>Albania</text:p>
          </table:table-cell>
          <table:table-cell office:value-type="string" calcext:value-type="string">
            <text:p>🇦🇱 A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l.html</text:p>
          </table:table-cell>
        </table:table-row>
        <table:table-row table:style-name="ro5">
          <table:table-cell office:value-type="string" calcext:value-type="string">
            <text:p>ALIBAB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libaba Group Holding Limited</text:p>
            <text:p>Fourth Floor, One Capital Place, P.O Box 847</text:p>
            <text:p>George Town Grand Cayman KY1-1103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Project &amp; Process Manager</text:p>
            <text:p>Alibaba Group Holding Limited</text:p>
            <text:p>Fourth Floor, One Capital Place, P.O Box 847</text:p>
            <text:p>George Town Grand Cayman KY1-1103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enior Director, DNS Infrastructure Group</text:p>
            <text:p>Alibaba Cloud</text:p>
            <text:p>Room 1201, 2th Floor</text:p>
            <text:p>Building 9, District 4</text:p>
            <text:p>Wangjing East Park, Chaoyang District</text:p>
            <text:p>Beijing 10012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libaba.html</text:p>
          </table:table-cell>
        </table:table-row>
        <table:table-row table:style-name="ro4">
          <table:table-cell office:value-type="string" calcext:value-type="string">
            <text:p>ALIP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libaba Group Holding Limited</text:p>
            <text:p>Fourth Floor, One Capital Place, P.O Box 847</text:p>
            <text:p>George Town Grand Cayman KY1-1103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Project &amp; Process Manager</text:p>
            <text:p>Alibaba Group Holding Limited</text:p>
            <text:p>Fourth Floor, One Capital Place</text:p>
            <text:p>P.O Box 847</text:p>
            <text:p>George Town Grand Cayman KY1-1103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lipay.html</text:p>
          </table:table-cell>
        </table:table-row>
        <table:table-row table:style-name="ro4">
          <table:table-cell office:value-type="string" calcext:value-type="string">
            <text:p>ALLFINANZ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llfinanz Deutsche Vermögensberatung Aktiengesellschaft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irector, Digital Media</text:p>
            <text:p>Allfinanz Deutsche Vermögensberatung Aktiengesellschaft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allfinanz.html</text:p>
          </table:table-cell>
        </table:table-row>
        <table:table-row table:style-name="ro4">
          <table:table-cell office:value-type="string" calcext:value-type="string">
            <text:p>ALLSTA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llstate Fire and Casualty Insurance Company</text:p>
            <text:p>3075 Sanders Road Suite H1A</text:p>
            <text:p>Northbrook IL 6006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rketing Manager, Domain Name Portfolio</text:p>
            <text:p>Allstate Fire and Casualty Insurance Company</text:p>
            <text:p>3075 Sanders Road Suite H1A</text:p>
            <text:p>Northbrook IL 60062-712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llstate.html</text:p>
          </table:table-cell>
        </table:table-row>
        <table:table-row table:style-name="ro2">
          <table:table-cell office:value-type="string" calcext:value-type="string">
            <text:p>ALL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lly Financial Inc.</text:p>
            <text:p>200 Renaissance Center</text:p>
            <text:p>Detroit MI 482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Shared Services | Email, Preferences, Domain and Brand Monitoring</text:p>
            <text:p>Ally Financial Inc.</text:p>
            <text:p>200 Renaissance Center</text:p>
            <text:p>Detroit MI 482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lly.html</text:p>
          </table:table-cell>
        </table:table-row>
        <table:table-row table:style-name="ro2">
          <table:table-cell office:value-type="string" calcext:value-type="string">
            <text:p>ALSA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ON GRAND EST</text:p>
            <text:p>1, Place Adrien Zeller</text:p>
            <text:p>Strasbourg 6707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David FIGUIER</text:p>
            <text:p>REGION GRAND EST</text:p>
            <text:p>1, Place Adrien Zeller</text:p>
            <text:p>Strasbourg 6707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alsace.html</text:p>
          </table:table-cell>
        </table:table-row>
        <table:table-row table:style-name="ro2">
          <table:table-cell office:value-type="string" calcext:value-type="string">
            <text:p>ALSTO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LSTOM</text:p>
            <text:p>48 Rue Albert Dhalenne</text:p>
            <text:p>Saint-Ouen 934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.alstom Admin Contact</text:p>
            <text:p>ALSTOM</text:p>
            <text:p>48 Rue Albert Dhalenne</text:p>
            <text:p>Saint-Ouen 934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.alstom Tech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alstom.html</text:p>
          </table:table-cell>
        </table:table-row>
        <table:table-row table:style-name="ro5">
          <table:table-cell office:value-type="string" calcext:value-type="string">
            <text:p>AMAZ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mazon.html</text:p>
          </table:table-cell>
        </table:table-row>
        <table:table-row table:style-name="ro2">
          <table:table-cell office:value-type="string" calcext:value-type="string">
            <text:p>AMERICANEXPRE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erican Express Travel Related Services Company, Inc.</text:p>
            <text:p>200 Vesey Street</text:p>
            <text:p>New York NY 102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dmin</text:p>
            <text:p>American Express Travel Related Services, Inc.</text:p>
            <text:p>200 Vesey Street</text:p>
            <text:p>New York NY 102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mericanexpress.html</text:p>
          </table:table-cell>
        </table:table-row>
        <table:table-row table:style-name="ro2">
          <table:table-cell office:value-type="string" calcext:value-type="string">
            <text:p>AMERICANFAMIL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Fam, Inc.</text:p>
            <text:p>6000 American Parkway</text:p>
            <text:p>Madison WI 53783-00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mericanfamily.html</text:p>
          </table:table-cell>
        </table:table-row>
        <table:table-row table:style-name="ro2">
          <table:table-cell office:value-type="string" calcext:value-type="string">
            <text:p>AME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erican Express Travel Related Services Company, Inc.</text:p>
            <text:p>200 Vesey Street</text:p>
            <text:p>New York NY 102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dmin</text:p>
            <text:p>American Express Travel Related Services, Inc.</text:p>
            <text:p>200 Vesey Street</text:p>
            <text:p>New York NY 102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mex.html</text:p>
          </table:table-cell>
        </table:table-row>
        <table:table-row table:style-name="ro2">
          <table:table-cell office:value-type="string" calcext:value-type="string">
            <text:p>AMFA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Fam, Inc.</text:p>
            <text:p>6000 American Parkway</text:p>
            <text:p>Madison WI 53783-00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mfam.html</text:p>
          </table:table-cell>
        </table:table-row>
        <table:table-row table:style-name="ro2">
          <table:table-cell office:value-type="string" calcext:value-type="string">
            <text:p>A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"Internet Society" Non-governmental Organization</text:p>
            <text:p>17 A.Khachaturyan str. #3</text:p>
            <text:p>Yerevan 0012</text:p>
            <text:p>Armenia</text:p>
          </table:table-cell>
          <table:table-cell office:value-type="string" calcext:value-type="string">
            <text:p>🇦🇲 AM</text:p>
          </table:table-cell>
          <table:table-cell office:value-type="string" calcext:value-type="string">
            <text:p>Igor Mkrtumyan</text:p>
            <text:p>"Internet Society" Non-governmental Organization</text:p>
            <text:p>17 A.Khachaturyan str. #3</text:p>
            <text:p>Yerevan 0012</text:p>
            <text:p>Armenia</text:p>
          </table:table-cell>
          <table:table-cell office:value-type="string" calcext:value-type="string">
            <text:p>🇦🇲 AM</text:p>
          </table:table-cell>
          <table:table-cell office:value-type="string" calcext:value-type="string">
            <text:p>Misak Khachatryan</text:p>
            <text:p>"Internet Society" Non-governmental Organization</text:p>
            <text:p>17 A.Khachaturyan str. #3</text:p>
            <text:p>Yerevan 0012</text:p>
            <text:p>Armenia</text:p>
          </table:table-cell>
          <table:table-cell office:value-type="string" calcext:value-type="string">
            <text:p>🇦🇲 A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m.html</text:p>
          </table:table-cell>
        </table:table-row>
        <table:table-row table:style-name="ro2">
          <table:table-cell office:value-type="string" calcext:value-type="string">
            <text:p>AMIC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ica Mutual Insurance Company</text:p>
            <text:p>100 Amica Way</text:p>
            <text:p>Lincoln RI 02865-11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raig Phelps</text:p>
            <text:p>Amica Mutual Insurance Company</text:p>
            <text:p>100 Amica Way</text:p>
            <text:p>Lincoln RI 02865-11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mica.html</text:p>
          </table:table-cell>
        </table:table-row>
        <table:table-row table:style-name="ro2">
          <table:table-cell office:value-type="string" calcext:value-type="string">
            <text:p>AMSTERDA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emeente Amsterdam</text:p>
            <text:p>Amstel 1</text:p>
            <text:p>Amsterdam 1011 PN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Managing Director</text:p>
            <text:p>SIDN (Stichting Internet Domeinregistratie Nederland)</text:p>
            <text:p>P.O. Box 5022</text:p>
            <text:p>Arnhem 6802 EA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Operational Director</text:p>
            <text:p>SIDN (Stichting Internet Domeinregistratie Nederland)</text:p>
            <text:p>P.O. Box 5022</text:p>
            <text:p>Arnhem 6802 EA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amsterdam.html</text:p>
          </table:table-cell>
        </table:table-row>
        <table:table-row table:style-name="ro2">
          <table:table-cell office:value-type="string" calcext:value-type="string">
            <text:p>ANALYTIC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ampus IP LLC</text:p>
            <text:p>100 Matrix Drive</text:p>
            <text:p>Cary NC 275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Karen Day</text:p>
            <text:p>SAS Institute Inc.</text:p>
            <text:p>SAS Campus Drive</text:p>
            <text:p>Cary NC 275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nalytics.html</text:p>
          </table:table-cell>
        </table:table-row>
        <table:table-row table:style-name="ro2">
          <table:table-cell office:value-type="string" calcext:value-type="string">
            <text:p>ANDROI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ndroid.html</text:p>
          </table:table-cell>
        </table:table-row>
        <table:table-row table:style-name="ro3">
          <table:table-cell office:value-type="string" calcext:value-type="string">
            <text:p>A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an.html</text:p>
          </table:table-cell>
        </table:table-row>
        <table:table-row table:style-name="ro4">
          <table:table-cell office:value-type="string" calcext:value-type="string">
            <text:p>ANQU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ijing Qihu Keji Co., Ltd.</text:p>
            <text:p>Building #2, No. 6 Jiuxianqiao Road</text:p>
            <text:p>Chaoyang District</text:p>
            <text:p>Beijing 100011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Senior Operation Manager</text:p>
            <text:p>Beijing Qihu Keji Co., Ltd.</text:p>
            <text:p>Building #2, No. 6 Jiuxianqiao Road</text:p>
            <text:p>Chaoyang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nquan.html</text:p>
          </table:table-cell>
        </table:table-row>
        <table:table-row table:style-name="ro4">
          <table:table-cell office:value-type="string" calcext:value-type="string">
            <text:p>ANZ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ustralia and New Zealand Banking Group Limited</text:p>
            <text:p>ANZ Centre Melbourne, Level 8, 833 Collins St</text:p>
            <text:p>Docklands VIC 3008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Head of Customer Insights and Digital Strategy, Group Marketing</text:p>
            <text:p>Australia and New Zealand Banking Group Limited</text:p>
            <text:p>ANZ Centre Melbourne, Level 8, 833 Collins St</text:p>
            <text:p>Docklands VIC 3008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Project &amp; Process Manager</text:p>
            <text:p>CSC Digital Brand Services</text:p>
            <text:p>2711 Centerville Rd.</text:p>
            <text:p>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nz.html</text:p>
          </table:table-cell>
        </table:table-row>
        <table:table-row table:style-name="ro2">
          <table:table-cell office:value-type="string" calcext:value-type="string">
            <text:p>A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Telecommunications and Information Technologies (MTTI)</text:p>
            <text:p>Customs street, no. 10</text:p>
            <text:p>Luanda CP 1459</text:p>
            <text:p>Angola</text:p>
          </table:table-cell>
          <table:table-cell office:value-type="string" calcext:value-type="string">
            <text:p>🇦🇴 AO</text:p>
          </table:table-cell>
          <table:table-cell office:value-type="string" calcext:value-type="string">
            <text:p>Mr. Andre Pedro (Eng.)</text:p>
            <text:p>Institute of Development of Information Society (‘INFOSI’)</text:p>
            <text:p>Cidade Alta</text:p>
            <text:p>Luanda</text:p>
            <text:p>Angola</text:p>
          </table:table-cell>
          <table:table-cell office:value-type="string" calcext:value-type="string">
            <text:p>🇦🇴 AO</text:p>
          </table:table-cell>
          <table:table-cell office:value-type="string" calcext:value-type="string">
            <text:p>Marcos Damiao</text:p>
            <text:p>INSTITUTO NACIONAL DE FOMENTO DA SOCIEDADE DA INFORMACAO-INFOSI</text:p>
            <text:p>Cidade Alta Luanda</text:p>
            <text:p>Luanda 1412</text:p>
            <text:p>Angola</text:p>
          </table:table-cell>
          <table:table-cell office:value-type="string" calcext:value-type="string">
            <text:p>🇦🇴 A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o.html</text:p>
          </table:table-cell>
        </table:table-row>
        <table:table-row table:style-name="ro2">
          <table:table-cell office:value-type="string" calcext:value-type="string">
            <text:p>AO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OL Media LLC</text:p>
            <text:p>770 Broadway</text:p>
            <text:p>New York NY 100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770 Broadway</text:p>
            <text:p>New York NY 100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ol.html</text:p>
          </table:table-cell>
        </table:table-row>
        <table:table-row table:style-name="ro4">
          <table:table-cell office:value-type="string" calcext:value-type="string">
            <text:p>APARTMEN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partments.html</text:p>
          </table:table-cell>
        </table:table-row>
        <table:table-row table:style-name="ro2">
          <table:table-cell office:value-type="string" calcext:value-type="string">
            <text:p>AP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pp.html</text:p>
          </table:table-cell>
        </table:table-row>
        <table:table-row table:style-name="ro5">
          <table:table-cell office:value-type="string" calcext:value-type="string">
            <text:p>APP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pple Inc.</text:p>
            <text:p>1 Infinite Loop</text:p>
            <text:p>Cupertino CA 9501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ounsel-Trademark, Copyright and Domains</text:p>
            <text:p>Apple, Inc.</text:p>
            <text:p>1 Infinite Loop</text:p>
            <text:p>Cupertino CA 9501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DNS Services</text:p>
            <text:p>Packet Clearing House</text:p>
            <text:p>1004A OReilly Avenue</text:p>
            <text:p>The Presidio of San</text:p>
            <text:p>Francisco</text:p>
            <text:p>San Francisco CA 9412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pple.html</text:p>
          </table:table-cell>
        </table:table-row>
        <table:table-row table:style-name="ro5">
          <table:table-cell office:value-type="string" calcext:value-type="string">
            <text:p>AQ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ntarctica Network Information Centre Limited</text:p>
            <text:p>40 Cameo Grove</text:p>
            <text:p>Marshland</text:p>
            <text:p>Christchurch 8083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Peter Mott</text:p>
            <text:p>Antarctica Network Information Centre Limited</text:p>
            <text:p>40 Cameo Grove</text:p>
            <text:p>Marshland</text:p>
            <text:p>Christchurch 8083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IANA Administrator</text:p>
            <text:p>InternetNZ</text:p>
            <text:p>Level 11</text:p>
            <text:p>80 Boulcott Street</text:p>
            <text:p>Wellington Central</text:p>
            <text:p>Wellington 6011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q.html</text:p>
          </table:table-cell>
        </table:table-row>
        <table:table-row table:style-name="ro2">
          <table:table-cell office:value-type="string" calcext:value-type="string">
            <text:p>AQUAREL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quarelle.com</text:p>
            <text:p>28 rue Jacques Ibert</text:p>
            <text:p>Levallois-Perret 923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CTO</text:p>
            <text:p>Aquarelle.com</text:p>
            <text:p>28 rue Jacques Ibert</text:p>
            <text:p>Levallois-Perret 923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ead of Registry Engineering</text:p>
            <text:p>CentralNic</text:p>
            <text:p>Saddlers House, 4th Floor, 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aquarelle.html</text:p>
          </table:table-cell>
        </table:table-row>
        <table:table-row table:style-name="ro4">
          <table:table-cell office:value-type="string" calcext:value-type="string">
            <text:p>ARA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eague of Arab States</text:p>
            <text:p>General Secretariat for the League of Arab States, Tahrir Square, P.O.Box 11642</text:p>
            <text:p>Cairo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Khaled Fouda</text:p>
            <text:p>League of Arab States</text:p>
            <text:p>General Secretariat for the League of Arab States, Tahrir Square, P.O.Box 11642</text:p>
            <text:p>Cairo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Manager Systems, ae Domain Administration</text:p>
            <text:p>Telecommunications Regulatory Authority of UAE</text:p>
            <text:p>Al Waheeda street Al Memzar</text:p>
            <text:p>P.O.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rab.html</text:p>
          </table:table-cell>
        </table:table-row>
        <table:table-row table:style-name="ro2">
          <table:table-cell office:value-type="string" calcext:value-type="string">
            <text:p>ARAMC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ramco Services Company</text:p>
            <text:p>9009 West Loop South</text:p>
            <text:p>Houston TX 7709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oleman Works</text:p>
            <text:p>Aramco Services Company</text:p>
            <text:p>9009 West Loop South</text:p>
            <text:p>Houston TX 7709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ramco.html</text:p>
          </table:table-cell>
        </table:table-row>
        <table:table-row table:style-name="ro4">
          <table:table-cell office:value-type="string" calcext:value-type="string">
            <text:p>ARCH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rchi.html</text:p>
          </table:table-cell>
        </table:table-row>
        <table:table-row table:style-name="ro2">
          <table:table-cell office:value-type="string" calcext:value-type="string">
            <text:p>A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residencia de la Nación , Secretaría Legal y Técnica</text:p>
            <text:p>Balcarce no. 50, Planta Baja</text:p>
            <text:p>Buenos Aires C1064AAB</text:p>
            <text:p>Argentina</text:p>
          </table:table-cell>
          <table:table-cell office:value-type="string" calcext:value-type="string">
            <text:p>🇦🇷 AR</text:p>
          </table:table-cell>
          <table:table-cell office:value-type="string" calcext:value-type="string">
            <text:p>Director Nacional del Registro de Dominios de Internet</text:p>
            <text:p>Dirección Nacional del Registro de Nombres de Dominio de Internet - NIC Argentina</text:p>
            <text:p>Suipacha 767 3rd floor</text:p>
            <text:p>Buenos Aires CABA C1008AAO</text:p>
            <text:p>Argentina</text:p>
          </table:table-cell>
          <table:table-cell office:value-type="string" calcext:value-type="string">
            <text:p>🇦🇷 AR</text:p>
          </table:table-cell>
          <table:table-cell office:value-type="string" calcext:value-type="string">
            <text:p>Director Nacional del Registro de Dominios de Internet</text:p>
            <text:p>Dirección Nacional del Registro de Nombres de Dominio de Internet - NIC Argentina</text:p>
            <text:p>Suipacha 767 3rd floor</text:p>
            <text:p>Buenos Aires CABA C1008AAO</text:p>
            <text:p>Argentina</text:p>
          </table:table-cell>
          <table:table-cell office:value-type="string" calcext:value-type="string">
            <text:p>🇦🇷 A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r.html</text:p>
          </table:table-cell>
        </table:table-row>
        <table:table-row table:style-name="ro4">
          <table:table-cell office:value-type="string" calcext:value-type="string">
            <text:p>ARM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rmy.html</text:p>
          </table:table-cell>
        </table:table-row>
        <table:table-row table:style-name="ro5">
          <table:table-cell office:value-type="string" calcext:value-type="string">
            <text:p>ARPA</text:p>
          </table:table-cell>
          <table:table-cell office:value-type="string" calcext:value-type="string">
            <text:p>🔧 Infrastructure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Architecture Board (IAB)</text:p>
            <text:p>c/o IETF Administration LLC</text:p>
            <text:p>1000 N. West St.</text:p>
            <text:p>Suite 1200</text:p>
            <text:p>Wilmington DE 198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nternet Architecture Board (IAB)</text:p>
            <text:p>Internet Architecture Board (IAB)</text:p>
            <text:p>c/o IETF Administration LLC</text:p>
            <text:p>1000 N. West St.</text:p>
            <text:p>Suite 1200</text:p>
            <text:p>Wilmington DE 198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nternet Assigned Numbers Authority (IANA)</text:p>
            <text:p>Internet Corporation for Assigned Names and Numbers (ICANN)</text:p>
            <text:p>12025 Waterfront Drive</text:p>
            <text:p>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rpa.html</text:p>
          </table:table-cell>
        </table:table-row>
        <table:table-row table:style-name="ro2">
          <table:table-cell office:value-type="string" calcext:value-type="string">
            <text:p>AR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ssociation Relative à la Télévision Européenne G.E.I.E.</text:p>
            <text:p>4, Quai du Chanoine Winterer</text:p>
            <text:p>Strasbourg 670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Legal Director</text:p>
            <text:p>Association Relative à la Télévision Européenne G.E.I.E.</text:p>
            <text:p>4, Quai du Chanoine Winterer</text:p>
            <text:p>Strasbourg 670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rte.html</text:p>
          </table:table-cell>
        </table:table-row>
        <table:table-row table:style-name="ro4">
          <table:table-cell office:value-type="string" calcext:value-type="string">
            <text:p>AR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UK Creative Ideas Limited</text:p>
            <text:p>12 Mount Havelock</text:p>
            <text:p>Douglas Isle of Man IM1 2QG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Member, Strategic Planning Board</text:p>
            <text:p>UK Creative Ideas Ltd</text:p>
            <text:p>111 Buckingham Palace Road</text:p>
            <text:p>London SW1W 0S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art.html</text:p>
          </table:table-cell>
        </table:table-row>
        <table:table-row table:style-name="ro2">
          <table:table-cell office:value-type="string" calcext:value-type="string">
            <text:p>ASD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sda Stores Limited</text:p>
            <text:p>Great Wilson St</text:p>
            <text:p>Leeds LS11 5AD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Project and Process Manager</text:p>
            <text:p>Asda Stores Limited</text:p>
            <text:p>Great Wilson St</text:p>
            <text:p>Leeds LS11 5AD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sda.html</text:p>
          </table:table-cell>
        </table:table-row>
        <table:table-row table:style-name="ro2">
          <table:table-cell office:value-type="string" calcext:value-type="string">
            <text:p>A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 Domain Registry</text:p>
            <text:p>P.O. Box 997303</text:p>
            <text:p>Pago Pago 96799</text:p>
            <text:p>American Samoa</text:p>
          </table:table-cell>
          <table:table-cell office:value-type="string" calcext:value-type="string">
            <text:p>🇼🇸 AS</text:p>
          </table:table-cell>
          <table:table-cell office:value-type="string" calcext:value-type="string">
            <text:p>Registrar</text:p>
            <text:p>AS Domain Registry</text:p>
            <text:p>P.O. Box 997303</text:p>
            <text:p>Pago Pago 96799</text:p>
            <text:p>American Samoa</text:p>
          </table:table-cell>
          <table:table-cell office:value-type="string" calcext:value-type="string">
            <text:p>🇼🇸 AS</text:p>
          </table:table-cell>
          <table:table-cell office:value-type="string" calcext:value-type="string">
            <text:p>GDNS Hostmaster</text:p>
            <text:p>GDNS, LLC</text:p>
            <text:p>PO Box 32</text:p>
            <text:p>Frenchtown NJ 0882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s.html</text:p>
          </table:table-cell>
        </table:table-row>
        <table:table-row table:style-name="ro4">
          <table:table-cell office:value-type="string" calcext:value-type="string">
            <text:p>ASIA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Asia Organisation Ltd.</text:p>
            <text:p>12/F, Daily House</text:p>
            <text:p>35-37 Haiphong Road</text:p>
            <text:p>Tsim Sha Tsui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DotAsia Administrative Contact</text:p>
            <text:p>DotAsia Organisation Ltd.</text:p>
            <text:p>12/F, Daily House</text:p>
            <text:p>35-37 Haiphong Road</text:p>
            <text:p>Tsim Sha Tsui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 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sia.html</text:p>
          </table:table-cell>
        </table:table-row>
        <table:table-row table:style-name="ro4">
          <table:table-cell office:value-type="string" calcext:value-type="string">
            <text:p>ASSOCIAT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ssociates.html</text:p>
          </table:table-cell>
        </table:table-row>
        <table:table-row table:style-name="ro2">
          <table:table-cell office:value-type="string" calcext:value-type="string">
            <text:p>ATHLET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Gap, Inc.</text:p>
            <text:p>2 Folsom Street</text:p>
            <text:p>San Francisco CA 941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Consulting &amp; Strategy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thleta.html</text:p>
          </table:table-cell>
        </table:table-row>
        <table:table-row table:style-name="ro2">
          <table:table-cell office:value-type="string" calcext:value-type="string">
            <text:p>A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ic.at GmbH</text:p>
            <text:p>Jakob-Haringer-Strasse 8</text:p>
            <text:p>Salzburg 5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Geschaeftsfuehrer NIC.AT</text:p>
            <text:p>nic.at GmbH</text:p>
            <text:p>Jakob-Haringer-Strasse 8</text:p>
            <text:p>Salzburg 5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Technik NIC.AT</text:p>
            <text:p>nic.at GmbH c/o Vienna University Computer Center</text:p>
            <text:p>Universitaetsstrasse 7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at.html</text:p>
          </table:table-cell>
        </table:table-row>
        <table:table-row table:style-name="ro4">
          <table:table-cell office:value-type="string" calcext:value-type="string">
            <text:p>ATTORNE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ttorney.html</text:p>
          </table:table-cell>
        </table:table-row>
        <table:table-row table:style-name="ro4">
          <table:table-cell office:value-type="string" calcext:value-type="string">
            <text:p>AUCT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uction.html</text:p>
          </table:table-cell>
        </table:table-row>
        <table:table-row table:style-name="ro5">
          <table:table-cell office:value-type="string" calcext:value-type="string">
            <text:p>AUDIB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udible.html</text:p>
          </table:table-cell>
        </table:table-row>
        <table:table-row table:style-name="ro4">
          <table:table-cell office:value-type="string" calcext:value-type="string">
            <text:p>AUD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UDI Aktiengesellschaft</text:p>
            <text:p>Auto-Union-Strasse 1</text:p>
            <text:p>Ingolstadt Bavaria 8504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omain Solutions</text:p>
            <text:p>STACKIT GmbH &amp; Co. KG</text:p>
            <text:p>Stiftsbergstr. 1</text:p>
            <text:p>Neckarsulm Baden-Wuerttemberg 74172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udi.html</text:p>
          </table:table-cell>
        </table:table-row>
        <table:table-row table:style-name="ro4">
          <table:table-cell office:value-type="string" calcext:value-type="string">
            <text:p>AUDI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2121 E Tropicana Ave, Suite 2</text:p>
            <text:p>Las Vegas NV 891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udio.html</text:p>
          </table:table-cell>
        </table:table-row>
        <table:table-row table:style-name="ro4">
          <table:table-cell office:value-type="string" calcext:value-type="string">
            <text:p>A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.au Domain Administration (auDA)</text:p>
            <text:p>Level 19</text:p>
            <text:p>8 Exhibition Street</text:p>
            <text:p>Melbourne VIC 3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Chief Operating Officer</text:p>
            <text:p>.au Domain Administration (auDA)</text:p>
            <text:p>Level 19</text:p>
            <text:p>8 Exhibition Street</text:p>
            <text:p>Melbourne VIC 3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Chief Technical Officer</text:p>
            <text:p>.au Domain Administration (auDA)</text:p>
            <text:p>Level 19</text:p>
            <text:p>8 Exhibition Street</text:p>
            <text:p>Melbourne VIC 3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u.html</text:p>
          </table:table-cell>
        </table:table-row>
        <table:table-row table:style-name="ro2">
          <table:table-cell office:value-type="string" calcext:value-type="string">
            <text:p>AUSPO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ustralian Postal Corporation</text:p>
            <text:p>111 Bourke Street</text:p>
            <text:p>Melbourne VIC 3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Manager Digital Customer Experience</text:p>
            <text:p>Australian Postal Corporation</text:p>
            <text:p>111 Bourke Street</text:p>
            <text:p>Melbourne VIC 3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Project &amp; Process Manager</text:p>
            <text:p>CSC Digital Brand Services</text:p>
            <text:p>2711 Centerville Rd. 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uspost.html</text:p>
          </table:table-cell>
        </table:table-row>
        <table:table-row table:style-name="ro5">
          <table:table-cell office:value-type="string" calcext:value-type="string">
            <text:p>AUTHO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uthor.html</text:p>
          </table:table-cell>
        </table:table-row>
        <table:table-row table:style-name="ro4">
          <table:table-cell office:value-type="string" calcext:value-type="string">
            <text:p>AUT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rant Carpenter</text:p>
            <text:p>XYZ.COM LLC</text:p>
            <text:p>2121 E Tropicana Ave, Suite 2</text:p>
            <text:p>Las Vegas NV 891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uto.html</text:p>
          </table:table-cell>
        </table:table-row>
        <table:table-row table:style-name="ro4">
          <table:table-cell office:value-type="string" calcext:value-type="string">
            <text:p>AUTO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utos.html</text:p>
          </table:table-cell>
        </table:table-row>
        <table:table-row table:style-name="ro3">
          <table:table-cell office:value-type="string" calcext:value-type="string">
            <text:p>AVIANC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avianca.html</text:p>
          </table:table-cell>
        </table:table-row>
        <table:table-row table:style-name="ro4">
          <table:table-cell office:value-type="string" calcext:value-type="string">
            <text:p>A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ETAR</text:p>
            <text:p>P.O. Box 13</text:p>
            <text:p>Seroe Blanco 29A</text:p>
            <text:p>Oranjestad</text:p>
            <text:p>Aruba</text:p>
          </table:table-cell>
          <table:table-cell office:value-type="string" calcext:value-type="string">
            <text:p>🇦🇼 AW</text:p>
          </table:table-cell>
          <table:table-cell office:value-type="string" calcext:value-type="string">
            <text:p>Legal Advisor</text:p>
            <text:p>SETAR</text:p>
            <text:p>P.O. Box 13</text:p>
            <text:p>Seroe Blanco 29A</text:p>
            <text:p>Oranjestad</text:p>
            <text:p>Aruba</text:p>
          </table:table-cell>
          <table:table-cell office:value-type="string" calcext:value-type="string">
            <text:p>🇦🇼 AW</text:p>
          </table:table-cell>
          <table:table-cell office:value-type="string" calcext:value-type="string">
            <text:p>SetarNet Operations</text:p>
            <text:p>SETAR</text:p>
            <text:p>P.O. Box 13</text:p>
            <text:p>Seroe Blanco 29A</text:p>
            <text:p>Oranjestad</text:p>
            <text:p>Aruba</text:p>
          </table:table-cell>
          <table:table-cell office:value-type="string" calcext:value-type="string">
            <text:p>🇦🇼 AW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aw.html</text:p>
          </table:table-cell>
        </table:table-row>
        <table:table-row table:style-name="ro5">
          <table:table-cell office:value-type="string" calcext:value-type="string">
            <text:p>AW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WS Registry LLC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r. Manager</text:p>
            <text:p>AWS Registry LLC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ws.html</text:p>
          </table:table-cell>
        </table:table-row>
        <table:table-row table:style-name="ro2">
          <table:table-cell office:value-type="string" calcext:value-type="string">
            <text:p>AX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XA Group Operations SAS</text:p>
            <text:p>81 Rue Mstislav Rostropovitch</text:p>
            <text:p>Paris 75017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Mark Wilson</text:p>
            <text:p>AXA Group Operations SAS</text:p>
            <text:p>81 Rue Mstislav Rostropovitch</text:p>
            <text:p>Paris 75017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axa.html</text:p>
          </table:table-cell>
        </table:table-row>
        <table:table-row table:style-name="ro2">
          <table:table-cell office:value-type="string" calcext:value-type="string">
            <text:p>AX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Ålands landskapsregering</text:p>
            <text:p>Strandgatan</text:p>
            <text:p>Mariehamn 22100</text:p>
            <text:p>Åland Islands</text:p>
          </table:table-cell>
          <table:table-cell office:value-type="string" calcext:value-type="string">
            <text:p>🇦🇽 AX</text:p>
          </table:table-cell>
          <table:table-cell office:value-type="string" calcext:value-type="string">
            <text:p>Ronny Lundström</text:p>
            <text:p>Ålands landskapsregering</text:p>
            <text:p>PB 1060</text:p>
            <text:p>Mariehamn 22111</text:p>
            <text:p>Åland Islands</text:p>
          </table:table-cell>
          <table:table-cell office:value-type="string" calcext:value-type="string">
            <text:p>🇦🇽 AX</text:p>
          </table:table-cell>
          <table:table-cell office:value-type="string" calcext:value-type="string">
            <text:p>Valter Ulenius</text:p>
            <text:p>Ålands Telekommunikation Ab</text:p>
            <text:p>Hantverkargränd 1</text:p>
            <text:p>Jomala 22150</text:p>
            <text:p>Åland Islands</text:p>
          </table:table-cell>
          <table:table-cell office:value-type="string" calcext:value-type="string">
            <text:p>🇦🇽 AX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ax.html</text:p>
          </table:table-cell>
        </table:table-row>
        <table:table-row table:style-name="ro4">
          <table:table-cell office:value-type="string" calcext:value-type="string">
            <text:p>A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traNS</text:p>
            <text:p>ap 30/34 home</text:p>
            <text:p>35 Zarifa Aliyeva Street</text:p>
            <text:p>Baku AZ1000</text:p>
            <text:p>Azerbaijan</text:p>
          </table:table-cell>
          <table:table-cell office:value-type="string" calcext:value-type="string">
            <text:p>🇦🇿 AZ</text:p>
          </table:table-cell>
          <table:table-cell office:value-type="string" calcext:value-type="string">
            <text:p>Faig Farmanov</text:p>
            <text:p>IntraNS</text:p>
            <text:p>ap 30/34 home</text:p>
            <text:p>35 Zarifa Aliyeva Street</text:p>
            <text:p>Baku AZ1000</text:p>
            <text:p>Azerbaijan</text:p>
          </table:table-cell>
          <table:table-cell office:value-type="string" calcext:value-type="string">
            <text:p>🇦🇿 AZ</text:p>
          </table:table-cell>
          <table:table-cell office:value-type="string" calcext:value-type="string">
            <text:p>Timur Khanjanov</text:p>
            <text:p>IntraNS</text:p>
            <text:p>ap 30/34 home</text:p>
            <text:p>35 Zarifa Aliyeva Street</text:p>
            <text:p>Baku AZ1000</text:p>
            <text:p>Azerbaijan</text:p>
          </table:table-cell>
          <table:table-cell office:value-type="string" calcext:value-type="string">
            <text:p>🇦🇿 A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z.html</text:p>
          </table:table-cell>
        </table:table-row>
        <table:table-row table:style-name="ro2">
          <table:table-cell office:value-type="string" calcext:value-type="string">
            <text:p>AZU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</text:p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, Edmund Halley Road, 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azure.html</text:p>
          </table:table-cell>
        </table:table-row>
        <table:table-row table:style-name="ro4">
          <table:table-cell office:value-type="string" calcext:value-type="string">
            <text:p>BAB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by.html</text:p>
          </table:table-cell>
        </table:table-row>
        <table:table-row table:style-name="ro2">
          <table:table-cell office:value-type="string" calcext:value-type="string">
            <text:p>B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Tele-Informatic Center (UTIC)</text:p>
            <text:p>Zmaja od Bosne 8 (objekat 33)</text:p>
            <text:p>Sarajevo 71000</text:p>
            <text:p>Bosnia and Herzegovina</text:p>
          </table:table-cell>
          <table:table-cell office:value-type="string" calcext:value-type="string">
            <text:p>🇧🇦 BA</text:p>
          </table:table-cell>
          <table:table-cell office:value-type="string" calcext:value-type="string">
            <text:p>Aida Radielovic</text:p>
            <text:p>University Tele-Informatic Center (UTIC)</text:p>
            <text:p>Zmaja od Bosne 8 (objekat 33)</text:p>
            <text:p>Sarajevo 71000</text:p>
            <text:p>Bosnia and Herzegovina</text:p>
          </table:table-cell>
          <table:table-cell office:value-type="string" calcext:value-type="string">
            <text:p>🇧🇦 BA</text:p>
          </table:table-cell>
          <table:table-cell office:value-type="string" calcext:value-type="string">
            <text:p>Sanel Sefer</text:p>
            <text:p>University Tele-Informatic Center (UTIC)</text:p>
            <text:p>Zmaja od Bosne 8 (objekat 33)</text:p>
            <text:p>Sarajevo 71000</text:p>
            <text:p>Bosnia and Herzegovina</text:p>
          </table:table-cell>
          <table:table-cell office:value-type="string" calcext:value-type="string">
            <text:p>🇧🇦 B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.html</text:p>
          </table:table-cell>
        </table:table-row>
        <table:table-row table:style-name="ro4">
          <table:table-cell office:value-type="string" calcext:value-type="string">
            <text:p>BAID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idu, Inc.</text:p>
            <text:p>Baidu Campus, No.10 Shangdi 10th Street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uchen Wang</text:p>
            <text:p>Baidu, Inc.</text:p>
            <text:p>Baidu Campus, No.10 Shangdi 10th Street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Gao Lei</text:p>
            <text:p>ZDNS</text:p>
            <text:p>4, South 4th Street, Zhongguancun</text:p>
            <text:p>Haidian District</text:p>
            <text:p>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idu.html</text:p>
          </table:table-cell>
        </table:table-row>
        <table:table-row table:style-name="ro2">
          <table:table-cell office:value-type="string" calcext:value-type="string">
            <text:p>BANAME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itigroup Inc.</text:p>
            <text:p>388 Greenwich St</text:p>
            <text:p>New York NY 100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ead of Legal Policy</text:p>
            <text:p>Com Laude Group</text:p>
            <text:p>28-30 Little Russell Street</text:p>
            <text:p>London WC1A 2H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namex.html</text:p>
          </table:table-cell>
        </table:table-row>
        <table:table-row table:style-name="ro3">
          <table:table-cell office:value-type="string" calcext:value-type="string">
            <text:p>BANANAREPUBLI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bananarepublic.html</text:p>
          </table:table-cell>
        </table:table-row>
        <table:table-row table:style-name="ro4">
          <table:table-cell office:value-type="string" calcext:value-type="string">
            <text:p>BAN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nd.html</text:p>
          </table:table-cell>
        </table:table-row>
        <table:table-row table:style-name="ro4">
          <table:table-cell office:value-type="string" calcext:value-type="string">
            <text:p>BA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TLD Registry Services, LLC</text:p>
            <text:p>1300 Eye Street, NW</text:p>
            <text:p>Suite 1100 West</text:p>
            <text:p>Washington DC 200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ing Director</text:p>
            <text:p>fTLD Registry Services, LLC</text:p>
            <text:p>1300 Eye Street, NW</text:p>
            <text:p>Suite 1100 West</text:p>
            <text:p>Washington DC 200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nk.html</text:p>
          </table:table-cell>
        </table:table-row>
        <table:table-row table:style-name="ro2">
          <table:table-cell office:value-type="string" calcext:value-type="string">
            <text:p>BARCELON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unicipi de Barcelona</text:p>
            <text:p>Pl. Sant Miquel ed. Novíssim, pl. 3a.</text:p>
            <text:p>Barcelona 08002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.barcelona Admin Contact</text:p>
            <text:p>Fundació puntCAT</text:p>
            <text:p>Plaça Nova 5, 7a planta</text:p>
            <text:p>Barcelona 08002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.barcelona Tech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arcelona.html</text:p>
          </table:table-cell>
        </table:table-row>
        <table:table-row table:style-name="ro2">
          <table:table-cell office:value-type="string" calcext:value-type="string">
            <text:p>BARCLAYCAR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rclays Bank PLC</text:p>
            <text:p>1 Churchill Place</text:p>
            <text:p>London E14 5HP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P LEGAL</text:p>
            <text:p>Barclays Bank PLC</text:p>
            <text:p>1 Churchill Place</text:p>
            <text:p>London E14 5HP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barclaycard.html</text:p>
          </table:table-cell>
        </table:table-row>
        <table:table-row table:style-name="ro2">
          <table:table-cell office:value-type="string" calcext:value-type="string">
            <text:p>BARCLAY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rclays Bank PLC</text:p>
            <text:p>1 Churchill Place</text:p>
            <text:p>London E14 5HP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P LEGAL</text:p>
            <text:p>Barclays Bank PLC</text:p>
            <text:p>1 Churchill Place</text:p>
            <text:p>London E14 5HP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barclays.html</text:p>
          </table:table-cell>
        </table:table-row>
        <table:table-row table:style-name="ro2">
          <table:table-cell office:value-type="string" calcext:value-type="string">
            <text:p>BAREFO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allo Vineyards, Inc.</text:p>
            <text:p>600 Yosemite Blvd.</text:p>
            <text:p>Modesto CA 953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incipal IT Architect</text:p>
            <text:p>Gallo Vineyards, Inc.</text:p>
            <text:p>600 Yosemite Blvd.</text:p>
            <text:p>Modesto CA 953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refoot.html</text:p>
          </table:table-cell>
        </table:table-row>
        <table:table-row table:style-name="ro4">
          <table:table-cell office:value-type="string" calcext:value-type="string">
            <text:p>BARGAI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rgains.html</text:p>
          </table:table-cell>
        </table:table-row>
        <table:table-row table:style-name="ro5">
          <table:table-cell office:value-type="string" calcext:value-type="string">
            <text:p>B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nto 2012 Sociedad Anonima Promotora de Inversion de Capital Variable</text:p>
            <text:p>Sierra Mojada 405, Nivel 3 Oficina B,</text:p>
            <text:p>Col. Lomas De Chapultepec Iii Sección,</text:p>
            <text:p>Miguel Hidalgo</text:p>
            <text:p>Ciudad De México 11000</text:p>
            <text:p>Mexico</text:p>
          </table:table-cell>
          <table:table-cell office:value-type="string" calcext:value-type="string">
            <text:p>🇲🇽 MX</text:p>
          </table:table-cell>
          <table:table-cell office:value-type="string" calcext:value-type="string">
            <text:p>CEO</text:p>
            <text:p>Punto 2012 Sociedad Anonima Promotora de Inversion de Capital Variable</text:p>
            <text:p>Sierra Mojada 405, Nivel 3 Oficina B,</text:p>
            <text:p>Col. Lomas De Chapultepec Iii Sección,</text:p>
            <text:p>Miguel Hidalgo</text:p>
            <text:p>Ciudad De México 11000</text:p>
            <text:p>Mexico</text:p>
          </table:table-cell>
          <table:table-cell office:value-type="string" calcext:value-type="string">
            <text:p>🇲🇽 MX</text:p>
          </table:table-cell>
          <table:table-cell office:value-type="string" calcext:value-type="string">
            <text:p>Francisco Obispo</text:p>
            <text:p>Tucows.com, Co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r.html</text:p>
          </table:table-cell>
        </table:table-row>
        <table:table-row table:style-name="ro4">
          <table:table-cell office:value-type="string" calcext:value-type="string">
            <text:p>BASEBA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LB Advanced Media DH, LLC</text:p>
            <text:p>75 Nin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Administrator</text:p>
            <text:p>MLB Advanced Media, L.P.</text:p>
            <text:p>1271 Avenue of the Americas</text:p>
            <text:p>9th Fl.</text:p>
            <text:p>New York NY 1002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aseball.html</text:p>
          </table:table-cell>
        </table:table-row>
        <table:table-row table:style-name="ro2">
          <table:table-cell office:value-type="string" calcext:value-type="string">
            <text:p>BASKETBA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édération Internationale de Basketball (FIBA)</text:p>
            <text:p>Route Suisse 5 - P.O Box 29</text:p>
            <text:p>Mies CH-1295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Hamish Miller</text:p>
            <text:p>Fédération Internationale de Basketball (FIBA)</text:p>
            <text:p>Route Suisse 5 - P.O Box 29</text:p>
            <text:p>Mies CH-1295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basketball.html</text:p>
          </table:table-cell>
        </table:table-row>
        <table:table-row table:style-name="ro2">
          <table:table-cell office:value-type="string" calcext:value-type="string">
            <text:p>BAUHA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erkhaus GmbH</text:p>
            <text:p>Gutenbergstrasse 21</text:p>
            <text:p>Mannheim 6816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igital Commerce | Head of Foundation</text:p>
            <text:p>BAHAG Baus Handelsgesellschaft AG Zug/Schweiz Zweigniederlassung Mannheim</text:p>
            <text:p>Gutenbergstrasse 21</text:p>
            <text:p>Mannheim 6816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ronDNS Support</text:p>
            <text:p>Knipp Medien und Kommunikation GmbH</text:p>
            <text:p>Martin-Schmeisser-Weg 9</text:p>
            <text:p>Dortmund North Rhine-Westphalia 4422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auhaus.html</text:p>
          </table:table-cell>
        </table:table-row>
        <table:table-row table:style-name="ro2">
          <table:table-cell office:value-type="string" calcext:value-type="string">
            <text:p>BAYER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yern Connect GmbH</text:p>
            <text:p>Hansestr. 111</text:p>
            <text:p>Köln 5114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ANA Contact</text:p>
            <text:p>GoDaddy Registry</text:p>
            <text:p>2155 E GoDaddy Way</text:p>
            <text:p>Tempe AZ 8528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ronDNS Support</text:p>
            <text:p>Knipp Medien und Kommunikation GmbH</text:p>
            <text:p>Martin-Schmeisser-Weg 9</text:p>
            <text:p>Dortmund North Rhine-Westphalia 4422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bayern.html</text:p>
          </table:table-cell>
        </table:table-row>
        <table:table-row table:style-name="ro4">
          <table:table-cell office:value-type="string" calcext:value-type="string">
            <text:p>BB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ritish Broadcasting Corporation</text:p>
            <text:p>Brandon Butterworth</text:p>
            <text:p>Broadcasting House</text:p>
            <text:p>Portland Place</text:p>
            <text:p>London W1A 1AA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Brandon Butterworth</text:p>
            <text:p>British Broadcasting Corporation</text:p>
            <text:p>Broadcasting House</text:p>
            <text:p>Portland Place</text:p>
            <text:p>London W1A 1AA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Brandon Butterworth</text:p>
            <text:p>British Broadcasting Corporation</text:p>
            <text:p>Broadcasting House</text:p>
            <text:p>Portland Place</text:p>
            <text:p>London W1A 1AA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bc.html</text:p>
          </table:table-cell>
        </table:table-row>
        <table:table-row table:style-name="ro5">
          <table:table-cell office:value-type="string" calcext:value-type="string">
            <text:p>BB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Innovation, Science and Smart Technology</text:p>
            <text:p>Telecommunications Unit</text:p>
            <text:p>Government of Barbados</text:p>
            <text:p>Level 4</text:p>
            <text:p>Baobab Tower</text:p>
            <text:p>Warrens St. Michael</text:p>
            <text:p>Barbados</text:p>
          </table:table-cell>
          <table:table-cell office:value-type="string" calcext:value-type="string">
            <text:p>🇧🇧 BB</text:p>
          </table:table-cell>
          <table:table-cell office:value-type="string" calcext:value-type="string">
            <text:p>Jason Haynes</text:p>
            <text:p>Ministry of Innovation, Industry, Science and Technology</text:p>
            <text:p>Government of Barbados</text:p>
            <text:p>Levels 3 &amp; 4</text:p>
            <text:p>Baobab Tower</text:p>
            <text:p>Warrens St. Michael</text:p>
            <text:p>Barbados</text:p>
          </table:table-cell>
          <table:table-cell office:value-type="string" calcext:value-type="string">
            <text:p>🇧🇧 BB</text:p>
          </table:table-cell>
          <table:table-cell office:value-type="string" calcext:value-type="string">
            <text:p>Tansene Keizer</text:p>
            <text:p>Ministry of Innovation, Industry, Science and Technology</text:p>
            <text:p>Government of Barbados</text:p>
            <text:p>Levels 3 &amp; 4</text:p>
            <text:p>Baobab Tower</text:p>
            <text:p>Warrens St. Michael</text:p>
            <text:p>Barbados</text:p>
          </table:table-cell>
          <table:table-cell office:value-type="string" calcext:value-type="string">
            <text:p>🇧🇧 BB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b.html</text:p>
          </table:table-cell>
        </table:table-row>
        <table:table-row table:style-name="ro2">
          <table:table-cell office:value-type="string" calcext:value-type="string">
            <text:p>BB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B&amp;T Corporation</text:p>
            <text:p>200 West Second Street</text:p>
            <text:p>Winston Salem NC 271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VP Strategy Analyst</text:p>
            <text:p>BB&amp;T Corporation</text:p>
            <text:p>200 West Second Street</text:p>
            <text:p>Winston Salem NC 271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bt.html</text:p>
          </table:table-cell>
        </table:table-row>
        <table:table-row table:style-name="ro5">
          <table:table-cell office:value-type="string" calcext:value-type="string">
            <text:p>BBV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NCO BILBAO VIZCAYA ARGENTARIA, S.A.</text:p>
            <text:p>P. de la Castellana, 81</text:p>
            <text:p>Planta 11</text:p>
            <text:p>Madrid 28046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Gestión Global de Marcas y TLDs – Abogado</text:p>
            <text:p>BBVA</text:p>
            <text:p>P. de la Castellana, 81</text:p>
            <text:p>Planta 11</text:p>
            <text:p>Madrid 28046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bva.html</text:p>
          </table:table-cell>
        </table:table-row>
        <table:table-row table:style-name="ro4">
          <table:table-cell office:value-type="string" calcext:value-type="string">
            <text:p>BC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Boston Consulting Group, Inc.</text:p>
            <text:p>One Beacon Street</text:p>
            <text:p>Boston MA 021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lobal Digital Marketing Programs Director</text:p>
            <text:p>The Boston Consulting Group, Inc.</text:p>
            <text:p>One Beacon Street</text:p>
            <text:p>Boston MA 021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cg.html</text:p>
          </table:table-cell>
        </table:table-row>
        <table:table-row table:style-name="ro2">
          <table:table-cell office:value-type="string" calcext:value-type="string">
            <text:p>BC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unicipi de Barcelona</text:p>
            <text:p>Pl. Sant Miquel ed. Novíssim, pl. 3a.</text:p>
            <text:p>Barcelona 08002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.bcn Admin Contact</text:p>
            <text:p>Fundació puntCAT</text:p>
            <text:p>Plaça Nova 5, 7a planta</text:p>
            <text:p>Barcelona 08002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.bcn Tech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cn.html</text:p>
          </table:table-cell>
        </table:table-row>
        <table:table-row table:style-name="ro4">
          <table:table-cell office:value-type="string" calcext:value-type="string">
            <text:p>BD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osts and Telecommunications Division</text:p>
            <text:p>Ministry of Posts, Telecommunications and Information Technology, Government of the People's Republic of Bangladesh</text:p>
            <text:p>Abdul Goni Road</text:p>
            <text:p>Dhaka 1000</text:p>
            <text:p>Bangladesh</text:p>
          </table:table-cell>
          <table:table-cell office:value-type="string" calcext:value-type="string">
            <text:p>🇧🇩 BD</text:p>
          </table:table-cell>
          <table:table-cell office:value-type="string" calcext:value-type="string">
            <text:p>Deputy Secretary</text:p>
            <text:p>Posts and Telecommunications Division</text:p>
            <text:p>Ministry of Posts, Telecommunications and Information Technology</text:p>
            <text:p>Abdul Goni Road</text:p>
            <text:p>Dhaka 1000</text:p>
            <text:p>Bangladesh</text:p>
          </table:table-cell>
          <table:table-cell office:value-type="string" calcext:value-type="string">
            <text:p>🇧🇩 BD</text:p>
          </table:table-cell>
          <table:table-cell office:value-type="string" calcext:value-type="string">
            <text:p>Deputy General Manager (Domain)</text:p>
            <text:p>Bangladesh Telecommunications</text:p>
            <text:p>Company Limited (BTCL)</text:p>
            <text:p>Telejogajog Bhaban, 37/E, Eskaton Garden</text:p>
            <text:p>Dhaka 1000</text:p>
            <text:p>Bangladesh</text:p>
          </table:table-cell>
          <table:table-cell office:value-type="string" calcext:value-type="string">
            <text:p>🇧🇩 B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d.html</text:p>
          </table:table-cell>
        </table:table-row>
        <table:table-row table:style-name="ro4">
          <table:table-cell office:value-type="string" calcext:value-type="string">
            <text:p>BEA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ats Electronics, LLC</text:p>
            <text:p>8600 Hayden Place</text:p>
            <text:p>Culver City CA 9023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ounsel-Trademark, Copyright and Domains</text:p>
            <text:p>Apple, Inc.</text:p>
            <text:p>1 Infinite Loop</text:p>
            <text:p>Cupertino CA 9501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eats.html</text:p>
          </table:table-cell>
        </table:table-row>
        <table:table-row table:style-name="ro4">
          <table:table-cell office:value-type="string" calcext:value-type="string">
            <text:p>BEAU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eauty.html</text:p>
          </table:table-cell>
        </table:table-row>
        <table:table-row table:style-name="ro2">
          <table:table-cell office:value-type="string" calcext:value-type="string">
            <text:p>BE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eer.html</text:p>
          </table:table-cell>
        </table:table-row>
        <table:table-row table:style-name="ro2">
          <table:table-cell office:value-type="string" calcext:value-type="string">
            <text:p>B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NS Belgium vzw/asbl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CEO</text:p>
            <text:p>DNS Belgium vzw/asbl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CTO</text:p>
            <text:p>DNS Belgium vzw/asbl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e.html</text:p>
          </table:table-cell>
        </table:table-row>
        <table:table-row table:style-name="ro3">
          <table:table-cell office:value-type="string" calcext:value-type="string">
            <text:p>BENTLE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bentley.html</text:p>
          </table:table-cell>
        </table:table-row>
        <table:table-row table:style-name="ro2">
          <table:table-cell office:value-type="string" calcext:value-type="string">
            <text:p>BERL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BERLIN GmbH &amp; Co. KG</text:p>
            <text:p>Gustav-Mueller-Strasse 1</text:p>
            <text:p>Berlin 108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hief Executive Officer</text:p>
            <text:p>dotBERLIN GmbH &amp; Co. KG</text:p>
            <text:p>Gustav-Mueller-Strasse 1</text:p>
            <text:p>Berlin 108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Technical Operations</text:p>
            <text:p>TLD-BOX Registrydienstleistungen GmbH</text:p>
            <text:p>Jakob-Haringer-Strasse 8/V</text:p>
            <text:p>Salzburg 5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erlin.html</text:p>
          </table:table-cell>
        </table:table-row>
        <table:table-row table:style-name="ro4">
          <table:table-cell office:value-type="string" calcext:value-type="string">
            <text:p>BESTBU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BY Solutions, Inc.</text:p>
            <text:p>7601 Penn Avenue South</text:p>
            <text:p>Richfield MN 5542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estbuy.html</text:p>
          </table:table-cell>
        </table:table-row>
        <table:table-row table:style-name="ro4">
          <table:table-cell office:value-type="string" calcext:value-type="string">
            <text:p>BE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stTLD Pty Ltd</text:p>
            <text:p>Level 9</text:p>
            <text:p>1 Chifley Square</text:p>
            <text:p>Sydney NSW 2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CEO</text:p>
            <text:p>The Best SAS</text:p>
            <text:p>295 Rue Du Professeur Paul Milliez</text:p>
            <text:p>Champigny Sur Marne 945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est.html</text:p>
          </table:table-cell>
        </table:table-row>
        <table:table-row table:style-name="ro4">
          <table:table-cell office:value-type="string" calcext:value-type="string">
            <text:p>B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et.html</text:p>
          </table:table-cell>
        </table:table-row>
        <table:table-row table:style-name="ro4">
          <table:table-cell office:value-type="string" calcext:value-type="string">
            <text:p>BF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utorité de Régulation des Communications Electroniques et des Postes (ARCEP)</text:p>
            <text:p>01 BP 6437</text:p>
            <text:p>Ouagadougou 01</text:p>
            <text:p>Burkina Faso</text:p>
          </table:table-cell>
          <table:table-cell office:value-type="string" calcext:value-type="string">
            <text:p>🇧🇫 BF</text:p>
          </table:table-cell>
          <table:table-cell office:value-type="string" calcext:value-type="string">
            <text:p>TLD Gestionnaire Administratif (DSI/ARCEP)</text:p>
            <text:p>Autorité de Régulation des Communications Electroniques et des Postes (ARCEP)</text:p>
            <text:p>Ouaga 2000</text:p>
            <text:p>01 BP 6437 Ouagadougou 01 Ouagadougou</text:p>
            <text:p>Burkina Faso</text:p>
          </table:table-cell>
          <table:table-cell office:value-type="string" calcext:value-type="string">
            <text:p>🇧🇫 BF</text:p>
          </table:table-cell>
          <table:table-cell office:value-type="string" calcext:value-type="string">
            <text:p>TLD Gestionnaire Technique</text:p>
            <text:p>Association Burkinabè des Domaines Internet (A.B.D.I.)</text:p>
            <text:p>Secteur 24, 1200 logements, Avenue Babanguida</text:p>
            <text:p>01 BP 6251 Ouagadougou 01</text:p>
            <text:p>Ouagadougou</text:p>
            <text:p>Burkina Faso</text:p>
          </table:table-cell>
          <table:table-cell office:value-type="string" calcext:value-type="string">
            <text:p>🇧🇫 BF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f.html</text:p>
          </table:table-cell>
        </table:table-row>
        <table:table-row table:style-name="ro2">
          <table:table-cell office:value-type="string" calcext:value-type="string">
            <text:p>B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gister.BG</text:p>
            <text:p>40, Slivnitsa blvd</text:p>
            <text:p>Varna 9000</text:p>
            <text:p>Bulgaria</text:p>
          </table:table-cell>
          <table:table-cell office:value-type="string" calcext:value-type="string">
            <text:p>🇧🇬 BG</text:p>
          </table:table-cell>
          <table:table-cell office:value-type="string" calcext:value-type="string">
            <text:p>Dragomir Slavov</text:p>
            <text:p>Register.BG</text:p>
            <text:p>40, Slivnitsa blvd</text:p>
            <text:p>Varna 9000</text:p>
            <text:p>Bulgaria</text:p>
          </table:table-cell>
          <table:table-cell office:value-type="string" calcext:value-type="string">
            <text:p>🇧🇬 BG</text:p>
          </table:table-cell>
          <table:table-cell office:value-type="string" calcext:value-type="string">
            <text:p>Daniel Kalchev</text:p>
            <text:p>Register.BG</text:p>
            <text:p>40, Slivnitsa blvd</text:p>
            <text:p>Varna 9000</text:p>
            <text:p>Bulgaria</text:p>
          </table:table-cell>
          <table:table-cell office:value-type="string" calcext:value-type="string">
            <text:p>🇧🇬 BG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g.html</text:p>
          </table:table-cell>
        </table:table-row>
        <table:table-row table:style-name="ro5">
          <table:table-cell office:value-type="string" calcext:value-type="string">
            <text:p>BHART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harti Enterprises (Holding) Private Limited</text:p>
            <text:p>Bharti Crescent,</text:p>
            <text:p>1, Nelson Mandela Road</text:p>
            <text:p>Vasant Kunj Phase II</text:p>
            <text:p>New Delhi Delhi 110070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aurabh Srivastava</text:p>
            <text:p>Bharti Enterprises (Holdings) Private Limited</text:p>
            <text:p>Airtel Center</text:p>
            <text:p>Plot No. 16, Udyog Vihar</text:p>
            <text:p>Phase IV, Gurugram</text:p>
            <text:p>Haryana 122015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harti.html</text:p>
          </table:table-cell>
        </table:table-row>
        <table:table-row table:style-name="ro4">
          <table:table-cell office:value-type="string" calcext:value-type="string">
            <text:p>BH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s Regulatory Authority (TRA)</text:p>
            <text:p>PO Box 10353</text:p>
            <text:p>Manama</text:p>
            <text:p>Bahrain</text:p>
          </table:table-cell>
          <table:table-cell office:value-type="string" calcext:value-type="string">
            <text:p>🇧🇭 BH</text:p>
          </table:table-cell>
          <table:table-cell office:value-type="string" calcext:value-type="string">
            <text:p>Technical Affairs Supervisor</text:p>
            <text:p>Telecommunications Regulatory Authority (TRA)</text:p>
            <text:p>PO Box 10353</text:p>
            <text:p>Manama</text:p>
            <text:p>Bahrain</text:p>
          </table:table-cell>
          <table:table-cell office:value-type="string" calcext:value-type="string">
            <text:p>🇧🇭 BH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h.html</text:p>
          </table:table-cell>
        </table:table-row>
        <table:table-row table:style-name="ro2">
          <table:table-cell office:value-type="string" calcext:value-type="string">
            <text:p>BIB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erican Bible Society</text:p>
            <text:p>101 North Independence Mall East FL8</text:p>
            <text:p>Philadelphia PA 19106-2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heresa Dionisio</text:p>
            <text:p>American Bible Society</text:p>
            <text:p>101 North Independence Mall East FL8</text:p>
            <text:p>Philadelphia PA 19106-215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ible.html</text:p>
          </table:table-cell>
        </table:table-row>
        <table:table-row table:style-name="ro2">
          <table:table-cell office:value-type="string" calcext:value-type="string">
            <text:p>BI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Bid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id.html</text:p>
          </table:table-cell>
        </table:table-row>
        <table:table-row table:style-name="ro4">
          <table:table-cell office:value-type="string" calcext:value-type="string">
            <text:p>B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entre National de l'Informatique</text:p>
            <text:p>155 - 161 Chaussee P. L. Rwagasore</text:p>
            <text:p>BP 2270</text:p>
            <text:p>Bujumbura</text:p>
            <text:p>Burundi</text:p>
          </table:table-cell>
          <table:table-cell office:value-type="string" calcext:value-type="string">
            <text:p>🇧🇮 BI</text:p>
          </table:table-cell>
          <table:table-cell office:value-type="string" calcext:value-type="string">
            <text:p>CNI</text:p>
            <text:p>Centre National de l'Informatique</text:p>
            <text:p>157 Chee P. L. Rwagasore</text:p>
            <text:p>BP 2270</text:p>
            <text:p>Bujumbura</text:p>
            <text:p>Burundi</text:p>
          </table:table-cell>
          <table:table-cell office:value-type="string" calcext:value-type="string">
            <text:p>🇧🇮 BI</text:p>
          </table:table-cell>
          <table:table-cell office:value-type="string" calcext:value-type="string">
            <text:p>CNI</text:p>
            <text:p>Centre National de l'Informatique</text:p>
            <text:p>157 Chee P. L. Rwagasore</text:p>
            <text:p>BP 2270</text:p>
            <text:p>Bujumbura</text:p>
            <text:p>Burundi</text:p>
          </table:table-cell>
          <table:table-cell office:value-type="string" calcext:value-type="string">
            <text:p>🇧🇮 BI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i.html</text:p>
          </table:table-cell>
        </table:table-row>
        <table:table-row table:style-name="ro4">
          <table:table-cell office:value-type="string" calcext:value-type="string">
            <text:p>BIK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ike.html</text:p>
          </table:table-cell>
        </table:table-row>
        <table:table-row table:style-name="ro2">
          <table:table-cell office:value-type="string" calcext:value-type="string">
            <text:p>B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</text:p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, Edmund Halley Road, 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ing.html</text:p>
          </table:table-cell>
        </table:table-row>
        <table:table-row table:style-name="ro4">
          <table:table-cell office:value-type="string" calcext:value-type="string">
            <text:p>BING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ingo.html</text:p>
          </table:table-cell>
        </table:table-row>
        <table:table-row table:style-name="ro4">
          <table:table-cell office:value-type="string" calcext:value-type="string">
            <text:p>BI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io.html</text:p>
          </table:table-cell>
        </table:table-row>
        <table:table-row table:style-name="ro2">
          <table:table-cell office:value-type="string" calcext:value-type="string">
            <text:p>BIZ</text:p>
          </table:table-cell>
          <table:table-cell office:value-type="string" calcext:value-type="string">
            <text:p>🦚 Restricted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iz.html</text:p>
          </table:table-cell>
        </table:table-row>
        <table:table-row table:style-name="ro2">
          <table:table-cell office:value-type="string" calcext:value-type="string">
            <text:p>BJ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utorité de Régulation des Communications Electroniques et de la Poste du Bénin (ARCEP BENIN)</text:p>
            <text:p>Cotonou /Ganhi, Immeuble Maersk House, Zone OCBN</text:p>
            <text:p>Cotonou 01BP 2034</text:p>
            <text:p>Benin</text:p>
          </table:table-cell>
          <table:table-cell office:value-type="string" calcext:value-type="string">
            <text:p>🇧🇯 BJ</text:p>
          </table:table-cell>
          <table:table-cell office:value-type="string" calcext:value-type="string">
            <text:p>Secrétaire Exécutif (Executive Secretary)</text:p>
            <text:p>ARCEP BENIN</text:p>
            <text:p>Cotonou /Ganhi, Immeuble Maersk House, Zone OCBN</text:p>
            <text:p>Cotonou 01BP 2034</text:p>
            <text:p>Benin</text:p>
          </table:table-cell>
          <table:table-cell office:value-type="string" calcext:value-type="string">
            <text:p>🇧🇯 BJ</text:p>
          </table:table-cell>
          <table:table-cell office:value-type="string" calcext:value-type="string">
            <text:p>Tonouhewa Deo Gratias</text:p>
            <text:p>JENY SAS</text:p>
            <text:p>Carré 321 Immeuble EL WAKIL (BOA ZONGO)</text:p>
            <text:p>Cotonou 01 BP 3885</text:p>
            <text:p>Benin</text:p>
          </table:table-cell>
          <table:table-cell office:value-type="string" calcext:value-type="string">
            <text:p>🇧🇯 BJ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j.html</text:p>
          </table:table-cell>
        </table:table-row>
        <table:table-row table:style-name="ro2">
          <table:table-cell office:value-type="string" calcext:value-type="string">
            <text:p>BLACKFRID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lackfriday.html</text:p>
          </table:table-cell>
        </table:table-row>
        <table:table-row table:style-name="ro4">
          <table:table-cell office:value-type="string" calcext:value-type="string">
            <text:p>BLAC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lack.html</text:p>
          </table:table-cell>
        </table:table-row>
        <table:table-row table:style-name="ro3">
          <table:table-cell office:value-type="string" calcext:value-type="string">
            <text:p>BLANC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blanco.html</text:p>
          </table:table-cell>
        </table:table-row>
        <table:table-row table:style-name="ro6">
          <table:table-cell office:value-type="string" calcext:value-type="string">
            <text:p>BL</text:p>
          </table:table-cell>
          <table:table-cell office:value-type="string" calcext:value-type="string">
            <text:p>🪑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Not assigned</text:p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Not assigned</text:p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l.html</text:p>
          </table:table-cell>
        </table:table-row>
        <table:table-row table:style-name="ro2">
          <table:table-cell office:value-type="string" calcext:value-type="string">
            <text:p>BLOCKBUST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lockbuster.html</text:p>
          </table:table-cell>
        </table:table-row>
        <table:table-row table:style-name="ro2">
          <table:table-cell office:value-type="string" calcext:value-type="string">
            <text:p>BLO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nock Knock WHOIS There, LLC</text:p>
            <text:p>60 29th Street</text:p>
            <text:p>San Francisco CA 941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ead of Business Development</text:p>
            <text:p>Knock Knock WhoIS There, LLC (KKWT)</text:p>
            <text:p>60 29th Street</text:p>
            <text:p>San Francisco CA 941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ury Registry Services</text:p>
            <text:p>Canadian Internet Registration Authority (CIRA)</text:p>
            <text:p>979 Bank Street, Suite 400</text:p>
            <text:p>Ottawa Ontario K1S 5K5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log.html</text:p>
          </table:table-cell>
        </table:table-row>
        <table:table-row table:style-name="ro2">
          <table:table-cell office:value-type="string" calcext:value-type="string">
            <text:p>BLOOMBER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loomberg IP Holdings LLC</text:p>
            <text:p>25 E. 78th Street</text:p>
            <text:p>New York NY 1007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ttorney</text:p>
            <text:p>Bloomberg IP Holdings LLC</text:p>
            <text:p>731 Lexington Avenue</text:p>
            <text:p>New York NY 1002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loomberg.html</text:p>
          </table:table-cell>
        </table:table-row>
        <table:table-row table:style-name="ro4">
          <table:table-cell office:value-type="string" calcext:value-type="string">
            <text:p>BLU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lue.html</text:p>
          </table:table-cell>
        </table:table-row>
        <table:table-row table:style-name="ro4">
          <table:table-cell office:value-type="string" calcext:value-type="string">
            <text:p>B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gistry General Department, Ministry of Home Affairs</text:p>
            <text:p>30 Parliament Street</text:p>
            <text:p>Hamilton HM 12</text:p>
            <text:p>Bermuda</text:p>
          </table:table-cell>
          <table:table-cell office:value-type="string" calcext:value-type="string">
            <text:p>🇧🇲 BM</text:p>
          </table:table-cell>
          <table:table-cell office:value-type="string" calcext:value-type="string">
            <text:p>Aubrey Pennyman</text:p>
            <text:p>Registry General Department</text:p>
            <text:p>30 Parliament Street</text:p>
            <text:p>Hamilton HM 12</text:p>
            <text:p>Bermuda</text:p>
          </table:table-cell>
          <table:table-cell office:value-type="string" calcext:value-type="string">
            <text:p>🇧🇲 BM</text:p>
          </table:table-cell>
          <table:table-cell office:value-type="string" calcext:value-type="string">
            <text:p>Howard Eland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m.html</text:p>
          </table:table-cell>
        </table:table-row>
        <table:table-row table:style-name="ro2">
          <table:table-cell office:value-type="string" calcext:value-type="string">
            <text:p>BM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ristol-Myers Squibb Company</text:p>
            <text:p>345 Park Avenue</text:p>
            <text:p>New York NY 101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r. Advisor, Asset Management</text:p>
            <text:p>Bristol-Myers Squibb Company</text:p>
            <text:p>345 Park Avenue</text:p>
            <text:p>New York NY 101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ms.html</text:p>
          </table:table-cell>
        </table:table-row>
        <table:table-row table:style-name="ro4">
          <table:table-cell office:value-type="string" calcext:value-type="string">
            <text:p>BM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yerische Motoren Werke Aktiengesellschaft</text:p>
            <text:p>Petuelring 130</text:p>
            <text:p>Munich 8080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Legal Counsel</text:p>
            <text:p>Bayerische Motoren Werke Aktiengesellschaft</text:p>
            <text:p>Petuelring 130</text:p>
            <text:p>Munich 8080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mw.html</text:p>
          </table:table-cell>
        </table:table-row>
        <table:table-row table:style-name="ro2">
          <table:table-cell office:value-type="string" calcext:value-type="string">
            <text:p>B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uthority for Info-communications Technology Industry of Brunei Darussalam (AITI)</text:p>
            <text:p>Block 13, Simpang 32-5, Kampung Anggerek Desa, Jalan Berakas</text:p>
            <text:p>Bandar Seri Begawan BB3713</text:p>
            <text:p>Brunei Darussalam</text:p>
          </table:table-cell>
          <table:table-cell office:value-type="string" calcext:value-type="string">
            <text:p>🇧🇳 BN</text:p>
          </table:table-cell>
          <table:table-cell office:value-type="string" calcext:value-type="string">
            <text:p>Domain Administrator</text:p>
            <text:p>Authority for Info-communications Technology Industry of Brunei Darussalam</text:p>
            <text:p>Block 13, Simpang 32-5, Kampung Anggerek Desa, Jalan Berakas</text:p>
            <text:p>Bandar Seri Begawan BB3713</text:p>
            <text:p>Brunei Darussalam</text:p>
          </table:table-cell>
          <table:table-cell office:value-type="string" calcext:value-type="string">
            <text:p>🇧🇳 BN</text:p>
          </table:table-cell>
          <table:table-cell office:value-type="string" calcext:value-type="string">
            <text:p>Technical Support</text:p>
            <text:p>Authority for Info-communications Technology Industry of Brunei Darussalam</text:p>
            <text:p>Block 13, Simpang 32-5, Kampung Anggerek Desa, Jalan Berakas</text:p>
            <text:p>Bandar Seri Begawan BB3713</text:p>
            <text:p>Brunei Darussalam</text:p>
          </table:table-cell>
          <table:table-cell office:value-type="string" calcext:value-type="string">
            <text:p>🇧🇳 B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n.html</text:p>
          </table:table-cell>
        </table:table-row>
        <table:table-row table:style-name="ro3">
          <table:table-cell office:value-type="string" calcext:value-type="string">
            <text:p>BN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bnl.html</text:p>
          </table:table-cell>
        </table:table-row>
        <table:table-row table:style-name="ro4">
          <table:table-cell office:value-type="string" calcext:value-type="string">
            <text:p>BNPPARIBA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NP Paribas</text:p>
            <text:p>16 Boulevard des Italiens</text:p>
            <text:p>Paris 75009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Project manager</text:p>
            <text:p>BNP Paribas</text:p>
            <text:p>16 Rue du Hanovre</text:p>
            <text:p>Paris 75002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bnpparibas.html</text:p>
          </table:table-cell>
        </table:table-row>
        <table:table-row table:style-name="ro4">
          <table:table-cell office:value-type="string" calcext:value-type="string">
            <text:p>BOA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ats.html</text:p>
          </table:table-cell>
        </table:table-row>
        <table:table-row table:style-name="ro4">
          <table:table-cell office:value-type="string" calcext:value-type="string">
            <text:p>BOEHRING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oehringer Ingelheim International GmbH</text:p>
            <text:p>Binger Strasse 173</text:p>
            <text:p>Ingelheim am Rhein Rhineland-Palatinate 5521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PR / Domains</text:p>
            <text:p>Boehringer Ingelheim International GmbH</text:p>
            <text:p>Binger Strasse 173</text:p>
            <text:p>Ingelheim am Rhein Rhineland-Palatinate 5521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boehringer.html</text:p>
          </table:table-cell>
        </table:table-row>
        <table:table-row table:style-name="ro2">
          <table:table-cell office:value-type="string" calcext:value-type="string">
            <text:p>BOF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nk of America Corporation</text:p>
            <text:p>100 North Tryon Street</text:p>
            <text:p>Charlotte NC 2825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VP, Digital Marketing Executive</text:p>
            <text:p>Bank of America Corporation</text:p>
            <text:p>100 North Tryon Street</text:p>
            <text:p>Charlotte NC 2825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fa.html</text:p>
          </table:table-cell>
        </table:table-row>
        <table:table-row table:style-name="ro4">
          <table:table-cell office:value-type="string" calcext:value-type="string">
            <text:p>B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encia para el Desarrollo de la Información de la Sociedad en Bolivia</text:p>
            <text:p>Calle Ayacucho y Mercado No. 308 Piso 3</text:p>
            <text:p>Edificio de la Vicepresidencia</text:p>
            <text:p>La Paz 13097</text:p>
            <text:p>Bolivia (Plurinational State of)</text:p>
          </table:table-cell>
          <table:table-cell office:value-type="string" calcext:value-type="string">
            <text:p>🇧🇴 BO</text:p>
          </table:table-cell>
          <table:table-cell office:value-type="string" calcext:value-type="string">
            <text:p>Bladimir Magne Molina</text:p>
            <text:p>Agencia para el Desarrollo de la Información de la Sociedad en Bolivia</text:p>
            <text:p>Calle Ayacucho y Mercado No. 308 Piso 3</text:p>
            <text:p>Edificio de la Vicepresidencia</text:p>
            <text:p>La Paz 13097</text:p>
            <text:p>Bolivia (Plurinational State of)</text:p>
          </table:table-cell>
          <table:table-cell office:value-type="string" calcext:value-type="string">
            <text:p>🇧🇴 BO</text:p>
          </table:table-cell>
          <table:table-cell office:value-type="string" calcext:value-type="string">
            <text:p>José Luís Machicado Moya</text:p>
            <text:p>Agencia para el Desarrollo de la Información de la Sociedad en Bolivia</text:p>
            <text:p>Calle Ayacucho y Mercado No. 308 Piso 3</text:p>
            <text:p>Edificio de la Vicepresidencia</text:p>
            <text:p>La Paz 13097</text:p>
            <text:p>Bolivia (Plurinational State of)</text:p>
          </table:table-cell>
          <table:table-cell office:value-type="string" calcext:value-type="string">
            <text:p>🇧🇴 B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.html</text:p>
          </table:table-cell>
        </table:table-row>
        <table:table-row table:style-name="ro2">
          <table:table-cell office:value-type="string" calcext:value-type="string">
            <text:p>BO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úcleo de Informação e Coordenação do Ponto BR - 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Demi Getschko</text:p>
            <text:p>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Frederico Augusto de Carvalho Neves</text:p>
            <text:p>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m.html</text:p>
          </table:table-cell>
        </table:table-row>
        <table:table-row table:style-name="ro4">
          <table:table-cell office:value-type="string" calcext:value-type="string">
            <text:p>BON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ortdot SA</text:p>
            <text:p>29 Boulevard de la Grande-Duchesse Charlotte</text:p>
            <text:p>Luxembourg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EO</text:p>
            <text:p>Shortdot SA</text:p>
            <text:p>29 Boulevard de la Grande-Duchesse Charlotte</text:p>
            <text:p>Luxembourg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ond.html</text:p>
          </table:table-cell>
        </table:table-row>
        <table:table-row table:style-name="ro2">
          <table:table-cell office:value-type="string" calcext:value-type="string">
            <text:p>BO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o.html</text:p>
          </table:table-cell>
        </table:table-row>
        <table:table-row table:style-name="ro5">
          <table:table-cell office:value-type="string" calcext:value-type="string">
            <text:p>BOO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ok.html</text:p>
          </table:table-cell>
        </table:table-row>
        <table:table-row table:style-name="ro2">
          <table:table-cell office:value-type="string" calcext:value-type="string">
            <text:p>BOOK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ooking.com B.V.</text:p>
            <text:p>Herengracht 597</text:p>
            <text:p>Amsterdam Noord-Holland 1017 CE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Christopher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booking.html</text:p>
          </table:table-cell>
        </table:table-row>
        <table:table-row table:style-name="ro3">
          <table:table-cell office:value-type="string" calcext:value-type="string">
            <text:p>BOO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boots.html</text:p>
          </table:table-cell>
        </table:table-row>
        <table:table-row table:style-name="ro2">
          <table:table-cell office:value-type="string" calcext:value-type="string">
            <text:p>BOS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obert Bosch GMBH</text:p>
            <text:p>Robert-Bosch-Platz 1</text:p>
            <text:p>Gerlingen-Schillerhöhe 7083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orporate Communications</text:p>
            <text:p>Robert Bosch GmbH</text:p>
            <text:p>Robert-Bosch-Platz 1</text:p>
            <text:p>Gerlingen-Schillerhöhe 7083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bosch.html</text:p>
          </table:table-cell>
        </table:table-row>
        <table:table-row table:style-name="ro2">
          <table:table-cell office:value-type="string" calcext:value-type="string">
            <text:p>BOSTI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ostik SA</text:p>
            <text:p>253 avenue du Présent Wilson</text:p>
            <text:p>La Plaine Saint-Denis 9321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Domain Manager</text:p>
            <text:p>Bostik SA</text:p>
            <text:p>253 avenue du Président Wilson</text:p>
            <text:p>La Plaine Saint-Denis 9321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ostik.html</text:p>
          </table:table-cell>
        </table:table-row>
        <table:table-row table:style-name="ro2">
          <table:table-cell office:value-type="string" calcext:value-type="string">
            <text:p>BOST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ston.html</text:p>
          </table:table-cell>
        </table:table-row>
        <table:table-row table:style-name="ro5">
          <table:table-cell office:value-type="string" calcext:value-type="string">
            <text:p>B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t.html</text:p>
          </table:table-cell>
        </table:table-row>
        <table:table-row table:style-name="ro4">
          <table:table-cell office:value-type="string" calcext:value-type="string">
            <text:p>BOUTIQU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utique.html</text:p>
          </table:table-cell>
        </table:table-row>
        <table:table-row table:style-name="ro4">
          <table:table-cell office:value-type="string" calcext:value-type="string">
            <text:p>BO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cap Registry Inc.</text:p>
            <text:p>103 South Church Street, 4th Floor, Harbour Place, PO Box 10240</text:p>
            <text:p>George Town 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General Manager</text:p>
            <text:p>Intercap Registry Inc.</text:p>
            <text:p>4th Floor, Harbour Place, 103 South Church Street</text:p>
            <text:p>PO Box 10240</text:p>
            <text:p>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ox.html</text:p>
          </table:table-cell>
        </table:table-row>
        <table:table-row table:style-name="ro3">
          <table:table-cell office:value-type="string" calcext:value-type="string">
            <text:p>BQ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bq.html</text:p>
          </table:table-cell>
        </table:table-row>
        <table:table-row table:style-name="ro2">
          <table:table-cell office:value-type="string" calcext:value-type="string">
            <text:p>BRADESC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nco Bradesco S.A.</text:p>
            <text:p>Avenida Yara SN - Cidade de Deus - Prédio Rubi - Osasco</text:p>
            <text:p>São Paulo SP 06029-9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Admin Contact</text:p>
            <text:p>Banco Bradesco S.A</text:p>
            <text:p>Avenida Yara SN - Cidade de Deus - Prédio Rubi - Osasco</text:p>
            <text:p>São Paulo SP 06029-9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Senior Director, DNS Infrastructure Group</text:p>
            <text:p>Donuts Inc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radesco.html</text:p>
          </table:table-cell>
        </table:table-row>
        <table:table-row table:style-name="ro2">
          <table:table-cell office:value-type="string" calcext:value-type="string">
            <text:p>B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ite Gestor da Internet no Brasil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Demi Getschko</text:p>
            <text:p>Comite Gestor da Internet no Brasil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Frederico Augusto de Carvalho Neves</text:p>
            <text:p>Registro 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r.html</text:p>
          </table:table-cell>
        </table:table-row>
        <table:table-row table:style-name="ro4">
          <table:table-cell office:value-type="string" calcext:value-type="string">
            <text:p>BRIDGESTO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ridgestone Corporation</text:p>
            <text:p>1-1, Kyobashi 3-chome</text:p>
            <text:p>Chuo-ku Tokyo 104-8340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, 26-1,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ridgestone.html</text:p>
          </table:table-cell>
        </table:table-row>
        <table:table-row table:style-name="ro5">
          <table:table-cell office:value-type="string" calcext:value-type="string">
            <text:p>BROADW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elebrate Broadway, Inc.</text:p>
            <text:p>729 Seventh Ave, 7th Floor</text:p>
            <text:p>New York NY 100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Management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roadway.html</text:p>
          </table:table-cell>
        </table:table-row>
        <table:table-row table:style-name="ro4">
          <table:table-cell office:value-type="string" calcext:value-type="string">
            <text:p>BROK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roker.html</text:p>
          </table:table-cell>
        </table:table-row>
        <table:table-row table:style-name="ro4">
          <table:table-cell office:value-type="string" calcext:value-type="string">
            <text:p>BROTH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rother Industries, Ltd.</text:p>
            <text:p>15-1 Naeshiro-cho, Mizuho-ku</text:p>
            <text:p>Nagoya Aichi 467-856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, 26-1,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rother.html</text:p>
          </table:table-cell>
        </table:table-row>
        <table:table-row table:style-name="ro2">
          <table:table-cell office:value-type="string" calcext:value-type="string">
            <text:p>BRUSSEL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NS.be vzw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CEO</text:p>
            <text:p>DNS Belgium vzw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CTO</text:p>
            <text:p>DNS Belgium vzw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russels.html</text:p>
          </table:table-cell>
        </table:table-row>
        <table:table-row table:style-name="ro4">
          <table:table-cell office:value-type="string" calcext:value-type="string">
            <text:p>B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The Bahamas</text:p>
            <text:p>University Drive (Thompson Blvd.)</text:p>
            <text:p>P.O. Box N 4912</text:p>
            <text:p>Nassau New Providence</text:p>
            <text:p>Bahamas (the)</text:p>
          </table:table-cell>
          <table:table-cell office:value-type="string" calcext:value-type="string">
            <text:p>🇧🇸 BS</text:p>
          </table:table-cell>
          <table:table-cell office:value-type="string" calcext:value-type="string">
            <text:p>Administrator, BSNIC - Carla Glinton</text:p>
            <text:p>University of The Bahamas</text:p>
            <text:p>University Drive (Thompson Blvd.)</text:p>
            <text:p>P.O. Box N 4912</text:p>
            <text:p>Nassau New Providence</text:p>
            <text:p>Bahamas (the)</text:p>
          </table:table-cell>
          <table:table-cell office:value-type="string" calcext:value-type="string">
            <text:p>🇧🇸 BS</text:p>
          </table:table-cell>
          <table:table-cell office:value-type="string" calcext:value-type="string">
            <text:p>Technical Contact, BSNIC - Rudyard Burton</text:p>
            <text:p>University of The Bahamas</text:p>
            <text:p>University Drive (Thompson Blvd.)</text:p>
            <text:p>P.O. Box N 4912</text:p>
            <text:p>Nassau New Providence</text:p>
            <text:p>Bahamas (the)</text:p>
          </table:table-cell>
          <table:table-cell office:value-type="string" calcext:value-type="string">
            <text:p>🇧🇸 B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s.html</text:p>
          </table:table-cell>
        </table:table-row>
        <table:table-row table:style-name="ro4">
          <table:table-cell office:value-type="string" calcext:value-type="string">
            <text:p>B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Information and Communications</text:p>
            <text:p>Thori Lam, Upper Chubachu</text:p>
            <text:p>Thimphu 11001</text:p>
            <text:p>Bhutan</text:p>
          </table:table-cell>
          <table:table-cell office:value-type="string" calcext:value-type="string">
            <text:p>🇧🇹 BT</text:p>
          </table:table-cell>
          <table:table-cell office:value-type="string" calcext:value-type="string">
            <text:p>General Manager</text:p>
            <text:p>Bhutan Telecom Limited</text:p>
            <text:p>2/28 Drophen Lam</text:p>
            <text:p>PO Box 134</text:p>
            <text:p>Thimphu 11001</text:p>
            <text:p>Bhutan</text:p>
          </table:table-cell>
          <table:table-cell office:value-type="string" calcext:value-type="string">
            <text:p>🇧🇹 BT</text:p>
          </table:table-cell>
          <table:table-cell office:value-type="string" calcext:value-type="string">
            <text:p>General Manager</text:p>
            <text:p>Bhutan Telecom Limited</text:p>
            <text:p>2/28 Drophen Lam</text:p>
            <text:p>PO Box 134</text:p>
            <text:p>Thimphu 11001</text:p>
            <text:p>Bhutan</text:p>
          </table:table-cell>
          <table:table-cell office:value-type="string" calcext:value-type="string">
            <text:p>🇧🇹 BT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t.html</text:p>
          </table:table-cell>
        </table:table-row>
        <table:table-row table:style-name="ro3">
          <table:table-cell office:value-type="string" calcext:value-type="string">
            <text:p>BUDAPE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budapest.html</text:p>
          </table:table-cell>
        </table:table-row>
        <table:table-row table:style-name="ro3">
          <table:table-cell office:value-type="string" calcext:value-type="string">
            <text:p>BUGATT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bugatti.html</text:p>
          </table:table-cell>
        </table:table-row>
        <table:table-row table:style-name="ro4">
          <table:table-cell office:value-type="string" calcext:value-type="string">
            <text:p>BUILDE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uilders.html</text:p>
          </table:table-cell>
        </table:table-row>
        <table:table-row table:style-name="ro4">
          <table:table-cell office:value-type="string" calcext:value-type="string">
            <text:p>BUIL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lan Bee LLC</text:p>
            <text:p>2800 28th St., Suite 170</text:p>
            <text:p>Santa Monica CA 904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orge Minardos</text:p>
            <text:p>Plan Bee LLC</text:p>
            <text:p>2800 28th St., Suite 170</text:p>
            <text:p>Santa Monica CA 904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uild.html</text:p>
          </table:table-cell>
        </table:table-row>
        <table:table-row table:style-name="ro4">
          <table:table-cell office:value-type="string" calcext:value-type="string">
            <text:p>BUSINE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usiness.html</text:p>
          </table:table-cell>
        </table:table-row>
        <table:table-row table:style-name="ro5">
          <table:table-cell office:value-type="string" calcext:value-type="string">
            <text:p>BU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uy.html</text:p>
          </table:table-cell>
        </table:table-row>
        <table:table-row table:style-name="ro2">
          <table:table-cell office:value-type="string" calcext:value-type="string">
            <text:p>BUZZ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STRATEGY CO.</text:p>
            <text:p>1920 Centennial Club Dr.</text:p>
            <text:p>Conway AR 7203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William Doshier</text:p>
            <text:p>dotStrategy, Co</text:p>
            <text:p>1920 Centennial Club Dr.</text:p>
            <text:p>Conway AR 7203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uzz.html</text:p>
          </table:table-cell>
        </table:table-row>
        <table:table-row table:style-name="ro2">
          <table:table-cell office:value-type="string" calcext:value-type="string">
            <text:p>BV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rid A/S</text:p>
            <text:p>Abelsgate 5</text:p>
            <text:p>Trondheim N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Hilde Thunem</text:p>
            <text:p>Norid A/S</text:p>
            <text:p>Postboks 4769 Torgarden</text:p>
            <text:p>Trondheim  NO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Jarle Greipsland</text:p>
            <text:p>Norid A/S</text:p>
            <text:p>Postboks 4769 Torgarden</text:p>
            <text:p>Trondheim  NO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v.html</text:p>
          </table:table-cell>
        </table:table-row>
        <table:table-row table:style-name="ro4">
          <table:table-cell office:value-type="string" calcext:value-type="string">
            <text:p>B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Botswana Communications Regulatory Authority (BOCRA)</text:p>
            <text:p>Plot 206/207 Independence Avenue</text:p>
            <text:p>Private Bag 00495</text:p>
            <text:p>Gaborone</text:p>
            <text:p>Botswana</text:p>
          </table:table-cell>
          <table:table-cell office:value-type="string" calcext:value-type="string">
            <text:p>🇧🇼 BW</text:p>
          </table:table-cell>
          <table:table-cell office:value-type="string" calcext:value-type="string">
            <text:p>Engineer - ccTLD</text:p>
            <text:p>BOCRA - Botswana Communications Regulatory Authority</text:p>
            <text:p>Plot 206/207 Independence Avenue</text:p>
            <text:p>Private Bag 00495</text:p>
            <text:p>Gaborone</text:p>
            <text:p>Botswana</text:p>
          </table:table-cell>
          <table:table-cell office:value-type="string" calcext:value-type="string">
            <text:p>🇧🇼 BW</text:p>
          </table:table-cell>
          <table:table-cell office:value-type="string" calcext:value-type="string">
            <text:p>Engineer - ccTLD</text:p>
            <text:p>Botswana Communications Regulatory Authority (BOCRA)</text:p>
            <text:p>Plot 206/207 Independence Avenue</text:p>
            <text:p>Private Bag 00495</text:p>
            <text:p>Gaborone</text:p>
            <text:p>Botswana</text:p>
          </table:table-cell>
          <table:table-cell office:value-type="string" calcext:value-type="string">
            <text:p>🇧🇼 B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w.html</text:p>
          </table:table-cell>
        </table:table-row>
        <table:table-row table:style-name="ro2">
          <table:table-cell office:value-type="string" calcext:value-type="string">
            <text:p>B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Belarusian Cloud Technologies LLC</text:p>
            <text:p>C. Zetkin str. 24, office 602</text:p>
            <text:p>Minsk 220004</text:p>
            <text:p>Belarus</text:p>
          </table:table-cell>
          <table:table-cell office:value-type="string" calcext:value-type="string">
            <text:p>🇧🇾 BY</text:p>
          </table:table-cell>
          <table:table-cell office:value-type="string" calcext:value-type="string">
            <text:p>Head of Sector</text:p>
            <text:p>The Operational and Analytical Center under the Aegis of the President of the Republic of Belarus</text:p>
            <text:p>49 Kirova Str.</text:p>
            <text:p>Minsk 220030</text:p>
            <text:p>Belarus</text:p>
          </table:table-cell>
          <table:table-cell office:value-type="string" calcext:value-type="string">
            <text:p>🇧🇾 BY</text:p>
          </table:table-cell>
          <table:table-cell office:value-type="string" calcext:value-type="string">
            <text:p>General Director</text:p>
            <text:p>Belarusian Cloud Technologies LLC</text:p>
            <text:p>C. Zetkin Str. 24, office 602</text:p>
            <text:p>Minsk 220004</text:p>
            <text:p>Belarus</text:p>
          </table:table-cell>
          <table:table-cell office:value-type="string" calcext:value-type="string">
            <text:p>🇧🇾 B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y.html</text:p>
          </table:table-cell>
        </table:table-row>
        <table:table-row table:style-name="ro2">
          <table:table-cell office:value-type="string" calcext:value-type="string">
            <text:p>BZ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ssociation www.bzh</text:p>
            <text:p>5 rue Saint Francois</text:p>
            <text:p>Quimper 290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Chairman</text:p>
            <text:p>Association www.bzh</text:p>
            <text:p>5 rue Saint Francois</text:p>
            <text:p>Quimper 290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bzh.html</text:p>
          </table:table-cell>
        </table:table-row>
        <table:table-row table:style-name="ro4">
          <table:table-cell office:value-type="string" calcext:value-type="string">
            <text:p>B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Belize</text:p>
            <text:p>Stann Creek Street Extension</text:p>
            <text:p>P.O. Box 340</text:p>
            <text:p>Belmopan</text:p>
            <text:p>Belize</text:p>
          </table:table-cell>
          <table:table-cell office:value-type="string" calcext:value-type="string">
            <text:p>🇧🇿 BZ</text:p>
          </table:table-cell>
          <table:table-cell office:value-type="string" calcext:value-type="string">
            <text:p>Juan Carlos Namis</text:p>
            <text:p>University Management Ltd</text:p>
            <text:p>115 Barrack Road</text:p>
            <text:p>Third Floor</text:p>
            <text:p>Belize City</text:p>
            <text:p>Belize</text:p>
          </table:table-cell>
          <table:table-cell office:value-type="string" calcext:value-type="string">
            <text:p>🇧🇿 BZ</text:p>
          </table:table-cell>
          <table:table-cell office:value-type="string" calcext:value-type="string">
            <text:p>Juan Carlos Namis</text:p>
            <text:p>University Management Ltd</text:p>
            <text:p>115 Barrack Road</text:p>
            <text:p>Third Floor</text:p>
            <text:p>Belize City</text:p>
            <text:p>Belize</text:p>
          </table:table-cell>
          <table:table-cell office:value-type="string" calcext:value-type="string">
            <text:p>🇧🇿 B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bz.html</text:p>
          </table:table-cell>
        </table:table-row>
        <table:table-row table:style-name="ro4">
          <table:table-cell office:value-type="string" calcext:value-type="string">
            <text:p>CA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b.html</text:p>
          </table:table-cell>
        </table:table-row>
        <table:table-row table:style-name="ro4">
          <table:table-cell office:value-type="string" calcext:value-type="string">
            <text:p>CAF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fe.html</text:p>
          </table:table-cell>
        </table:table-row>
        <table:table-row table:style-name="ro2">
          <table:table-cell office:value-type="string" calcext:value-type="string">
            <text:p>C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anadian Internet Registration Authority (CIRA) Autorité Canadienne pour les enregistrements Internet (ACEI)</text:p>
            <text:p>319 McRae Avenue, Suite 700</text:p>
            <text:p>Ottawa ON K1Z 0B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Chief Information Officer</text:p>
            <text:p>CIRA</text:p>
            <text:p>319 McRae Avenue, Suite 700</text:p>
            <text:p>Ottawa ON K1Z 0B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DNS Admin</text:p>
            <text:p>CIRA</text:p>
            <text:p>319 McRae Avenue, Suite 700</text:p>
            <text:p>Ottawa ON K1Z 0B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.html</text:p>
          </table:table-cell>
        </table:table-row>
        <table:table-row table:style-name="ro2">
          <table:table-cell office:value-type="string" calcext:value-type="string">
            <text:p>C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l.html</text:p>
          </table:table-cell>
        </table:table-row>
        <table:table-row table:style-name="ro5">
          <table:table-cell office:value-type="string" calcext:value-type="string">
            <text:p>CA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ll.html</text:p>
          </table:table-cell>
        </table:table-row>
        <table:table-row table:style-name="ro2">
          <table:table-cell office:value-type="string" calcext:value-type="string">
            <text:p>CALVINKLE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VH gTLD Holdings LLC</text:p>
            <text:p>200 Madison Avenue18th Floor</text:p>
            <text:p>New York NY 100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awn Atlas</text:p>
            <text:p>PVH gTLD Holdings LLC</text:p>
            <text:p>200 Madison Avenue18th Floor</text:p>
            <text:p>New York NY 100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lvinklein.html</text:p>
          </table:table-cell>
        </table:table-row>
        <table:table-row table:style-name="ro4">
          <table:table-cell office:value-type="string" calcext:value-type="string">
            <text:p>CAMER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mera.html</text:p>
          </table:table-cell>
        </table:table-row>
        <table:table-row table:style-name="ro4">
          <table:table-cell office:value-type="string" calcext:value-type="string">
            <text:p>CA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AM Connecting SarL</text:p>
            <text:p>3 ruelle de la Fonderie</text:p>
            <text:p>Monaco 98000</text:p>
            <text:p>Monaco</text:p>
          </table:table-cell>
          <table:table-cell office:value-type="string" calcext:value-type="string">
            <text:p>🇲🇨 MC</text:p>
          </table:table-cell>
          <table:table-cell office:value-type="string" calcext:value-type="string">
            <text:p>CTO</text:p>
            <text:p>CAM Connecting SARL</text:p>
            <text:p>3 ruelle de la Fonderie</text:p>
            <text:p>Monaco 98000</text:p>
            <text:p>Monaco</text:p>
          </table:table-cell>
          <table:table-cell office:value-type="string" calcext:value-type="string">
            <text:p>🇲🇨 MC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cam.html</text:p>
          </table:table-cell>
        </table:table-row>
        <table:table-row table:style-name="ro4">
          <table:table-cell office:value-type="string" calcext:value-type="string">
            <text:p>CAM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mp.html</text:p>
          </table:table-cell>
        </table:table-row>
        <table:table-row table:style-name="ro3">
          <table:table-cell office:value-type="string" calcext:value-type="string">
            <text:p>CANCERRESEAR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ancerresearch.html</text:p>
          </table:table-cell>
        </table:table-row>
        <table:table-row table:style-name="ro2">
          <table:table-cell office:value-type="string" calcext:value-type="string">
            <text:p>CAN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anon Inc.</text:p>
            <text:p>30-2, Shimomaruko 3-chome</text:p>
            <text:p>Ohta-ku Tokyo 14685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non.html</text:p>
          </table:table-cell>
        </table:table-row>
        <table:table-row table:style-name="ro5">
          <table:table-cell office:value-type="string" calcext:value-type="string">
            <text:p>CAPETOW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A Central Registry NPC trading as ZA Central Registry</text:p>
            <text:p>COZA House</text:p>
            <text:p>Gazelle Close</text:p>
            <text:p>Corporate Park South</text:p>
            <text:p>Midrand</text:p>
            <text:p>Midrand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Neil Duncan Dundas</text:p>
            <text:p>ZA Central Registry NPC trading as ZA Central Registry</text:p>
            <text:p>PO Box 4620</text:p>
            <text:p>Halfway House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Busdev Manager</text:p>
            <text:p>Domain Name Services (Pty) Ltd</text:p>
            <text:p>PO Box 4620</text:p>
            <text:p>Halfway House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petown.html</text:p>
          </table:table-cell>
        </table:table-row>
        <table:table-row table:style-name="ro4">
          <table:table-cell office:value-type="string" calcext:value-type="string">
            <text:p>CAPIT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pital.html</text:p>
          </table:table-cell>
        </table:table-row>
        <table:table-row table:style-name="ro2">
          <table:table-cell office:value-type="string" calcext:value-type="string">
            <text:p>CAPITALO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apital One Financial Corporation</text:p>
            <text:p>1680 Capital One Drive</text:p>
            <text:p>McLean VA 22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Brand Governance</text:p>
            <text:p>Capital One Financial Corporation</text:p>
            <text:p>1680 Capital One Drive</text:p>
            <text:p>McLean VA 22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pitalone.html</text:p>
          </table:table-cell>
        </table:table-row>
        <table:table-row table:style-name="ro2">
          <table:table-cell office:value-type="string" calcext:value-type="string">
            <text:p>CARAV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aravan International, Inc.</text:p>
            <text:p>401 N Michigan Ave</text:p>
            <text:p>Chicago IL 606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ay Koltys</text:p>
            <text:p>Caravan International, Inc.</text:p>
            <text:p>401 N Michigan Ave</text:p>
            <text:p>Chicago IL 606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ravan.html</text:p>
          </table:table-cell>
        </table:table-row>
        <table:table-row table:style-name="ro4">
          <table:table-cell office:value-type="string" calcext:value-type="string">
            <text:p>CAR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rds.html</text:p>
          </table:table-cell>
        </table:table-row>
        <table:table-row table:style-name="ro5">
          <table:table-cell office:value-type="string" calcext:value-type="string">
            <text:p>CARE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Career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ay Fassett</text:p>
            <text:p>dotCareer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reer.html</text:p>
          </table:table-cell>
        </table:table-row>
        <table:table-row table:style-name="ro4">
          <table:table-cell office:value-type="string" calcext:value-type="string">
            <text:p>CAREE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reers.html</text:p>
          </table:table-cell>
        </table:table-row>
        <table:table-row table:style-name="ro4">
          <table:table-cell office:value-type="string" calcext:value-type="string">
            <text:p>CA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re.html</text:p>
          </table:table-cell>
        </table:table-row>
        <table:table-row table:style-name="ro4">
          <table:table-cell office:value-type="string" calcext:value-type="string">
            <text:p>C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r.html</text:p>
          </table:table-cell>
        </table:table-row>
        <table:table-row table:style-name="ro4">
          <table:table-cell office:value-type="string" calcext:value-type="string">
            <text:p>CA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rs.html</text:p>
          </table:table-cell>
        </table:table-row>
        <table:table-row table:style-name="ro3">
          <table:table-cell office:value-type="string" calcext:value-type="string">
            <text:p>CARTI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artier.html</text:p>
          </table:table-cell>
        </table:table-row>
        <table:table-row table:style-name="ro2">
          <table:table-cell office:value-type="string" calcext:value-type="string">
            <text:p>CAS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sa.html</text:p>
          </table:table-cell>
        </table:table-row>
        <table:table-row table:style-name="ro4">
          <table:table-cell office:value-type="string" calcext:value-type="string">
            <text:p>CAS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gity, LLC</text:p>
            <text:p>2229 S. Michigan Ave, #303</text:p>
            <text:p>Chicago IL 606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</text:p>
            <text:p>Digity, LLC</text:p>
            <text:p>2229 S. Michigan Ave, #303</text:p>
            <text:p>Chicago IL 606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se.html</text:p>
          </table:table-cell>
        </table:table-row>
        <table:table-row table:style-name="ro3">
          <table:table-cell office:value-type="string" calcext:value-type="string">
            <text:p>CASEI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aseih.html</text:p>
          </table:table-cell>
        </table:table-row>
        <table:table-row table:style-name="ro4">
          <table:table-cell office:value-type="string" calcext:value-type="string">
            <text:p>CAS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sh.html</text:p>
          </table:table-cell>
        </table:table-row>
        <table:table-row table:style-name="ro4">
          <table:table-cell office:value-type="string" calcext:value-type="string">
            <text:p>CASIN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sino.html</text:p>
          </table:table-cell>
        </table:table-row>
        <table:table-row table:style-name="ro4">
          <table:table-cell office:value-type="string" calcext:value-type="string">
            <text:p>CATER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atering.html</text:p>
          </table:table-cell>
        </table:table-row>
        <table:table-row table:style-name="ro2">
          <table:table-cell office:value-type="string" calcext:value-type="string">
            <text:p>CATHOLI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ontificium Consilium de Comunicationibus Socialibus (PCCS) (Pontifical Council for Social Communication)</text:p>
            <text:p>Via della Conciliazione 5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Administrative Contact</text:p>
            <text:p>Secretaria pro Communicatione</text:p>
            <text:p>Piazza Pia 3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Technical Contact</text:p>
            <text:p>Piazza Pia 3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catholic.html</text:p>
          </table:table-cell>
        </table:table-row>
        <table:table-row table:style-name="ro2">
          <table:table-cell office:value-type="string" calcext:value-type="string">
            <text:p>CAT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undacio puntCAT</text:p>
            <text:p>Plaça Nova 5, 7a planta</text:p>
            <text:p>Barcelona 08002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Director General</text:p>
            <text:p>Fundacio puntCAT</text:p>
            <text:p>Plaça Nova 5, 7a planta</text:p>
            <text:p>Barcelona 08002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Werner Staub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at.html</text:p>
          </table:table-cell>
        </table:table-row>
        <table:table-row table:style-name="ro4">
          <table:table-cell office:value-type="string" calcext:value-type="string">
            <text:p>CB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MMONWEALTH BANK OF AUSTRALIA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Domain Admin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Domain Admin</text:p>
            <text:p>COMMONWEALTH BANK OF AUSTRALIA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ba.html</text:p>
          </table:table-cell>
        </table:table-row>
        <table:table-row table:style-name="ro2">
          <table:table-cell office:value-type="string" calcext:value-type="string">
            <text:p>CB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Christian Broadcasting Network, Inc.</text:p>
            <text:p>977 Centerville Turnpike</text:p>
            <text:p>Virginia Beach VA 2346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ichael Stonecypher</text:p>
            <text:p>The Christian Broadcasting Network, Inc.</text:p>
            <text:p>977 Centerville Turnpike CSB314</text:p>
            <text:p>Virginia Beach VA 2346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bn.html</text:p>
          </table:table-cell>
        </table:table-row>
        <table:table-row table:style-name="ro2">
          <table:table-cell office:value-type="string" calcext:value-type="string">
            <text:p>CB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BRE, Inc.</text:p>
            <text:p>400 S. Hope Street, 25th Floor</text:p>
            <text:p>Los Angeles CA 9007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terprise Applications</text:p>
            <text:p>CBRE, Inc.</text:p>
            <text:p>400 S. Hope Street, 25th Floor</text:p>
            <text:p>Los Angeles CA 9007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bre.html</text:p>
          </table:table-cell>
        </table:table-row>
        <table:table-row table:style-name="ro3">
          <table:table-cell office:value-type="string" calcext:value-type="string">
            <text:p>CB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bs.html</text:p>
          </table:table-cell>
        </table:table-row>
        <table:table-row table:style-name="ro5">
          <table:table-cell office:value-type="string" calcext:value-type="string">
            <text:p>C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NIC Cocos (Keeling) Islands Pty. Ltd. d/b/a Island Internet Services</text:p>
            <text:p>Level 10, 5 Queens Road</text:p>
            <text:p>Melbourne VIC 3004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Mario West, Managing Director</text:p>
            <text:p>eNIC Cocos (Keeling) Islands Pty.</text:p>
            <text:p>Ltd. d/b/a Island Internet Services</text:p>
            <text:p>c/o Verisign Internet Services</text:p>
            <text:p>Level 10, 5 Queens Road</text:p>
            <text:p>Melbourne VIC 3004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Registry Customer Service</text:p>
            <text:p>VeriSign Global Registry Services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c.html</text:p>
          </table:table-cell>
        </table:table-row>
        <table:table-row table:style-name="ro5">
          <table:table-cell office:value-type="string" calcext:value-type="string">
            <text:p>CD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Office Congolais des Postes et Télécommunications - OCPT</text:p>
            <text:p>95, Boulevard du 30 Juin</text:p>
            <text:p>Immeuble INSS, 1ier Etage</text:p>
            <text:p>Gombe</text:p>
            <text:p>Kinshasa 7070 Kin 1</text:p>
            <text:p>Congo (the Democratic Republic of the)</text:p>
          </table:table-cell>
          <table:table-cell office:value-type="string" calcext:value-type="string">
            <text:p>🇨🇩 CD</text:p>
          </table:table-cell>
          <table:table-cell office:value-type="string" calcext:value-type="string">
            <text:p>David KINSAKA NDUENGA</text:p>
            <text:p>SCPT</text:p>
            <text:p>95, Boulevard du 30 Juin</text:p>
            <text:p>Commune de la Gombe</text:p>
            <text:p>Kinshasa 7070 Kin 1</text:p>
            <text:p>Congo (the Democratic Republic of the)</text:p>
          </table:table-cell>
          <table:table-cell office:value-type="string" calcext:value-type="string">
            <text:p>🇨🇩 CD</text:p>
          </table:table-cell>
          <table:table-cell office:value-type="string" calcext:value-type="string">
            <text:p>Maurice MUFUSI NTETE UBAKA</text:p>
            <text:p>Office Congolais des Postes et Télécommunications - OCPT</text:p>
            <text:p>95, Boulevard du 30 Juin</text:p>
            <text:p>Immeuble INSS, 1ier Etage</text:p>
            <text:p>Gombe</text:p>
            <text:p>Kinshasa 7070 Kin 1</text:p>
            <text:p>Congo (the Democratic Republic of the)</text:p>
          </table:table-cell>
          <table:table-cell office:value-type="string" calcext:value-type="string">
            <text:p>🇨🇩 C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d.html</text:p>
          </table:table-cell>
        </table:table-row>
        <table:table-row table:style-name="ro3">
          <table:table-cell office:value-type="string" calcext:value-type="string">
            <text:p>CE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eb.html</text:p>
          </table:table-cell>
        </table:table-row>
        <table:table-row table:style-name="ro4">
          <table:table-cell office:value-type="string" calcext:value-type="string">
            <text:p>CENT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enter.html</text:p>
          </table:table-cell>
        </table:table-row>
        <table:table-row table:style-name="ro4">
          <table:table-cell office:value-type="string" calcext:value-type="string">
            <text:p>CE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eo.html</text:p>
          </table:table-cell>
        </table:table-row>
        <table:table-row table:style-name="ro4">
          <table:table-cell office:value-type="string" calcext:value-type="string">
            <text:p>CER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uropean Organization for Nuclear Research ("CERN")</text:p>
            <text:p>Route de Meyrin</text:p>
            <text:p>Geneve CH-121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Andreas Wagner</text:p>
            <text:p>European Organization for Nuclear Research ("CERN")</text:p>
            <text:p>Route de Meyrin</text:p>
            <text:p>Meyrin Geneve CH-121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cern.html</text:p>
          </table:table-cell>
        </table:table-row>
        <table:table-row table:style-name="ro2">
          <table:table-cell office:value-type="string" calcext:value-type="string">
            <text:p>CF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FA Institute</text:p>
            <text:p>915 E. High Street</text:p>
            <text:p>Charlottesville VA 229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Global Network Engineering, IT Operations</text:p>
            <text:p>CFA Institute</text:p>
            <text:p>915 E. High Street</text:p>
            <text:p>Charlottesville VA 229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fa.html</text:p>
          </table:table-cell>
        </table:table-row>
        <table:table-row table:style-name="ro4">
          <table:table-cell office:value-type="string" calcext:value-type="string">
            <text:p>CF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ortdot SA</text:p>
            <text:p>29 Boulevard de la Grande-Duchesse Charlotte</text:p>
            <text:p>Luxembourg City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EO</text:p>
            <text:p>Shortdot SA</text:p>
            <text:p>29 Boulevard de la Grande-Duchesse Charlotte</text:p>
            <text:p>Luxembourg City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fd.html</text:p>
          </table:table-cell>
        </table:table-row>
        <table:table-row table:style-name="ro2">
          <table:table-cell office:value-type="string" calcext:value-type="string">
            <text:p>CF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ociete Centrafricaine de Telecommunications (SOCATEL)</text:p>
            <text:p>Rue guerillot</text:p>
            <text:p>Bangui BP 939</text:p>
            <text:p>Central African Republic (the)</text:p>
          </table:table-cell>
          <table:table-cell office:value-type="string" calcext:value-type="string">
            <text:p>🇨🇫 CF</text:p>
          </table:table-cell>
          <table:table-cell office:value-type="string" calcext:value-type="string">
            <text:p>Directeur General</text:p>
            <text:p>Societe Centrafricaine de Telecommunications (SOCATEL)</text:p>
            <text:p>Rue guerillot</text:p>
            <text:p>Bangui BP 939</text:p>
            <text:p>Central African Republic (the)</text:p>
          </table:table-cell>
          <table:table-cell office:value-type="string" calcext:value-type="string">
            <text:p>🇨🇫 CF</text:p>
          </table:table-cell>
          <table:table-cell office:value-type="string" calcext:value-type="string">
            <text:p>Manager ICT</text:p>
            <text:p>Centrafrique TLD B.V.</text:p>
            <text:p>Danzigerkade 23D</text:p>
            <text:p>Amsterdam NH 1013 AP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f.html</text:p>
          </table:table-cell>
        </table:table-row>
        <table:table-row table:style-name="ro4">
          <table:table-cell office:value-type="string" calcext:value-type="string">
            <text:p>C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terpoint Switzerland</text:p>
            <text:p>c/o ARPCE</text:p>
            <text:p>Avenue de l’Amitié, Centre-Ville</text:p>
            <text:p>Brazzaville</text:p>
            <text:p>Congo (the)</text:p>
          </table:table-cell>
          <table:table-cell office:value-type="string" calcext:value-type="string">
            <text:p>🇨🇬 CG</text:p>
          </table:table-cell>
          <table:table-cell office:value-type="string" calcext:value-type="string">
            <text:p>Romuald Bonvin</text:p>
            <text:p>Romuald Bonvin c/o Interpoint Switzerland</text:p>
            <text:p>c/o ARPCE</text:p>
            <text:p>Avenue de l’Amitié, Centre-Ville</text:p>
            <text:p>Brazzaville</text:p>
            <text:p>Congo (the)</text:p>
          </table:table-cell>
          <table:table-cell office:value-type="string" calcext:value-type="string">
            <text:p>🇨🇬 CG</text:p>
          </table:table-cell>
          <table:table-cell office:value-type="string" calcext:value-type="string">
            <text:p>Frédéric Grégoire</text:p>
            <text:p>Frédéric Grégoire c/o Interpoint Domain Plus</text:p>
            <text:p>c/o interPoint Sàrl</text:p>
            <text:p>Route de Denges 40</text:p>
            <text:p>Lonay 1027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g.html</text:p>
          </table:table-cell>
        </table:table-row>
        <table:table-row table:style-name="ro2">
          <table:table-cell office:value-type="string" calcext:value-type="string">
            <text:p>CHAN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nel International B.V.</text:p>
            <text:p>Gustav Mahlerlaan 1001</text:p>
            <text:p>Amsterdam 1082 MK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Director, Internet Administration and Enforcement</text:p>
            <text:p>Chanel International B.V.</text:p>
            <text:p>Boerhaavelaan 22</text:p>
            <text:p>Zoetermeer  2713 HX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chanel.html</text:p>
          </table:table-cell>
        </table:table-row>
        <table:table-row table:style-name="ro2">
          <table:table-cell office:value-type="string" calcext:value-type="string">
            <text:p>CHANN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annel.html</text:p>
          </table:table-cell>
        </table:table-row>
        <table:table-row table:style-name="ro4">
          <table:table-cell office:value-type="string" calcext:value-type="string">
            <text:p>CHARI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 (PIR)</text:p>
            <text:p>11911 Freedom Drive 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arity.html</text:p>
          </table:table-cell>
        </table:table-row>
        <table:table-row table:style-name="ro2">
          <table:table-cell office:value-type="string" calcext:value-type="string">
            <text:p>CHAS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PMorgan Chase Bank, National Association</text:p>
            <text:p>270 Park Avenue</text:p>
            <text:p>New York NY 100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ase.html</text:p>
          </table:table-cell>
        </table:table-row>
        <table:table-row table:style-name="ro4">
          <table:table-cell office:value-type="string" calcext:value-type="string">
            <text:p>CHA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at.html</text:p>
          </table:table-cell>
        </table:table-row>
        <table:table-row table:style-name="ro4">
          <table:table-cell office:value-type="string" calcext:value-type="string">
            <text:p>CHEA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eap.html</text:p>
          </table:table-cell>
        </table:table-row>
        <table:table-row table:style-name="ro2">
          <table:table-cell office:value-type="string" calcext:value-type="string">
            <text:p>CH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WITCH The Swiss Education &amp; Research Network</text:p>
            <text:p>Werdstrasse 2</text:p>
            <text:p>Zurich CH-802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SWITCH TLD Administration</text:p>
            <text:p>SWITCH The Swiss Education &amp; Research Network</text:p>
            <text:p>Werdstrasse 2</text:p>
            <text:p>Zurich CH-802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NS Operations</text:p>
            <text:p>SWITCH The Swiss Education &amp; Research Network</text:p>
            <text:p>Werdstrasse 2</text:p>
            <text:p>Zurich CH-802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h.html</text:p>
          </table:table-cell>
        </table:table-row>
        <table:table-row table:style-name="ro2">
          <table:table-cell office:value-type="string" calcext:value-type="string">
            <text:p>CHINTA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INTAI Corporation</text:p>
            <text:p>1-2-7 Motoakasaka</text:p>
            <text:p>AKASAKA K- TOWER 10th Floor</text:p>
            <text:p>Minato-ku Tokyo 107-005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Jacob Williams</text:p>
            <text:p>Interlink Co., Ltd.</text:p>
            <text:p>Sunshine 60 Bldg. 45F 3-1-1 Higashi Ikebukuro</text:p>
            <text:p>Toshima Tokyo 170-604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intai.html</text:p>
          </table:table-cell>
        </table:table-row>
        <table:table-row table:style-name="ro3">
          <table:table-cell office:value-type="string" calcext:value-type="string">
            <text:p>CHLO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hloe.html</text:p>
          </table:table-cell>
        </table:table-row>
        <table:table-row table:style-name="ro4">
          <table:table-cell office:value-type="string" calcext:value-type="string">
            <text:p>CHRISTMA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ristmas.html</text:p>
          </table:table-cell>
        </table:table-row>
        <table:table-row table:style-name="ro2">
          <table:table-cell office:value-type="string" calcext:value-type="string">
            <text:p>CHROM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rome.html</text:p>
          </table:table-cell>
        </table:table-row>
        <table:table-row table:style-name="ro3">
          <table:table-cell office:value-type="string" calcext:value-type="string">
            <text:p>CHRYSL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hrysler.html</text:p>
          </table:table-cell>
        </table:table-row>
        <table:table-row table:style-name="ro4">
          <table:table-cell office:value-type="string" calcext:value-type="string">
            <text:p>CHUR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hurch.html</text:p>
          </table:table-cell>
        </table:table-row>
        <table:table-row table:style-name="ro2">
          <table:table-cell office:value-type="string" calcext:value-type="string">
            <text:p>C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utorité de Régulation des Télécommunications/TIC de Côte d’lvoire (ARTCI)</text:p>
            <text:p>18 BP 2203 18 Marcory Anoumanbo</text:p>
            <text:p>Abidjan</text:p>
            <text:p>Côte d'Ivoire</text:p>
          </table:table-cell>
          <table:table-cell office:value-type="string" calcext:value-type="string">
            <text:p>🇨🇮 CI</text:p>
          </table:table-cell>
          <table:table-cell office:value-type="string" calcext:value-type="string">
            <text:p>YAPOGA NICAISE</text:p>
            <text:p>Autorité de Régulation des Télécommunications/TIC de Côte d’lvoire (ARTCI)</text:p>
            <text:p>18 BP 2203 18 Marcory Anoumanbo</text:p>
            <text:p>Abidjan</text:p>
            <text:p>Côte d'Ivoire</text:p>
          </table:table-cell>
          <table:table-cell office:value-type="string" calcext:value-type="string">
            <text:p>🇨🇮 CI</text:p>
          </table:table-cell>
          <table:table-cell office:value-type="string" calcext:value-type="string">
            <text:p>BOYER JEAN YANNICK</text:p>
            <text:p>Autorité de Régulation des Télécommunications/TIC de Côte d’lvoire (ARTCI)</text:p>
            <text:p>18 BP 2203 18 Marcory Anoumanbo</text:p>
            <text:p>Abidjan</text:p>
            <text:p>Côte d'Ivoire</text:p>
          </table:table-cell>
          <table:table-cell office:value-type="string" calcext:value-type="string">
            <text:p>🇨🇮 CI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i.html</text:p>
          </table:table-cell>
        </table:table-row>
        <table:table-row table:style-name="ro4">
          <table:table-cell office:value-type="string" calcext:value-type="string">
            <text:p>CIPRIAN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otel Cipriani Srl</text:p>
            <text:p>Giudecca, 10</text:p>
            <text:p>Venice 30133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Head of Digital</text:p>
            <text:p>Belmond (UK) Limited</text:p>
            <text:p>Shackleton House</text:p>
            <text:p>4 Battle Bridge Lane</text:p>
            <text:p>London SE1 2HP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cipriani.html</text:p>
          </table:table-cell>
        </table:table-row>
        <table:table-row table:style-name="ro4">
          <table:table-cell office:value-type="string" calcext:value-type="string">
            <text:p>CIRC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lly Host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ircle.html</text:p>
          </table:table-cell>
        </table:table-row>
        <table:table-row table:style-name="ro2">
          <table:table-cell office:value-type="string" calcext:value-type="string">
            <text:p>CISC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isco Technology, Inc.</text:p>
            <text:p>170 West Tasman Drive</text:p>
            <text:p>San Jose CA 9513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isco.html</text:p>
          </table:table-cell>
        </table:table-row>
        <table:table-row table:style-name="ro2">
          <table:table-cell office:value-type="string" calcext:value-type="string">
            <text:p>CITAD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itadel Domain LLC</text:p>
            <text:p>131 South Dearborn Street</text:p>
            <text:p>Chicago IL 606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ric Lambert</text:p>
            <text:p>Citadel Domain LLC</text:p>
            <text:p>131 South Dearborn Street</text:p>
            <text:p>Chicago IL 606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itadel.html</text:p>
          </table:table-cell>
        </table:table-row>
        <table:table-row table:style-name="ro2">
          <table:table-cell office:value-type="string" calcext:value-type="string">
            <text:p>CITI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ITIC Group Corporation</text:p>
            <text:p>95 Floor,CITIC Tower,No.10 Guanghualu,Chaoyang District</text:p>
            <text:p>Beijing 10002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Xiaohui Ji</text:p>
            <text:p>CITIC Group Corporation</text:p>
            <text:p>95 Floor,CITIC Tower,No.10 Guanghualu,Chaoyang District</text:p>
            <text:p>Beijing 10002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Zhaoyuan Yao</text:p>
            <text:p>CITIC Group Corporation</text:p>
            <text:p>95 Floor,CITIC Tower,No.10 Guanghualu,Chaoyang District</text:p>
            <text:p>Beijing 10002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itic.html</text:p>
          </table:table-cell>
        </table:table-row>
        <table:table-row table:style-name="ro2">
          <table:table-cell office:value-type="string" calcext:value-type="string">
            <text:p>CIT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itigroup Inc.</text:p>
            <text:p>388 Greenwich St</text:p>
            <text:p>New York NY 100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ead of Legal Policy</text:p>
            <text:p>Com Laude Group</text:p>
            <text:p>28-30 Little Russell Street</text:p>
            <text:p>London WC1A 2H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iti.html</text:p>
          </table:table-cell>
        </table:table-row>
        <table:table-row table:style-name="ro3">
          <table:table-cell office:value-type="string" calcext:value-type="string">
            <text:p>CITYEA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ityeats.html</text:p>
          </table:table-cell>
        </table:table-row>
        <table:table-row table:style-name="ro4">
          <table:table-cell office:value-type="string" calcext:value-type="string">
            <text:p>CI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ity.html</text:p>
          </table:table-cell>
        </table:table-row>
        <table:table-row table:style-name="ro2">
          <table:table-cell office:value-type="string" calcext:value-type="string">
            <text:p>C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 Cook Islands Ltd.</text:p>
            <text:p>Parekura</text:p>
            <text:p>Avarua Rarotonga</text:p>
            <text:p>Cook Islands (the)</text:p>
          </table:table-cell>
          <table:table-cell office:value-type="string" calcext:value-type="string">
            <text:p>🇨🇰 CK</text:p>
          </table:table-cell>
          <table:table-cell office:value-type="string" calcext:value-type="string">
            <text:p>Andreas Pareanga</text:p>
            <text:p>Bluesky Cook Islands</text:p>
            <text:p>Parekura</text:p>
            <text:p>Avarua Rarotonga</text:p>
            <text:p>Cook Islands (the)</text:p>
          </table:table-cell>
          <table:table-cell office:value-type="string" calcext:value-type="string">
            <text:p>🇨🇰 CK</text:p>
          </table:table-cell>
          <table:table-cell office:value-type="string" calcext:value-type="string">
            <text:p>Robert McFadzien</text:p>
            <text:p>Bluesky Cook Islands</text:p>
            <text:p>Parekura</text:p>
            <text:p>Avarua Rarotonga</text:p>
            <text:p>Cook Islands (the)</text:p>
          </table:table-cell>
          <table:table-cell office:value-type="string" calcext:value-type="string">
            <text:p>🇨🇰 C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k.html</text:p>
          </table:table-cell>
        </table:table-row>
        <table:table-row table:style-name="ro4">
          <table:table-cell office:value-type="string" calcext:value-type="string">
            <text:p>CLAIM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laims.html</text:p>
          </table:table-cell>
        </table:table-row>
        <table:table-row table:style-name="ro4">
          <table:table-cell office:value-type="string" calcext:value-type="string">
            <text:p>CLEAN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leaning.html</text:p>
          </table:table-cell>
        </table:table-row>
        <table:table-row table:style-name="ro4">
          <table:table-cell office:value-type="string" calcext:value-type="string">
            <text:p>C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IC Chile (University of Chile)</text:p>
            <text:p>Miraflores 222, Piso 14</text:p>
            <text:p>Santiago RM 832-0198</text:p>
            <text:p>Chile</text:p>
          </table:table-cell>
          <table:table-cell office:value-type="string" calcext:value-type="string">
            <text:p>🇨🇱 CL</text:p>
          </table:table-cell>
          <table:table-cell office:value-type="string" calcext:value-type="string">
            <text:p>TLD Admin Contact</text:p>
            <text:p>NIC Chile</text:p>
            <text:p>University of Chile</text:p>
            <text:p>Miraflores 222, Piso 14</text:p>
            <text:p>Santiago RM 832-0198</text:p>
            <text:p>Chile</text:p>
          </table:table-cell>
          <table:table-cell office:value-type="string" calcext:value-type="string">
            <text:p>🇨🇱 CL</text:p>
          </table:table-cell>
          <table:table-cell office:value-type="string" calcext:value-type="string">
            <text:p>TLD Technical Contact</text:p>
            <text:p>NIC Chile</text:p>
            <text:p>University of Chile</text:p>
            <text:p>Miraflores 222, Piso 14</text:p>
            <text:p>Santiago RM 832-0198</text:p>
            <text:p>Chile</text:p>
          </table:table-cell>
          <table:table-cell office:value-type="string" calcext:value-type="string">
            <text:p>🇨🇱 C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l.html</text:p>
          </table:table-cell>
        </table:table-row>
        <table:table-row table:style-name="ro2">
          <table:table-cell office:value-type="string" calcext:value-type="string">
            <text:p>CLIC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lick.html</text:p>
          </table:table-cell>
        </table:table-row>
        <table:table-row table:style-name="ro4">
          <table:table-cell office:value-type="string" calcext:value-type="string">
            <text:p>CLINI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linic.html</text:p>
          </table:table-cell>
        </table:table-row>
        <table:table-row table:style-name="ro4">
          <table:table-cell office:value-type="string" calcext:value-type="string">
            <text:p>CLINIQU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Estée Lauder Companies Inc.</text:p>
            <text:p>767 Fifth Avenue</text:p>
            <text:p>New York NY 1015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ssociate Counsel</text:p>
            <text:p>The Estee Lauder Companies Inc.</text:p>
            <text:p>767 Fifth Avenue</text:p>
            <text:p>New York NY 1015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linique.html</text:p>
          </table:table-cell>
        </table:table-row>
        <table:table-row table:style-name="ro4">
          <table:table-cell office:value-type="string" calcext:value-type="string">
            <text:p>CLOTH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lothing.html</text:p>
          </table:table-cell>
        </table:table-row>
        <table:table-row table:style-name="ro2">
          <table:table-cell office:value-type="string" calcext:value-type="string">
            <text:p>CLOU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RUBA PEC S.p.A.</text:p>
            <text:p>Via San Clemente 53</text:p>
            <text:p>Ponte San Pietro (BG) 24036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Francesco Simondi</text:p>
            <text:p>Aruba PEC S.p.A.</text:p>
            <text:p>Via San Clemente 53</text:p>
            <text:p>Ponte San Pietro BG 24036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cloud.html</text:p>
          </table:table-cell>
        </table:table-row>
        <table:table-row table:style-name="ro2">
          <table:table-cell office:value-type="string" calcext:value-type="string">
            <text:p>CLU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lub.html</text:p>
          </table:table-cell>
        </table:table-row>
        <table:table-row table:style-name="ro2">
          <table:table-cell office:value-type="string" calcext:value-type="string">
            <text:p>CLUBME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lub Méditerranée S.A.</text:p>
            <text:p>11 rue de Cambrai</text:p>
            <text:p>Paris 75019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Global E-Business Manager</text:p>
            <text:p>Club Méditerranée S.A.</text:p>
            <text:p>11 rue de Cambrai</text:p>
            <text:p>Paris 75019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clubmed.html</text:p>
          </table:table-cell>
        </table:table-row>
        <table:table-row table:style-name="ro4">
          <table:table-cell office:value-type="string" calcext:value-type="string">
            <text:p>C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ence Nationale des Technologies de l'Information et de la Communication (ANTIC)</text:p>
            <text:p>Street 1.792</text:p>
            <text:p>P.O. Box 6170</text:p>
            <text:p>Yaoundé</text:p>
            <text:p>Cameroon</text:p>
          </table:table-cell>
          <table:table-cell office:value-type="string" calcext:value-type="string">
            <text:p>🇨🇲 CM</text:p>
          </table:table-cell>
          <table:table-cell office:value-type="string" calcext:value-type="string">
            <text:p>Director General</text:p>
            <text:p>Agence Nationale des Technologies de l'Information et de la Communication (ANTIC)</text:p>
            <text:p>Street 1.792</text:p>
            <text:p>P.O. Box 6170</text:p>
            <text:p>Yaoundé</text:p>
            <text:p>Cameroon</text:p>
          </table:table-cell>
          <table:table-cell office:value-type="string" calcext:value-type="string">
            <text:p>🇨🇲 CM</text:p>
          </table:table-cell>
          <table:table-cell office:value-type="string" calcext:value-type="string">
            <text:p>.CM System Administrator</text:p>
            <text:p>Agence Nationale des Technologies de l'Information et de la Communication (ANTIC)</text:p>
            <text:p>Street 1.792</text:p>
            <text:p>P.O. Box 6170</text:p>
            <text:p>Yaoundé</text:p>
            <text:p>Cameroon</text:p>
          </table:table-cell>
          <table:table-cell office:value-type="string" calcext:value-type="string">
            <text:p>🇨🇲 C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m.html</text:p>
          </table:table-cell>
        </table:table-row>
        <table:table-row table:style-name="ro2">
          <table:table-cell office:value-type="string" calcext:value-type="string">
            <text:p>C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hina Internet Network Information Center (CNNIC)</text:p>
            <text:p>Building 4, No.9 Beijing Auto Museum West Road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ulin Li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Anlei H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n.html</text:p>
          </table:table-cell>
        </table:table-row>
        <table:table-row table:style-name="ro4">
          <table:table-cell office:value-type="string" calcext:value-type="string">
            <text:p>COA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ach.html</text:p>
          </table:table-cell>
        </table:table-row>
        <table:table-row table:style-name="ro4">
          <table:table-cell office:value-type="string" calcext:value-type="string">
            <text:p>COD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des.html</text:p>
          </table:table-cell>
        </table:table-row>
        <table:table-row table:style-name="ro4">
          <table:table-cell office:value-type="string" calcext:value-type="string">
            <text:p>COFFE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ffee.html</text:p>
          </table:table-cell>
        </table:table-row>
        <table:table-row table:style-name="ro4">
          <table:table-cell office:value-type="string" calcext:value-type="string">
            <text:p>C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Information and Communications Technologies (MinTIC)</text:p>
            <text:p>Edificio Murillo Toro</text:p>
            <text:p>Cra.8 #Entre Calles 12A y 12B</text:p>
            <text:p>Bogotá D.C. Cundinamarca 111711</text:p>
            <text:p>Colombia</text:p>
          </table:table-cell>
          <table:table-cell office:value-type="string" calcext:value-type="string">
            <text:p>🇨🇴 CO</text:p>
          </table:table-cell>
          <table:table-cell office:value-type="string" calcext:value-type="string">
            <text:p>Thiago Grijo Dal-Toe</text:p>
            <text:p>Ministry of Information and Communications Technologies (MinTIC)</text:p>
            <text:p>Edificio Murillo Toro</text:p>
            <text:p>Cra.8 #Entre Calles 12A y 12B</text:p>
            <text:p>Bogotá D.C. Cundinamarca 111711</text:p>
            <text:p>Colombia</text:p>
          </table:table-cell>
          <table:table-cell office:value-type="string" calcext:value-type="string">
            <text:p>🇨🇴 CO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.html</text:p>
          </table:table-cell>
        </table:table-row>
        <table:table-row table:style-name="ro4">
          <table:table-cell office:value-type="string" calcext:value-type="string">
            <text:p>COLLE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llege.html</text:p>
          </table:table-cell>
        </table:table-row>
        <table:table-row table:style-name="ro2">
          <table:table-cell office:value-type="string" calcext:value-type="string">
            <text:p>COLOG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Koeln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Ronald Schwaerzler</text:p>
            <text:p>dotKoeln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Technical Operations</text:p>
            <text:p>RyCE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ologne.html</text:p>
          </table:table-cell>
        </table:table-row>
        <table:table-row table:style-name="ro3">
          <table:table-cell office:value-type="string" calcext:value-type="string">
            <text:p>COMCA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omcast.html</text:p>
          </table:table-cell>
        </table:table-row>
        <table:table-row table:style-name="ro2">
          <table:table-cell office:value-type="string" calcext:value-type="string">
            <text:p>CO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Global Registry Services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 Global Registry Services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 Global Registry Services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m.html</text:p>
          </table:table-cell>
        </table:table-row>
        <table:table-row table:style-name="ro4">
          <table:table-cell office:value-type="string" calcext:value-type="string">
            <text:p>COMMBA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MMONWEALTH BANK OF AUSTRALIA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Domain Admin</text:p>
            <text:p>COMMONWEALTH BANK OF AUSTRALIA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Domain Admin</text:p>
            <text:p>COMMONWEALTH BANK OF AUSTRALIA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mmbank.html</text:p>
          </table:table-cell>
        </table:table-row>
        <table:table-row table:style-name="ro4">
          <table:table-cell office:value-type="string" calcext:value-type="string">
            <text:p>COMMUNI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mmunity.html</text:p>
          </table:table-cell>
        </table:table-row>
        <table:table-row table:style-name="ro4">
          <table:table-cell office:value-type="string" calcext:value-type="string">
            <text:p>COMPAN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mpany.html</text:p>
          </table:table-cell>
        </table:table-row>
        <table:table-row table:style-name="ro2">
          <table:table-cell office:value-type="string" calcext:value-type="string">
            <text:p>COMPA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mpare.html</text:p>
          </table:table-cell>
        </table:table-row>
        <table:table-row table:style-name="ro4">
          <table:table-cell office:value-type="string" calcext:value-type="string">
            <text:p>COMPUT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mputer.html</text:p>
          </table:table-cell>
        </table:table-row>
        <table:table-row table:style-name="ro2">
          <table:table-cell office:value-type="string" calcext:value-type="string">
            <text:p>COMSE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msec.html</text:p>
          </table:table-cell>
        </table:table-row>
        <table:table-row table:style-name="ro4">
          <table:table-cell office:value-type="string" calcext:value-type="string">
            <text:p>CONDO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ndos.html</text:p>
          </table:table-cell>
        </table:table-row>
        <table:table-row table:style-name="ro4">
          <table:table-cell office:value-type="string" calcext:value-type="string">
            <text:p>CONSTRUCT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nstruction.html</text:p>
          </table:table-cell>
        </table:table-row>
        <table:table-row table:style-name="ro4">
          <table:table-cell office:value-type="string" calcext:value-type="string">
            <text:p>CONSULT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nsulting.html</text:p>
          </table:table-cell>
        </table:table-row>
        <table:table-row table:style-name="ro4">
          <table:table-cell office:value-type="string" calcext:value-type="string">
            <text:p>CONTAC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ntact.html</text:p>
          </table:table-cell>
        </table:table-row>
        <table:table-row table:style-name="ro4">
          <table:table-cell office:value-type="string" calcext:value-type="string">
            <text:p>CONTRACTO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ntractors.html</text:p>
          </table:table-cell>
        </table:table-row>
        <table:table-row table:style-name="ro3">
          <table:table-cell office:value-type="string" calcext:value-type="string">
            <text:p>COOKINGCHANN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ookingchannel.html</text:p>
          </table:table-cell>
        </table:table-row>
        <table:table-row table:style-name="ro2">
          <table:table-cell office:value-type="string" calcext:value-type="string">
            <text:p>COOK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oking.html</text:p>
          </table:table-cell>
        </table:table-row>
        <table:table-row table:style-name="ro4">
          <table:table-cell office:value-type="string" calcext:value-type="string">
            <text:p>COO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ol.html</text:p>
          </table:table-cell>
        </table:table-row>
        <table:table-row table:style-name="ro2">
          <table:table-cell office:value-type="string" calcext:value-type="string">
            <text:p>COOP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Cooperation LLC</text:p>
            <text:p>1775 I Street NW, 8th Floor</text:p>
            <text:p>Washington DC 2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oletta Nafpaktiti</text:p>
            <text:p>DotCooperation LLC</text:p>
            <text:p>1775 I Street NW, 8th Floor</text:p>
            <text:p>Washington DC 2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op.html</text:p>
          </table:table-cell>
        </table:table-row>
        <table:table-row table:style-name="ro4">
          <table:table-cell office:value-type="string" calcext:value-type="string">
            <text:p>CORSIC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llectivité de Corse</text:p>
            <text:p>22, cours Grandval</text:p>
            <text:p>Cedex</text:p>
            <text:p>Ajaccio Corse 20187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Directeur du l'aménagement et de la transformation numérique de la Corse</text:p>
            <text:p>Collectivité de Corse</text:p>
            <text:p>22, cours Grandval</text:p>
            <text:p>Cedex</text:p>
            <text:p>Ajaccio Corse 20187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orsica.html</text:p>
          </table:table-cell>
        </table:table-row>
        <table:table-row table:style-name="ro2">
          <table:table-cell office:value-type="string" calcext:value-type="string">
            <text:p>COUNTR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untry.html</text:p>
          </table:table-cell>
        </table:table-row>
        <table:table-row table:style-name="ro2">
          <table:table-cell office:value-type="string" calcext:value-type="string">
            <text:p>COUP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upon.html</text:p>
          </table:table-cell>
        </table:table-row>
        <table:table-row table:style-name="ro4">
          <table:table-cell office:value-type="string" calcext:value-type="string">
            <text:p>COUPO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upons.html</text:p>
          </table:table-cell>
        </table:table-row>
        <table:table-row table:style-name="ro2">
          <table:table-cell office:value-type="string" calcext:value-type="string">
            <text:p>COURS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ourses.html</text:p>
          </table:table-cell>
        </table:table-row>
        <table:table-row table:style-name="ro2">
          <table:table-cell office:value-type="string" calcext:value-type="string">
            <text:p>CP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erican Institute of Certified Public Accountants</text:p>
            <text:p>220 Leigh Farm Road</text:p>
            <text:p>Durham NC 27707-81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Operator</text:p>
            <text:p>CPA.com</text:p>
            <text:p>PO Box 4836</text:p>
            <text:p>New York NY 101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Operator</text:p>
            <text:p>CPA.com</text:p>
            <text:p>PO Box 4836</text:p>
            <text:p>New York NY 101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pa.html</text:p>
          </table:table-cell>
        </table:table-row>
        <table:table-row table:style-name="ro4">
          <table:table-cell office:value-type="string" calcext:value-type="string">
            <text:p>CREDITCAR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editcard.html</text:p>
          </table:table-cell>
        </table:table-row>
        <table:table-row table:style-name="ro4">
          <table:table-cell office:value-type="string" calcext:value-type="string">
            <text:p>CREDI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edit.html</text:p>
          </table:table-cell>
        </table:table-row>
        <table:table-row table:style-name="ro2">
          <table:table-cell office:value-type="string" calcext:value-type="string">
            <text:p>CREDITUN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Cooperation, LLC</text:p>
            <text:p>1775 I Street NW, 8th Floor</text:p>
            <text:p>Washington DC 2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ief Marketing Officer</text:p>
            <text:p>DotCooperation, LLC.</text:p>
            <text:p>1775 I Street NW, 8th Floor</text:p>
            <text:p>Washington DC 2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editunion.html</text:p>
          </table:table-cell>
        </table:table-row>
        <table:table-row table:style-name="ro4">
          <table:table-cell office:value-type="string" calcext:value-type="string">
            <text:p>C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Academy of Sciences (Academia Nacional de Ciencias)</text:p>
            <text:p>San Pedro Montes de Oca</text:p>
            <text:p>San José 1367-2050</text:p>
            <text:p>Costa Rica</text:p>
          </table:table-cell>
          <table:table-cell office:value-type="string" calcext:value-type="string">
            <text:p>🇨🇷 CR</text:p>
          </table:table-cell>
          <table:table-cell office:value-type="string" calcext:value-type="string">
            <text:p>Guy F. de Teramond</text:p>
            <text:p>National Academy of Sciences</text:p>
            <text:p>Academia Nacional de Ciencias</text:p>
            <text:p>San Pedro Montes de Oca</text:p>
            <text:p>San José 1367-2050</text:p>
            <text:p>Costa Rica</text:p>
          </table:table-cell>
          <table:table-cell office:value-type="string" calcext:value-type="string">
            <text:p>🇨🇷 CR</text:p>
          </table:table-cell>
          <table:table-cell office:value-type="string" calcext:value-type="string">
            <text:p>Ricardo Samper Jimenez</text:p>
            <text:p>National Academy of Sciences Academia Nacional de Ciencias</text:p>
            <text:p>Barrio Francisco Peralta, de la Casa Italia 100 metros al oeste y 15 metros sur</text:p>
            <text:p>San José 1367-2050</text:p>
            <text:p>Costa Rica</text:p>
          </table:table-cell>
          <table:table-cell office:value-type="string" calcext:value-type="string">
            <text:p>🇨🇷 C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.html</text:p>
          </table:table-cell>
        </table:table-row>
        <table:table-row table:style-name="ro2">
          <table:table-cell office:value-type="string" calcext:value-type="string">
            <text:p>CRICK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Cricket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icket.html</text:p>
          </table:table-cell>
        </table:table-row>
        <table:table-row table:style-name="ro2">
          <table:table-cell office:value-type="string" calcext:value-type="string">
            <text:p>CROW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rown Equipment Corporation</text:p>
            <text:p>44 S. Washington Street</text:p>
            <text:p>New Bremen OH 4586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on Meyer</text:p>
            <text:p>Crown Equipment Corporation</text:p>
            <text:p>44 S. Washington Street</text:p>
            <text:p>New Bremen OH 4586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n Slaunwhite, Fury Registry Services</text:p>
            <text:p>Canadian Internet Registration Authority (CIRA)</text:p>
            <text:p>979 Bank Street, Suite 400</text:p>
            <text:p>Ottawa Ontario K1S 5K5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own.html</text:p>
          </table:table-cell>
        </table:table-row>
        <table:table-row table:style-name="ro4">
          <table:table-cell office:value-type="string" calcext:value-type="string">
            <text:p>C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ederated Co-operatives Limited</text:p>
            <text:p>401 22nd Street East</text:p>
            <text:p>Saskatoon SK S7K 3M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Director, Digital Commerce and Solutions</text:p>
            <text:p>Federated Co-operatives Limited</text:p>
            <text:p>P.O. Box 1050</text:p>
            <text:p>401 22nd Street East</text:p>
            <text:p>Saskatoon SK S7K 3M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s.html</text:p>
          </table:table-cell>
        </table:table-row>
        <table:table-row table:style-name="ro4">
          <table:table-cell office:value-type="string" calcext:value-type="string">
            <text:p>CRUIS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iking River Cruises (Bermuda) Ltd.</text:p>
            <text:p>5700 Canoga Avenue Suite 200</text:p>
            <text:p>Woodland Hills CA 913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VP of Marketing</text:p>
            <text:p>Viking River Cruises (Bermuda) Ltd.</text:p>
            <text:p>5700 Canoga Avenue Suite 200</text:p>
            <text:p>Woodland Hills CA 913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uise.html</text:p>
          </table:table-cell>
        </table:table-row>
        <table:table-row table:style-name="ro4">
          <table:table-cell office:value-type="string" calcext:value-type="string">
            <text:p>CRUIS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ruises.html</text:p>
          </table:table-cell>
        </table:table-row>
        <table:table-row table:style-name="ro3">
          <table:table-cell office:value-type="string" calcext:value-type="string">
            <text:p>CS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csc.html</text:p>
          </table:table-cell>
        </table:table-row>
        <table:table-row table:style-name="ro4">
          <table:table-cell office:value-type="string" calcext:value-type="string">
            <text:p>C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ENIAInternet</text:p>
            <text:p>Industria y San Jose</text:p>
            <text:p>Capitolio Nacional</text:p>
            <text:p>La Habana CP 10200</text:p>
            <text:p>Cuba</text:p>
          </table:table-cell>
          <table:table-cell office:value-type="string" calcext:value-type="string">
            <text:p>🇨🇺 CU</text:p>
          </table:table-cell>
          <table:table-cell office:value-type="string" calcext:value-type="string">
            <text:p>CU-DOM Administrative Contact</text:p>
            <text:p>CENIAInternet</text:p>
            <text:p>Industria y San Jose</text:p>
            <text:p>Capitolio Nacional</text:p>
            <text:p>La Habana CP 10200</text:p>
            <text:p>Cuba</text:p>
          </table:table-cell>
          <table:table-cell office:value-type="string" calcext:value-type="string">
            <text:p>🇨🇺 CU</text:p>
          </table:table-cell>
          <table:table-cell office:value-type="string" calcext:value-type="string">
            <text:p>CU-DOM Technical Contact</text:p>
            <text:p>CENIAInternet</text:p>
            <text:p>Industria y San Jose</text:p>
            <text:p>Capitolio Nacional</text:p>
            <text:p>La Habana CP 10200</text:p>
            <text:p>Cuba</text:p>
          </table:table-cell>
          <table:table-cell office:value-type="string" calcext:value-type="string">
            <text:p>🇨🇺 C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u.html</text:p>
          </table:table-cell>
        </table:table-row>
        <table:table-row table:style-name="ro2">
          <table:table-cell office:value-type="string" calcext:value-type="string">
            <text:p>CUISINELL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CHMIDT GROUPE S.A.S.</text:p>
            <text:p>5, rue Clemenceau</text:p>
            <text:p>Liepvre 6866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Project &amp; Process Manager</text:p>
            <text:p>SCHMIDT GROUPE S.A.S.</text:p>
            <text:p>5, rue Clemenceau</text:p>
            <text:p>Liepvre 6866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Project &amp; Process Manager</text:p>
            <text:p>SCHMIDT GROUPE S.A.S.</text:p>
            <text:p>5, rue Clemenceau</text:p>
            <text:p>Liepvre 6866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uisinella.html</text:p>
          </table:table-cell>
        </table:table-row>
        <table:table-row table:style-name="ro4">
          <table:table-cell office:value-type="string" calcext:value-type="string">
            <text:p>CV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ência Reguladora Multissectorial da Economia (ARME)</text:p>
            <text:p>Avenida da China</text:p>
            <text:p>Chã d' Areia</text:p>
            <text:p>Praia Santiago 892</text:p>
            <text:p>Cabo Verde</text:p>
          </table:table-cell>
          <table:table-cell office:value-type="string" calcext:value-type="string">
            <text:p>🇨🇻 CV</text:p>
          </table:table-cell>
          <table:table-cell office:value-type="string" calcext:value-type="string">
            <text:p>Suzete Júlia Dias Monteiro Centeio</text:p>
            <text:p>Agência Reguladora Multissectorial da Economia (ARME)</text:p>
            <text:p>Avenida da China</text:p>
            <text:p>Chã d' Areia</text:p>
            <text:p>Praia Santiago 892</text:p>
            <text:p>Cabo Verde</text:p>
          </table:table-cell>
          <table:table-cell office:value-type="string" calcext:value-type="string">
            <text:p>🇨🇻 CV</text:p>
          </table:table-cell>
          <table:table-cell office:value-type="string" calcext:value-type="string">
            <text:p>Assis Neves Guerreiro</text:p>
            <text:p>Associação DNS.PT</text:p>
            <text:p>Rua Eça de Queiroz, 29</text:p>
            <text:p>Lisboa 1050-095</text:p>
            <text:p>Portugal</text:p>
          </table:table-cell>
          <table:table-cell office:value-type="string" calcext:value-type="string">
            <text:p>🇵🇹 PT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v.html</text:p>
          </table:table-cell>
        </table:table-row>
        <table:table-row table:style-name="ro2">
          <table:table-cell office:value-type="string" calcext:value-type="string">
            <text:p>C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Curacao</text:p>
            <text:p>Jan Noorduynweg 111</text:p>
            <text:p>Willemstad</text:p>
            <text:p>Curaçao</text:p>
          </table:table-cell>
          <table:table-cell office:value-type="string" calcext:value-type="string">
            <text:p>🇨🇼 CW</text:p>
          </table:table-cell>
          <table:table-cell office:value-type="string" calcext:value-type="string">
            <text:p>Leendert J.J. Pengel</text:p>
            <text:p>University of Curacao</text:p>
            <text:p>Jan Noorduynweg 111</text:p>
            <text:p>Willemstad</text:p>
            <text:p>Curaçao</text:p>
          </table:table-cell>
          <table:table-cell office:value-type="string" calcext:value-type="string">
            <text:p>🇨🇼 CW</text:p>
          </table:table-cell>
          <table:table-cell office:value-type="string" calcext:value-type="string">
            <text:p>Leendert J.J. Pengel</text:p>
            <text:p>University of Curacao</text:p>
            <text:p>Jan Noorduynweg 111</text:p>
            <text:p>Willemstad</text:p>
            <text:p>Curaçao</text:p>
          </table:table-cell>
          <table:table-cell office:value-type="string" calcext:value-type="string">
            <text:p>🇨🇼 CW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cw.html</text:p>
          </table:table-cell>
        </table:table-row>
        <table:table-row table:style-name="ro4">
          <table:table-cell office:value-type="string" calcext:value-type="string">
            <text:p>CX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hristmas Island Domain Administration Limited</text:p>
            <text:p>Christmas Island Technology Centre (6RCI)</text:p>
            <text:p>Nursery Road, Drumsite</text:p>
            <text:p>Christmas Island WA 6798</text:p>
            <text:p>Christmas Island</text:p>
          </table:table-cell>
          <table:table-cell office:value-type="string" calcext:value-type="string">
            <text:p>🇨🇽 CX</text:p>
          </table:table-cell>
          <table:table-cell office:value-type="string" calcext:value-type="string">
            <text:p>Garth Miller</text:p>
            <text:p>Christmas Island Domain Administration Limited</text:p>
            <text:p>Christmas Island Technology Centre (6RCI)</text:p>
            <text:p>Nursery Road, Drumsite</text:p>
            <text:p>Christmas Island WA 6798</text:p>
            <text:p>Christmas Island</text:p>
          </table:table-cell>
          <table:table-cell office:value-type="string" calcext:value-type="string">
            <text:p>🇨🇽 CX</text:p>
          </table:table-cell>
          <table:table-cell office:value-type="string" calcext:value-type="string">
            <text:p>Brad Waugh</text:p>
            <text:p>Indian Ocean Territories Telecom Pty Ltd</text:p>
            <text:p>Lot 190 Emden Walk, West Island</text:p>
            <text:p>Cocos (Keeling) Islands WA 6798</text:p>
            <text:p>Cocos (Keeling) Islands (the)</text:p>
          </table:table-cell>
          <table:table-cell office:value-type="string" calcext:value-type="string">
            <text:p>🇨🇨 CC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cx.html</text:p>
          </table:table-cell>
        </table:table-row>
        <table:table-row table:style-name="ro4">
          <table:table-cell office:value-type="string" calcext:value-type="string">
            <text:p>C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Cyprus</text:p>
            <text:p>1 Panepistimiou Avenue</text:p>
            <text:p>2109 Aglantzia, Nicosia</text:p>
            <text:p>Nicosia</text:p>
            <text:p>Cyprus</text:p>
          </table:table-cell>
          <table:table-cell office:value-type="string" calcext:value-type="string">
            <text:p>🇨🇾 CY</text:p>
          </table:table-cell>
          <table:table-cell office:value-type="string" calcext:value-type="string">
            <text:p>Christos Charalambous</text:p>
            <text:p>University of Cyprus</text:p>
            <text:p>1 Panepistimiou Avenue</text:p>
            <text:p>2109 Aglantzia, Nicosia</text:p>
            <text:p>Nicosia</text:p>
            <text:p>Cyprus</text:p>
          </table:table-cell>
          <table:table-cell office:value-type="string" calcext:value-type="string">
            <text:p>🇨🇾 CY</text:p>
          </table:table-cell>
          <table:table-cell office:value-type="string" calcext:value-type="string">
            <text:p>Savvas Constantinou</text:p>
            <text:p>University of Cyprus</text:p>
            <text:p>1 Panepistimiou Avenue</text:p>
            <text:p>2109 Aglantzia, Nicosia</text:p>
            <text:p>Nicosia</text:p>
            <text:p>Cyprus</text:p>
          </table:table-cell>
          <table:table-cell office:value-type="string" calcext:value-type="string">
            <text:p>🇨🇾 CY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y.html</text:p>
          </table:table-cell>
        </table:table-row>
        <table:table-row table:style-name="ro5">
          <table:table-cell office:value-type="string" calcext:value-type="string">
            <text:p>CYMR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ominet UK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Management</text:p>
            <text:p>Nominet UK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ymru.html</text:p>
          </table:table-cell>
        </table:table-row>
        <table:table-row table:style-name="ro4">
          <table:table-cell office:value-type="string" calcext:value-type="string">
            <text:p>CYO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ortdot SA</text:p>
            <text:p>29 Boulevard de la Grande-Duchesse Charlotte</text:p>
            <text:p>Luxembourg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Lars Jensen</text:p>
            <text:p>Shortdot SA</text:p>
            <text:p>29 Boulevard de la Grande-Duchesse Charlotte</text:p>
            <text:p>Luxembourg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you.html</text:p>
          </table:table-cell>
        </table:table-row>
        <table:table-row table:style-name="ro2">
          <table:table-cell office:value-type="string" calcext:value-type="string">
            <text:p>C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Z.NIC, z.s.p.o</text:p>
            <text:p>Milesovska 5</text:p>
            <text:p>Prague 130 00</text:p>
            <text:p>Czechia</text:p>
          </table:table-cell>
          <table:table-cell office:value-type="string" calcext:value-type="string">
            <text:p>🇨🇿 CZ</text:p>
          </table:table-cell>
          <table:table-cell office:value-type="string" calcext:value-type="string">
            <text:p>Ondrej Filip</text:p>
            <text:p>CZ.NIC, z.s.p.o.</text:p>
            <text:p>Milesovska 5</text:p>
            <text:p>Prague 130 00</text:p>
            <text:p>Czechia</text:p>
          </table:table-cell>
          <table:table-cell office:value-type="string" calcext:value-type="string">
            <text:p>🇨🇿 CZ</text:p>
          </table:table-cell>
          <table:table-cell office:value-type="string" calcext:value-type="string">
            <text:p>Martin Peterka</text:p>
            <text:p>CZ.NIC, z.s.p.o.</text:p>
            <text:p>Milesovska 5</text:p>
            <text:p>Prague 130 00</text:p>
            <text:p>Czechia</text:p>
          </table:table-cell>
          <table:table-cell office:value-type="string" calcext:value-type="string">
            <text:p>🇨🇿 CZ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cz.html</text:p>
          </table:table-cell>
        </table:table-row>
        <table:table-row table:style-name="ro3">
          <table:table-cell office:value-type="string" calcext:value-type="string">
            <text:p>DABU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dabur.html</text:p>
          </table:table-cell>
        </table:table-row>
        <table:table-row table:style-name="ro2">
          <table:table-cell office:value-type="string" calcext:value-type="string">
            <text:p>DA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ad.html</text:p>
          </table:table-cell>
        </table:table-row>
        <table:table-row table:style-name="ro4">
          <table:table-cell office:value-type="string" calcext:value-type="string">
            <text:p>DAN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ance.html</text:p>
          </table:table-cell>
        </table:table-row>
        <table:table-row table:style-name="ro2">
          <table:table-cell office:value-type="string" calcext:value-type="string">
            <text:p>DAT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ata.html</text:p>
          </table:table-cell>
        </table:table-row>
        <table:table-row table:style-name="ro2">
          <table:table-cell office:value-type="string" calcext:value-type="string">
            <text:p>DA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Date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ate.html</text:p>
          </table:table-cell>
        </table:table-row>
        <table:table-row table:style-name="ro4">
          <table:table-cell office:value-type="string" calcext:value-type="string">
            <text:p>DAT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ating.html</text:p>
          </table:table-cell>
        </table:table-row>
        <table:table-row table:style-name="ro2">
          <table:table-cell office:value-type="string" calcext:value-type="string">
            <text:p>DATSU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ISSAN MOTOR CO., LTD.</text:p>
            <text:p>2, Takaracho, Kanagawa-ku</text:p>
            <text:p>Yokohama-shi Kanagawa 220-8686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atsun.html</text:p>
          </table:table-cell>
        </table:table-row>
        <table:table-row table:style-name="ro2">
          <table:table-cell office:value-type="string" calcext:value-type="string">
            <text:p>D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ay.html</text:p>
          </table:table-cell>
        </table:table-row>
        <table:table-row table:style-name="ro2">
          <table:table-cell office:value-type="string" calcext:value-type="string">
            <text:p>DCL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clk.html</text:p>
          </table:table-cell>
        </table:table-row>
        <table:table-row table:style-name="ro2">
          <table:table-cell office:value-type="string" calcext:value-type="string">
            <text:p>D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ds.html</text:p>
          </table:table-cell>
        </table:table-row>
        <table:table-row table:style-name="ro4">
          <table:table-cell office:value-type="string" calcext:value-type="string">
            <text:p>DEAL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cap Registry Inc.</text:p>
            <text:p>4th Floor, Harbour Place, 103 South Church Street</text:p>
            <text:p>PO Box 10240</text:p>
            <text:p>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General Manager</text:p>
            <text:p>Intercap Registry Inc.</text:p>
            <text:p>4th Floor, Harbour Place, 103 South Church Street</text:p>
            <text:p>PO Box 10240</text:p>
            <text:p>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aler.html</text:p>
          </table:table-cell>
        </table:table-row>
        <table:table-row table:style-name="ro5">
          <table:table-cell office:value-type="string" calcext:value-type="string">
            <text:p>DE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al.html</text:p>
          </table:table-cell>
        </table:table-row>
        <table:table-row table:style-name="ro4">
          <table:table-cell office:value-type="string" calcext:value-type="string">
            <text:p>DEAL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als.html</text:p>
          </table:table-cell>
        </table:table-row>
        <table:table-row table:style-name="ro4">
          <table:table-cell office:value-type="string" calcext:value-type="string">
            <text:p>DEGRE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gree.html</text:p>
          </table:table-cell>
        </table:table-row>
        <table:table-row table:style-name="ro2">
          <table:table-cell office:value-type="string" calcext:value-type="string">
            <text:p>D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ENIC eG</text:p>
            <text:p>Theodor-Stern-Kai 1</text:p>
            <text:p>Frankfurt am Main 6059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Vorstand DENIC eG</text:p>
            <text:p>DENIC eG</text:p>
            <text:p>Theodor-Stern-Kai 1</text:p>
            <text:p>Frankfurt am Main 6059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Business Services</text:p>
            <text:p>DENIC eG</text:p>
            <text:p>Theodor-Stern-Kai 1</text:p>
            <text:p>Frankfurt am Main 6059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de.html</text:p>
          </table:table-cell>
        </table:table-row>
        <table:table-row table:style-name="ro4">
          <table:table-cell office:value-type="string" calcext:value-type="string">
            <text:p>DELIVER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livery.html</text:p>
          </table:table-cell>
        </table:table-row>
        <table:table-row table:style-name="ro2">
          <table:table-cell office:value-type="string" calcext:value-type="string">
            <text:p>DE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ell Inc.</text:p>
            <text:p>1 Dell Way</text:p>
            <text:p>Round Rock TX 7868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Consulting &amp; Strategy</text:p>
            <text:p>FairWinds Partners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ll.html</text:p>
          </table:table-cell>
        </table:table-row>
        <table:table-row table:style-name="ro2">
          <table:table-cell office:value-type="string" calcext:value-type="string">
            <text:p>DELOIT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eloitte Touche Tohmatsu</text:p>
            <text:p>30 Rockefeller Plaza</text:p>
            <text:p>New York NY 10112-00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Lead Network Analyst</text:p>
            <text:p>Deloitte Touche Tohmatsu Services, Inc.</text:p>
            <text:p>111 S Wacker Dr</text:p>
            <text:p>Chicago IL 606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cott E. Smith</text:p>
            <text:p>Deloitte Touche Tohmatsu Services, Inc.</text:p>
            <text:p>4022 Sells Drive</text:p>
            <text:p>Hermitage TN 3707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loitte.html</text:p>
          </table:table-cell>
        </table:table-row>
        <table:table-row table:style-name="ro4">
          <table:table-cell office:value-type="string" calcext:value-type="string">
            <text:p>DELT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elta Air Lines, Inc.</text:p>
            <text:p>1030 Delta Blvd</text:p>
            <text:p>Atlanta GA 3032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Digital Brand Services</text:p>
            <text:p>Corsearch Inc.</text:p>
            <text:p>6060 N Central Expy Ste 344</text:p>
            <text:p>Dallas TX 75206-525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lta.html</text:p>
          </table:table-cell>
        </table:table-row>
        <table:table-row table:style-name="ro4">
          <table:table-cell office:value-type="string" calcext:value-type="string">
            <text:p>DEMOCRA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mocrat.html</text:p>
          </table:table-cell>
        </table:table-row>
        <table:table-row table:style-name="ro4">
          <table:table-cell office:value-type="string" calcext:value-type="string">
            <text:p>DENT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ntal.html</text:p>
          </table:table-cell>
        </table:table-row>
        <table:table-row table:style-name="ro4">
          <table:table-cell office:value-type="string" calcext:value-type="string">
            <text:p>DENTI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ntist.html</text:p>
          </table:table-cell>
        </table:table-row>
        <table:table-row table:style-name="ro2">
          <table:table-cell office:value-type="string" calcext:value-type="string">
            <text:p>DESIG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sign.html</text:p>
          </table:table-cell>
        </table:table-row>
        <table:table-row table:style-name="ro2">
          <table:table-cell office:value-type="string" calcext:value-type="string">
            <text:p>DES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ergency Back-End Registry Operator Program - ICANN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BERO Event Director</text:p>
            <text:p>Internet Corporation for Assigned Names and Numbers (ICANN)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Nominet EBERO Event Manager</text:p>
            <text:p>Nominet</text:p>
            <text:p>Minerva House, Edmund Halley Road, Oxford Science Park</text:p>
            <text:p>Oxford Oxon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si.html</text:p>
          </table:table-cell>
        </table:table-row>
        <table:table-row table:style-name="ro2">
          <table:table-cell office:value-type="string" calcext:value-type="string">
            <text:p>DEV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ev.html</text:p>
          </table:table-cell>
        </table:table-row>
        <table:table-row table:style-name="ro4">
          <table:table-cell office:value-type="string" calcext:value-type="string">
            <text:p>DH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eutsche Post AG</text:p>
            <text:p>Charles-de-Gaulle-Strasse 20</text:p>
            <text:p>Bonn 53113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orporate Domain Manager</text:p>
            <text:p>Deutsche Post AG</text:p>
            <text:p>Koblenzer Str. 67</text:p>
            <text:p>Bonn 5317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dhl.html</text:p>
          </table:table-cell>
        </table:table-row>
        <table:table-row table:style-name="ro4">
          <table:table-cell office:value-type="string" calcext:value-type="string">
            <text:p>DIAMON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amonds.html</text:p>
          </table:table-cell>
        </table:table-row>
        <table:table-row table:style-name="ro4">
          <table:table-cell office:value-type="string" calcext:value-type="string">
            <text:p>DI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et.html</text:p>
          </table:table-cell>
        </table:table-row>
        <table:table-row table:style-name="ro4">
          <table:table-cell office:value-type="string" calcext:value-type="string">
            <text:p>DIGIT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gital.html</text:p>
          </table:table-cell>
        </table:table-row>
        <table:table-row table:style-name="ro4">
          <table:table-cell office:value-type="string" calcext:value-type="string">
            <text:p>DIREC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rect.html</text:p>
          </table:table-cell>
        </table:table-row>
        <table:table-row table:style-name="ro4">
          <table:table-cell office:value-type="string" calcext:value-type="string">
            <text:p>DIRECTOR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rectory.html</text:p>
          </table:table-cell>
        </table:table-row>
        <table:table-row table:style-name="ro4">
          <table:table-cell office:value-type="string" calcext:value-type="string">
            <text:p>DISCOU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scount.html</text:p>
          </table:table-cell>
        </table:table-row>
        <table:table-row table:style-name="ro2">
          <table:table-cell office:value-type="string" calcext:value-type="string">
            <text:p>DISCOV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cover Financial Services</text:p>
            <text:p>2500 Lake Cook Road</text:p>
            <text:p>Riverwoods IL 600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Manager, E-Business</text:p>
            <text:p>Discover Financial Services</text:p>
            <text:p>2500 Lake Cook Road</text:p>
            <text:p>Riverwoods IL 600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scover.html</text:p>
          </table:table-cell>
        </table:table-row>
        <table:table-row table:style-name="ro2">
          <table:table-cell office:value-type="string" calcext:value-type="string">
            <text:p>DIS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sh.html</text:p>
          </table:table-cell>
        </table:table-row>
        <table:table-row table:style-name="ro2">
          <table:table-cell office:value-type="string" calcext:value-type="string">
            <text:p>DI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, Principal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, Chief Technology Officer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iy.html</text:p>
          </table:table-cell>
        </table:table-row>
        <table:table-row table:style-name="ro4">
          <table:table-cell office:value-type="string" calcext:value-type="string">
            <text:p>DJ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jibouti Telecom S.A</text:p>
            <text:p>3, BD Georges Pompidou</text:p>
            <text:p>P.O. BOX 2105</text:p>
            <text:p>Djibouti 2105</text:p>
            <text:p>Djibouti</text:p>
          </table:table-cell>
          <table:table-cell office:value-type="string" calcext:value-type="string">
            <text:p>🇩🇯 DJ</text:p>
          </table:table-cell>
          <table:table-cell office:value-type="string" calcext:value-type="string">
            <text:p>DJIBTEL Admin Contact</text:p>
            <text:p>Djibouti Telecom S.A</text:p>
            <text:p>3, BD Georges Pompidou</text:p>
            <text:p>P.O. BOX 2105</text:p>
            <text:p>Djibouti 2105</text:p>
            <text:p>Djibouti</text:p>
          </table:table-cell>
          <table:table-cell office:value-type="string" calcext:value-type="string">
            <text:p>🇩🇯 DJ</text:p>
          </table:table-cell>
          <table:table-cell office:value-type="string" calcext:value-type="string">
            <text:p>DJIBTEL Tech Contact</text:p>
            <text:p>Djibouti Telecom S.A</text:p>
            <text:p>3, BD Georges Pompidou</text:p>
            <text:p>P.O. BOX 2105</text:p>
            <text:p>Djibouti 2105</text:p>
            <text:p>Djibouti</text:p>
          </table:table-cell>
          <table:table-cell office:value-type="string" calcext:value-type="string">
            <text:p>🇩🇯 DJ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j.html</text:p>
          </table:table-cell>
        </table:table-row>
        <table:table-row table:style-name="ro2">
          <table:table-cell office:value-type="string" calcext:value-type="string">
            <text:p>D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ansk Internet Forum</text:p>
            <text:p>Ørestads Boulevard 108, 11th floor</text:p>
            <text:p>Copenhagen DK-230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Punktum dk Administrative Contact</text:p>
            <text:p>Punktum dk A/S</text:p>
            <text:p>Ørestads Boulevard 108, 11th floor</text:p>
            <text:p>Copenhagen DK-230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Punktum dk Technical Contact</text:p>
            <text:p>Punktum dk A/S</text:p>
            <text:p>Ørestads Boulevard 108, 11th floor</text:p>
            <text:p>Copenhagen DK-230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dk.html</text:p>
          </table:table-cell>
        </table:table-row>
        <table:table-row table:style-name="ro2">
          <table:table-cell office:value-type="string" calcext:value-type="string">
            <text:p>D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otDM Corporation</text:p>
            <text:p>P.O. Box 2102</text:p>
            <text:p>Roseau</text:p>
            <text:p>Dominica</text:p>
          </table:table-cell>
          <table:table-cell office:value-type="string" calcext:value-type="string">
            <text:p>🇩🇲 DM</text:p>
          </table:table-cell>
          <table:table-cell office:value-type="string" calcext:value-type="string">
            <text:p>Jennifer Aird, Chief Executive Officer</text:p>
            <text:p>DotDM Corporation</text:p>
            <text:p>P.O. Box 2102</text:p>
            <text:p>Roseau</text:p>
            <text:p>Dominica</text:p>
          </table:table-cell>
          <table:table-cell office:value-type="string" calcext:value-type="string">
            <text:p>🇩🇲 DM</text:p>
          </table:table-cell>
          <table:table-cell office:value-type="string" calcext:value-type="string">
            <text:p>Hilkiah Lavinier, Chief Technical Officer</text:p>
            <text:p>DotDM Corporation</text:p>
            <text:p>P.O. Box 2102</text:p>
            <text:p>Roseau</text:p>
            <text:p>Dominica</text:p>
          </table:table-cell>
          <table:table-cell office:value-type="string" calcext:value-type="string">
            <text:p>🇩🇲 D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m.html</text:p>
          </table:table-cell>
        </table:table-row>
        <table:table-row table:style-name="ro4">
          <table:table-cell office:value-type="string" calcext:value-type="string">
            <text:p>DN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ai Nippon Printing Co., Ltd.</text:p>
            <text:p>1-1-1, Ichigaya-Kagacho</text:p>
            <text:p>Shinjuku-ku Tokyo 162-80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np.html</text:p>
          </table:table-cell>
        </table:table-row>
        <table:table-row table:style-name="ro2">
          <table:table-cell office:value-type="string" calcext:value-type="string">
            <text:p>DOC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ocs.html</text:p>
          </table:table-cell>
        </table:table-row>
        <table:table-row table:style-name="ro4">
          <table:table-cell office:value-type="string" calcext:value-type="string">
            <text:p>DOCTO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octor.html</text:p>
          </table:table-cell>
        </table:table-row>
        <table:table-row table:style-name="ro3">
          <table:table-cell office:value-type="string" calcext:value-type="string">
            <text:p>DOD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dodge.html</text:p>
          </table:table-cell>
        </table:table-row>
        <table:table-row table:style-name="ro4">
          <table:table-cell office:value-type="string" calcext:value-type="string">
            <text:p>DO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og.html</text:p>
          </table:table-cell>
        </table:table-row>
        <table:table-row table:style-name="ro3">
          <table:table-cell office:value-type="string" calcext:value-type="string">
            <text:p>DOH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doha.html</text:p>
          </table:table-cell>
        </table:table-row>
        <table:table-row table:style-name="ro2">
          <table:table-cell office:value-type="string" calcext:value-type="string">
            <text:p>D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ontificia Universidad Catolica Madre y Maestra, Recinto Santo Tomas de Aquino</text:p>
            <text:p>Ave. Abraham Lincoln Esq. Romulo Betancourt</text:p>
            <text:p>Santo Domingo 2748</text:p>
            <text:p>Dominican Republic (the)</text:p>
          </table:table-cell>
          <table:table-cell office:value-type="string" calcext:value-type="string">
            <text:p>🇩🇴 DO</text:p>
          </table:table-cell>
          <table:table-cell office:value-type="string" calcext:value-type="string">
            <text:p>VICERRECTORIA DE ADMINISTRACION Y FINANZAS</text:p>
            <text:p>Pontificia Universidad Catolica Madre y Maestra Campus Santo Tomas de Aquino</text:p>
            <text:p>Ave. Abraham Lincoln Esq. Romulo Betancourt</text:p>
            <text:p>Santo Domingo 2748</text:p>
            <text:p>Dominican Republic (the)</text:p>
          </table:table-cell>
          <table:table-cell office:value-type="string" calcext:value-type="string">
            <text:p>🇩🇴 DO</text:p>
          </table:table-cell>
          <table:table-cell office:value-type="string" calcext:value-type="string">
            <text:p>Clara Collado</text:p>
            <text:p>Pontificia Universidad Catolica Madre y Maestra</text:p>
            <text:p>Ave. Abraham Lincoln Esq. Romulo Betancourt</text:p>
            <text:p>Santo Domingo 2748</text:p>
            <text:p>Dominican Republic (the)</text:p>
          </table:table-cell>
          <table:table-cell office:value-type="string" calcext:value-type="string">
            <text:p>🇩🇴 D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o.html</text:p>
          </table:table-cell>
        </table:table-row>
        <table:table-row table:style-name="ro4">
          <table:table-cell office:value-type="string" calcext:value-type="string">
            <text:p>DOMAI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omains.html</text:p>
          </table:table-cell>
        </table:table-row>
        <table:table-row table:style-name="ro3">
          <table:table-cell office:value-type="string" calcext:value-type="string">
            <text:p>DOOS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doosan.html</text:p>
          </table:table-cell>
        </table:table-row>
        <table:table-row table:style-name="ro2">
          <table:table-cell office:value-type="string" calcext:value-type="string">
            <text:p>D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ot.html</text:p>
          </table:table-cell>
        </table:table-row>
        <table:table-row table:style-name="ro2">
          <table:table-cell office:value-type="string" calcext:value-type="string">
            <text:p>DOWNLOA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Support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ownload.html</text:p>
          </table:table-cell>
        </table:table-row>
        <table:table-row table:style-name="ro2">
          <table:table-cell office:value-type="string" calcext:value-type="string">
            <text:p>DRIV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rive.html</text:p>
          </table:table-cell>
        </table:table-row>
        <table:table-row table:style-name="ro2">
          <table:table-cell office:value-type="string" calcext:value-type="string">
            <text:p>DTV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tv.html</text:p>
          </table:table-cell>
        </table:table-row>
        <table:table-row table:style-name="ro4">
          <table:table-cell office:value-type="string" calcext:value-type="string">
            <text:p>DUBA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ubai Smart Government Department</text:p>
            <text:p>HH Ruler's Court, AlFahidi Street, Bastakiya Heritage Area P.O.Box 90300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Mr. Matar AlHumairi</text:p>
            <text:p>Dubai Smart Government Department</text:p>
            <text:p>HH Ruler’s Court, AlFahidi Street, Bastakiya Heritage Area P.O.Box 90300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Manager Systems, ae Domain Administration</text:p>
            <text:p>Telecommunications Regulatory Authority of UAE</text:p>
            <text:p>Al Waheeda street Al Memzar</text:p>
            <text:p>P.O.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ubai.html</text:p>
          </table:table-cell>
        </table:table-row>
        <table:table-row table:style-name="ro3">
          <table:table-cell office:value-type="string" calcext:value-type="string">
            <text:p>DUC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duck.html</text:p>
          </table:table-cell>
        </table:table-row>
        <table:table-row table:style-name="ro3">
          <table:table-cell office:value-type="string" calcext:value-type="string">
            <text:p>DUNLO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dunlop.html</text:p>
          </table:table-cell>
        </table:table-row>
        <table:table-row table:style-name="ro3">
          <table:table-cell office:value-type="string" calcext:value-type="string">
            <text:p>DU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duns.html</text:p>
          </table:table-cell>
        </table:table-row>
        <table:table-row table:style-name="ro4">
          <table:table-cell office:value-type="string" calcext:value-type="string">
            <text:p>DUPO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uPont Specialty Products USA, LLC</text:p>
            <text:p>CRP 730/3rd floor, 974 Centre Road</text:p>
            <text:p>P.O. Box 2915</text:p>
            <text:p>Wilmington DE 198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asaradharamaraju Uppalapati</text:p>
            <text:p>DuPont Specialty Products USA, LLC</text:p>
            <text:p>CRP 730/3rd floor, 974 Centre Road</text:p>
            <text:p>P.O. Box 2915</text:p>
            <text:p>Wilmington DE 198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upont.html</text:p>
          </table:table-cell>
        </table:table-row>
        <table:table-row table:style-name="ro5">
          <table:table-cell office:value-type="string" calcext:value-type="string">
            <text:p>DURB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A Central Registry NPC trading as ZA Central Registry</text:p>
            <text:p>COZA House</text:p>
            <text:p>Gazelle Close</text:p>
            <text:p>Corporate Park South</text:p>
            <text:p>Midrand</text:p>
            <text:p>Midrand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Neil Duncan Dundas</text:p>
            <text:p>ZA Central Registry NPC trading as ZA Central Registry</text:p>
            <text:p>PO Box 4620</text:p>
            <text:p>Halfway House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Busdev Manager</text:p>
            <text:p>Domain Name Services Pty Ltd</text:p>
            <text:p>PO Box 4620</text:p>
            <text:p>Halfway House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urban.html</text:p>
          </table:table-cell>
        </table:table-row>
        <table:table-row table:style-name="ro4">
          <table:table-cell office:value-type="string" calcext:value-type="string">
            <text:p>DVA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eutsche Vermögensberatung Aktiengesellschaft DVAG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irector, Digital Media</text:p>
            <text:p>Deutsche Vermögensberatung Aktiengesellschaft DVAG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dvag.html</text:p>
          </table:table-cell>
        </table:table-row>
        <table:table-row table:style-name="ro2">
          <table:table-cell office:value-type="string" calcext:value-type="string">
            <text:p>DV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Technologies L.L.C.</text:p>
            <text:p>100 Inverness Terrace East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Patent Counsel &amp; Director</text:p>
            <text:p>Hughes Satellite Systems Corporation</text:p>
            <text:p>100 Inverness Terrace East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vr.html</text:p>
          </table:table-cell>
        </table:table-row>
        <table:table-row table:style-name="ro2">
          <table:table-cell office:value-type="string" calcext:value-type="string">
            <text:p>D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ERIST</text:p>
            <text:p>Rue des Trois Freres Aissiou</text:p>
            <text:p>Ben-Aknoun Algiers 16035</text:p>
            <text:p>Algeria</text:p>
          </table:table-cell>
          <table:table-cell office:value-type="string" calcext:value-type="string">
            <text:p>🇩🇿 DZ</text:p>
          </table:table-cell>
          <table:table-cell office:value-type="string" calcext:value-type="string">
            <text:p>Aouaouche El-Maouhab</text:p>
            <text:p>CERIST</text:p>
            <text:p>Rue des Trois Freres Aissiou</text:p>
            <text:p>Ben-Aknoun Algiers 16035</text:p>
            <text:p>Algeria</text:p>
          </table:table-cell>
          <table:table-cell office:value-type="string" calcext:value-type="string">
            <text:p>🇩🇿 DZ</text:p>
          </table:table-cell>
          <table:table-cell office:value-type="string" calcext:value-type="string">
            <text:p>Aouaouche El-Maouhab</text:p>
            <text:p>CERIST</text:p>
            <text:p>Rue des Trois Freres Aissiou</text:p>
            <text:p>Ben-Aknoun Algiers 16035</text:p>
            <text:p>Algeria</text:p>
          </table:table-cell>
          <table:table-cell office:value-type="string" calcext:value-type="string">
            <text:p>🇩🇿 D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dz.html</text:p>
          </table:table-cell>
        </table:table-row>
        <table:table-row table:style-name="ro2">
          <table:table-cell office:value-type="string" calcext:value-type="string">
            <text:p>EART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link Systems Innovation Institute K.K.</text:p>
            <text:p>1-17-11 Higashi Ikebukuro</text:p>
            <text:p>Toshima Tokyo 170-0013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Jacob Williams</text:p>
            <text:p>Interlink Systems Innovation Institute K.K.</text:p>
            <text:p>1-17-11 Higashi Ikebukuro</text:p>
            <text:p>Toshima Tokyo 170-0013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arth.html</text:p>
          </table:table-cell>
        </table:table-row>
        <table:table-row table:style-name="ro2">
          <table:table-cell office:value-type="string" calcext:value-type="string">
            <text:p>EA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at.html</text:p>
          </table:table-cell>
        </table:table-row>
        <table:table-row table:style-name="ro2">
          <table:table-cell office:value-type="string" calcext:value-type="string">
            <text:p>E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CUADORDOMAIN S.A.</text:p>
            <text:p>Avenida República y pradera Edificio Torre Republica</text:p>
            <text:p>Quito</text:p>
            <text:p>Ecuador</text:p>
          </table:table-cell>
          <table:table-cell office:value-type="string" calcext:value-type="string">
            <text:p>🇪🇨 EC</text:p>
          </table:table-cell>
          <table:table-cell office:value-type="string" calcext:value-type="string">
            <text:p>ECUADORDOMAIN S.A.</text:p>
            <text:p>ECUADORDOMAIN S.A.</text:p>
            <text:p>Avenida República y pradera Edificio Torre Republica</text:p>
            <text:p>Quito</text:p>
            <text:p>Ecuador</text:p>
          </table:table-cell>
          <table:table-cell office:value-type="string" calcext:value-type="string">
            <text:p>🇪🇨 EC</text:p>
          </table:table-cell>
          <table:table-cell office:value-type="string" calcext:value-type="string">
            <text:p>ECUADORDOMAIN S.A.</text:p>
            <text:p>ECUADORDOMAIN S.A.</text:p>
            <text:p>Avenida República y pradera Edificio Torre Republica</text:p>
            <text:p>Quito</text:p>
            <text:p>Ecuador</text:p>
          </table:table-cell>
          <table:table-cell office:value-type="string" calcext:value-type="string">
            <text:p>🇪🇨 EC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c.html</text:p>
          </table:table-cell>
        </table:table-row>
        <table:table-row table:style-name="ro2">
          <table:table-cell office:value-type="string" calcext:value-type="string">
            <text:p>EC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g Room Inc.</text:p>
            <text:p>1231 Pacific Boulevard, Suite 581</text:p>
            <text:p>Vancouver BC V6Z 0E2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Registry Policy and Compliance</text:p>
            <text:p>Big Room Inc.</text:p>
            <text:p>1231 Pacific Boulevard, Suite 581</text:p>
            <text:p>Vancouver BC V6Z 0E2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Fury Registry Services</text:p>
            <text:p>Canadian Internet Registration Authority (CIRA)</text:p>
            <text:p>979 Bank Street, Suite 400</text:p>
            <text:p>Ottawa ON K1S 5K5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co.html</text:p>
          </table:table-cell>
        </table:table-row>
        <table:table-row table:style-name="ro2">
          <table:table-cell office:value-type="string" calcext:value-type="string">
            <text:p>EDEK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DEKA Verband kaufmännischer Genossenschaften e.V.</text:p>
            <text:p>New-York-Ring 6</text:p>
            <text:p>Hamburg Hamburg 2229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EO</text:p>
            <text:p>DOTZON GmbH</text:p>
            <text:p>Akazienstr 28</text:p>
            <text:p>Berlin 10823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edeka.html</text:p>
          </table:table-cell>
        </table:table-row>
        <table:table-row table:style-name="ro4">
          <table:table-cell office:value-type="string" calcext:value-type="string">
            <text:p>EDUCAT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ducation.html</text:p>
          </table:table-cell>
        </table:table-row>
        <table:table-row table:style-name="ro2">
          <table:table-cell office:value-type="string" calcext:value-type="string">
            <text:p>EDU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DUCAUSE</text:p>
            <text:p>282 Century Place, Suite 5000</text:p>
            <text:p>Louisville CO 8002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nformation Services Administration</text:p>
            <text:p>EDUCAUSE</text:p>
            <text:p>4772 Walnut Street, Suite 206</text:p>
            <text:p>Boulder CO 803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 Global Registry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du.html</text:p>
          </table:table-cell>
        </table:table-row>
        <table:table-row table:style-name="ro2">
          <table:table-cell office:value-type="string" calcext:value-type="string">
            <text:p>E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esti Interneti Sihtasutus (EIS)</text:p>
            <text:p>Paldiski mnt. 80</text:p>
            <text:p>Tallinn Harjumaa 10617</text:p>
            <text:p>Estonia</text:p>
          </table:table-cell>
          <table:table-cell office:value-type="string" calcext:value-type="string">
            <text:p>🇪🇪 EE</text:p>
          </table:table-cell>
          <table:table-cell office:value-type="string" calcext:value-type="string">
            <text:p>Member of the Management Board</text:p>
            <text:p>Eesti Interneti Sihtasutus (EIS)</text:p>
            <text:p>Paldiski mnt. 80</text:p>
            <text:p>Tallinn Harjumaa 10617</text:p>
            <text:p>Estonia</text:p>
          </table:table-cell>
          <table:table-cell office:value-type="string" calcext:value-type="string">
            <text:p>🇪🇪 EE</text:p>
          </table:table-cell>
          <table:table-cell office:value-type="string" calcext:value-type="string">
            <text:p>System Administrator</text:p>
            <text:p>Eesti Interneti Sihtasutus (EIS)</text:p>
            <text:p>Paldiski mnt. 80</text:p>
            <text:p>Tallinn Harjumaa 10617</text:p>
            <text:p>Estonia</text:p>
          </table:table-cell>
          <table:table-cell office:value-type="string" calcext:value-type="string">
            <text:p>🇪🇪 E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ee.html</text:p>
          </table:table-cell>
        </table:table-row>
        <table:table-row table:style-name="ro5">
          <table:table-cell office:value-type="string" calcext:value-type="string">
            <text:p>E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gyptian Universities Network (EUN), Supreme Council of Universities</text:p>
            <text:p>Cairo University</text:p>
            <text:p>Giza - Orman</text:p>
            <text:p>Cairo 268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Egyptian Universities Network (EUN)</text:p>
            <text:p>Egyptian Universities Network (EUN)</text:p>
            <text:p>Supreme Council of Universities</text:p>
            <text:p>Cairo University</text:p>
            <text:p>Giza - Orman</text:p>
            <text:p>Cairo 268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Egyptian Universities Network (EUN)</text:p>
            <text:p>Egyptian Universities Network (EUN)</text:p>
            <text:p>Supreme Council of Universities</text:p>
            <text:p>Cairo University</text:p>
            <text:p>Giza - Orman</text:p>
            <text:p>Cairo 268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g.html</text:p>
          </table:table-cell>
        </table:table-row>
        <table:table-row table:style-name="ro6">
          <table:table-cell office:value-type="string" calcext:value-type="string">
            <text:p>EH</text:p>
          </table:table-cell>
          <table:table-cell office:value-type="string" calcext:value-type="string">
            <text:p>🪑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Not assigned</text:p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Not assigned</text:p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h.html</text:p>
          </table:table-cell>
        </table:table-row>
        <table:table-row table:style-name="ro4">
          <table:table-cell office:value-type="string" calcext:value-type="string">
            <text:p>EMAI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mail.html</text:p>
          </table:table-cell>
        </table:table-row>
        <table:table-row table:style-name="ro4">
          <table:table-cell office:value-type="string" calcext:value-type="string">
            <text:p>EMERC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erck KGaA</text:p>
            <text:p>Frankfurter Strasse 250</text:p>
            <text:p>Darmstadt Hesse 64293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Jonas Kölle</text:p>
            <text:p>Merck KGaA</text:p>
            <text:p>Frankfurter Strasse 250</text:p>
            <text:p>Darmstadt Hesse 64293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emerck.html</text:p>
          </table:table-cell>
        </table:table-row>
        <table:table-row table:style-name="ro3">
          <table:table-cell office:value-type="string" calcext:value-type="string">
            <text:p>EMERS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emerson.html</text:p>
          </table:table-cell>
        </table:table-row>
        <table:table-row table:style-name="ro4">
          <table:table-cell office:value-type="string" calcext:value-type="string">
            <text:p>ENERG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nergy.html</text:p>
          </table:table-cell>
        </table:table-row>
        <table:table-row table:style-name="ro4">
          <table:table-cell office:value-type="string" calcext:value-type="string">
            <text:p>ENGINE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ngineer.html</text:p>
          </table:table-cell>
        </table:table-row>
        <table:table-row table:style-name="ro4">
          <table:table-cell office:value-type="string" calcext:value-type="string">
            <text:p>ENGINEER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ngineering.html</text:p>
          </table:table-cell>
        </table:table-row>
        <table:table-row table:style-name="ro4">
          <table:table-cell office:value-type="string" calcext:value-type="string">
            <text:p>ENTERPRIS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nterprises.html</text:p>
          </table:table-cell>
        </table:table-row>
        <table:table-row table:style-name="ro3">
          <table:table-cell office:value-type="string" calcext:value-type="string">
            <text:p>EPO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epost.html</text:p>
          </table:table-cell>
        </table:table-row>
        <table:table-row table:style-name="ro4">
          <table:table-cell office:value-type="string" calcext:value-type="string">
            <text:p>EPS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eiko Epson Corporation</text:p>
            <text:p>4-1 Nishishinjuku 2-chome</text:p>
            <text:p>Shinjuku-ku Tokyo 163-081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00-6030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pson.html</text:p>
          </table:table-cell>
        </table:table-row>
        <table:table-row table:style-name="ro4">
          <table:table-cell office:value-type="string" calcext:value-type="string">
            <text:p>EQUIPME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quipment.html</text:p>
          </table:table-cell>
        </table:table-row>
        <table:table-row table:style-name="ro2">
          <table:table-cell office:value-type="string" calcext:value-type="string">
            <text:p>E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ritrea Telecommunication Services Corporation (EriTel)</text:p>
            <text:p>Semaetat St. No. 11</text:p>
            <text:p>Asmara Asmara 234</text:p>
            <text:p>Eritrea</text:p>
          </table:table-cell>
          <table:table-cell office:value-type="string" calcext:value-type="string">
            <text:p>🇪🇷 ER</text:p>
          </table:table-cell>
          <table:table-cell office:value-type="string" calcext:value-type="string">
            <text:p>General Manager</text:p>
            <text:p>Eritrea Telecommunications Corporation</text:p>
            <text:p>Semaetat St. No. 11</text:p>
            <text:p>Asmara Asmara 234</text:p>
            <text:p>Eritrea</text:p>
          </table:table-cell>
          <table:table-cell office:value-type="string" calcext:value-type="string">
            <text:p>🇪🇷 ER</text:p>
          </table:table-cell>
          <table:table-cell office:value-type="string" calcext:value-type="string">
            <text:p>Network Operations Center Manager</text:p>
            <text:p>Eritrea Telecommunications Corporation</text:p>
            <text:p>Semaetat St. No. 11</text:p>
            <text:p>Asmara Asmara 234</text:p>
            <text:p>Eritrea</text:p>
          </table:table-cell>
          <table:table-cell office:value-type="string" calcext:value-type="string">
            <text:p>🇪🇷 E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r.html</text:p>
          </table:table-cell>
        </table:table-row>
        <table:table-row table:style-name="ro2">
          <table:table-cell office:value-type="string" calcext:value-type="string">
            <text:p>ERICSS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elefonaktiebolaget L M Ericsson</text:p>
            <text:p>Torshamnsgatan 23</text:p>
            <text:p>Stockholm SE-164 83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Senior Group Legal Counsel</text:p>
            <text:p>Telefonaktiebolaget L M Ericsson</text:p>
            <text:p>Torshamnsgatan 23</text:p>
            <text:p>Stockholm SE-164 83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ericsson.html</text:p>
          </table:table-cell>
        </table:table-row>
        <table:table-row table:style-name="ro2">
          <table:table-cell office:value-type="string" calcext:value-type="string">
            <text:p>ERN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RNI Group Holding AG</text:p>
            <text:p>ERNI Consulting AG</text:p>
            <text:p>Bahnhofstrasse 4</text:p>
            <text:p>Baar CH-634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erni TLD Administrative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erni TLD Technical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erni.html</text:p>
          </table:table-cell>
        </table:table-row>
        <table:table-row table:style-name="ro4">
          <table:table-cell office:value-type="string" calcext:value-type="string">
            <text:p>E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d.es</text:p>
            <text:p>Edificio Bronce</text:p>
            <text:p>Plaza Manuel Gomez Moreno</text:p>
            <text:p>Madrid 28020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Jesús Herrero Poza</text:p>
            <text:p>Red.es</text:p>
            <text:p>Edificio Bronce</text:p>
            <text:p>Plaza Manuel Gomez Moreno</text:p>
            <text:p>Madrid 28020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Juan Vicente Rodríguez Pérez</text:p>
            <text:p>Red.es</text:p>
            <text:p>Edificio Bronce</text:p>
            <text:p>Plaza Manuel Gómez Moreno s/n</text:p>
            <text:p>Madrid 28020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es.html</text:p>
          </table:table-cell>
        </table:table-row>
        <table:table-row table:style-name="ro2">
          <table:table-cell office:value-type="string" calcext:value-type="string">
            <text:p>ESQ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Manager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sq.html</text:p>
          </table:table-cell>
        </table:table-row>
        <table:table-row table:style-name="ro4">
          <table:table-cell office:value-type="string" calcext:value-type="string">
            <text:p>ESTA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state.html</text:p>
          </table:table-cell>
        </table:table-row>
        <table:table-row table:style-name="ro3">
          <table:table-cell office:value-type="string" calcext:value-type="string">
            <text:p>ESURAN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esurance.html</text:p>
          </table:table-cell>
        </table:table-row>
        <table:table-row table:style-name="ro4">
          <table:table-cell office:value-type="string" calcext:value-type="string">
            <text:p>E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thio telecom</text:p>
            <text:p>P.O. Box 1047</text:p>
            <text:p>W. Churchill Rd.</text:p>
            <text:p>Addis Ababa Region 14</text:p>
            <text:p>Ethiopia</text:p>
          </table:table-cell>
          <table:table-cell office:value-type="string" calcext:value-type="string">
            <text:p>🇪🇹 ET</text:p>
          </table:table-cell>
          <table:table-cell office:value-type="string" calcext:value-type="string">
            <text:p>Chief Information Officer (CIO)</text:p>
            <text:p>Ethio Telecom</text:p>
            <text:p>P.O. Box 1047</text:p>
            <text:p>W. Churchill Rd.</text:p>
            <text:p>Addis Ababa Region 14</text:p>
            <text:p>Ethiopia</text:p>
          </table:table-cell>
          <table:table-cell office:value-type="string" calcext:value-type="string">
            <text:p>🇪🇹 ET</text:p>
          </table:table-cell>
          <table:table-cell office:value-type="string" calcext:value-type="string">
            <text:p>Value Added Services Operations Manager</text:p>
            <text:p>Ethio Telecom</text:p>
            <text:p>P.O. Box 1047</text:p>
            <text:p>W. Churchill Rd.</text:p>
            <text:p>Addis Ababa Region 14</text:p>
            <text:p>Ethiopia</text:p>
          </table:table-cell>
          <table:table-cell office:value-type="string" calcext:value-type="string">
            <text:p>🇪🇹 ET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t.html</text:p>
          </table:table-cell>
        </table:table-row>
        <table:table-row table:style-name="ro3">
          <table:table-cell office:value-type="string" calcext:value-type="string">
            <text:p>ETISALA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etisalat.html</text:p>
          </table:table-cell>
        </table:table-row>
        <table:table-row table:style-name="ro2">
          <table:table-cell office:value-type="string" calcext:value-type="string">
            <text:p>E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Peter Janssen</text:p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Technical Department</text:p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eu.html</text:p>
          </table:table-cell>
        </table:table-row>
        <table:table-row table:style-name="ro2">
          <table:table-cell office:value-type="string" calcext:value-type="string">
            <text:p>EUROVIS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uropean Broadcasting Union (EBU)</text:p>
            <text:p>Ancienne-Route 17A</text:p>
            <text:p>Le Grand-Saconnex</text:p>
            <text:p>Geneva CH-1218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eurovision TLD Administrative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eurovision TLD Technical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eurovision.html</text:p>
          </table:table-cell>
        </table:table-row>
        <table:table-row table:style-name="ro2">
          <table:table-cell office:value-type="string" calcext:value-type="string">
            <text:p>E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ntueus Fundazioa</text:p>
            <text:p>Arriola 2, Donostia</text:p>
            <text:p>Gizpuzkoa 20018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TLD Administrative Contact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TechAdmin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eus.html</text:p>
          </table:table-cell>
        </table:table-row>
        <table:table-row table:style-name="ro4">
          <table:table-cell office:value-type="string" calcext:value-type="string">
            <text:p>EVEN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vents.html</text:p>
          </table:table-cell>
        </table:table-row>
        <table:table-row table:style-name="ro3">
          <table:table-cell office:value-type="string" calcext:value-type="string">
            <text:p>EVERBA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everbank.html</text:p>
          </table:table-cell>
        </table:table-row>
        <table:table-row table:style-name="ro4">
          <table:table-cell office:value-type="string" calcext:value-type="string">
            <text:p>EXCHAN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xchange.html</text:p>
          </table:table-cell>
        </table:table-row>
        <table:table-row table:style-name="ro4">
          <table:table-cell office:value-type="string" calcext:value-type="string">
            <text:p>EXPER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xpert.html</text:p>
          </table:table-cell>
        </table:table-row>
        <table:table-row table:style-name="ro4">
          <table:table-cell office:value-type="string" calcext:value-type="string">
            <text:p>EXPOSE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xposed.html</text:p>
          </table:table-cell>
        </table:table-row>
        <table:table-row table:style-name="ro4">
          <table:table-cell office:value-type="string" calcext:value-type="string">
            <text:p>EXPRE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xpress.html</text:p>
          </table:table-cell>
        </table:table-row>
        <table:table-row table:style-name="ro4">
          <table:table-cell office:value-type="string" calcext:value-type="string">
            <text:p>EXTRASPA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xtra Space Storage LLC</text:p>
            <text:p>2795 E. Cottonwood Parkway Suite 400</text:p>
            <text:p>Salt Lake City UT 8412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</text:p>
            <text:p>FairWinds Partners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extraspace.html</text:p>
          </table:table-cell>
        </table:table-row>
        <table:table-row table:style-name="ro4">
          <table:table-cell office:value-type="string" calcext:value-type="string">
            <text:p>FA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age International S.A.</text:p>
            <text:p>145, Rue du Kiem</text:p>
            <text:p>Strassen L-8030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Information Technology Manager</text:p>
            <text:p>FAGE International S.A.</text:p>
            <text:p>145, Rue du Kiem</text:p>
            <text:p>Strassen L-8030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fage.html</text:p>
          </table:table-cell>
        </table:table-row>
        <table:table-row table:style-name="ro4">
          <table:table-cell office:value-type="string" calcext:value-type="string">
            <text:p>FAI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il.html</text:p>
          </table:table-cell>
        </table:table-row>
        <table:table-row table:style-name="ro2">
          <table:table-cell office:value-type="string" calcext:value-type="string">
            <text:p>FAIRWIN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ing Partner</text:p>
            <text:p>FairWinds Partners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, Edmund Halley Road, 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irwinds.html</text:p>
          </table:table-cell>
        </table:table-row>
        <table:table-row table:style-name="ro2">
          <table:table-cell office:value-type="string" calcext:value-type="string">
            <text:p>FAIT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Faith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ith.html</text:p>
          </table:table-cell>
        </table:table-row>
        <table:table-row table:style-name="ro4">
          <table:table-cell office:value-type="string" calcext:value-type="string">
            <text:p>FAMIL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mily.html</text:p>
          </table:table-cell>
        </table:table-row>
        <table:table-row table:style-name="ro4">
          <table:table-cell office:value-type="string" calcext:value-type="string">
            <text:p>F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n.html</text:p>
          </table:table-cell>
        </table:table-row>
        <table:table-row table:style-name="ro4">
          <table:table-cell office:value-type="string" calcext:value-type="string">
            <text:p>FA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DNS International Limited</text:p>
            <text:p>4, South 4th Street, Zhongguancun</text:p>
            <text:p>Haidian District</text:p>
            <text:p>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VP</text:p>
            <text:p>ZDNS</text:p>
            <text:p>4, South 4th Street, Zhongguancun</text:p>
            <text:p>Haidian District</text:p>
            <text:p>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ns.html</text:p>
          </table:table-cell>
        </table:table-row>
        <table:table-row table:style-name="ro2">
          <table:table-cell office:value-type="string" calcext:value-type="string">
            <text:p>FARME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armers Insurance Exchange</text:p>
            <text:p>6301 Owensmouth Avenue, 3rd Floor</text:p>
            <text:p>Woodland Hills CA 913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ndy Kim</text:p>
            <text:p>Farmers Insurance Exchange</text:p>
            <text:p>6301 Owensmouth Avenue, 3rd Floor</text:p>
            <text:p>Woodland Hills CA 913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rmers.html</text:p>
          </table:table-cell>
        </table:table-row>
        <table:table-row table:style-name="ro4">
          <table:table-cell office:value-type="string" calcext:value-type="string">
            <text:p>FAR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rm.html</text:p>
          </table:table-cell>
        </table:table-row>
        <table:table-row table:style-name="ro2">
          <table:table-cell office:value-type="string" calcext:value-type="string">
            <text:p>FASH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shion.html</text:p>
          </table:table-cell>
        </table:table-row>
        <table:table-row table:style-name="ro5">
          <table:table-cell office:value-type="string" calcext:value-type="string">
            <text:p>FA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ast.html</text:p>
          </table:table-cell>
        </table:table-row>
        <table:table-row table:style-name="ro4">
          <table:table-cell office:value-type="string" calcext:value-type="string">
            <text:p>FEDE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ederal Express Corporation</text:p>
            <text:p>3610 Hacks Cross Road</text:p>
            <text:p>Memphis TN 3812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rketing Principal</text:p>
            <text:p>Federal Express Corporation</text:p>
            <text:p>3610 Hacks Cross Road</text:p>
            <text:p>Memphis TN 3812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edex.html</text:p>
          </table:table-cell>
        </table:table-row>
        <table:table-row table:style-name="ro2">
          <table:table-cell office:value-type="string" calcext:value-type="string">
            <text:p>FEEDBAC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op Level Spectrum, Inc.</text:p>
            <text:p>1845 West Mercer Way</text:p>
            <text:p>Mercer Island WA 9804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Jay Westerdal</text:p>
            <text:p>Top Level Spectrum, Inc.</text:p>
            <text:p>1845 West Mercer Way</text:p>
            <text:p>Mercer Island WA 9804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eedback.html</text:p>
          </table:table-cell>
        </table:table-row>
        <table:table-row table:style-name="ro4">
          <table:table-cell office:value-type="string" calcext:value-type="string">
            <text:p>FERRAR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iat Chrysler Automobiles N.V.</text:p>
            <text:p>25 St. James's Street</text:p>
            <text:p>London SW1A 1HA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Digital Department</text:p>
            <text:p>Ferrari S.p.A</text:p>
            <text:p>Via Abetone Inf. n.4</text:p>
            <text:p>Maranello 41053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ferrari.html</text:p>
          </table:table-cell>
        </table:table-row>
        <table:table-row table:style-name="ro2">
          <table:table-cell office:value-type="string" calcext:value-type="string">
            <text:p>FERRER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errero Trading Lux S.A.</text:p>
            <text:p>16, Route de Trèves</text:p>
            <text:p>Senningerberg L-2633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Stefano Marzocchi</text:p>
            <text:p>Soremartec S.A.</text:p>
            <text:p>16, Route de Trèves</text:p>
            <text:p>Senningerberg L-2633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ferrero.html</text:p>
          </table:table-cell>
        </table:table-row>
        <table:table-row table:style-name="ro3">
          <table:table-cell office:value-type="string" calcext:value-type="string">
            <text:p>FIA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fiat.html</text:p>
          </table:table-cell>
        </table:table-row>
        <table:table-row table:style-name="ro2">
          <table:table-cell office:value-type="string" calcext:value-type="string">
            <text:p>FIDELI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idelity Brokerage Services LLC</text:p>
            <text:p>82 Devonshire Street</text:p>
            <text:p>Boston MA 02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Product Management</text:p>
            <text:p>Fidelity Brokerage Services LLC</text:p>
            <text:p>82 Devonshire Street</text:p>
            <text:p>Boston MA 02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delity.html</text:p>
          </table:table-cell>
        </table:table-row>
        <table:table-row table:style-name="ro4">
          <table:table-cell office:value-type="string" calcext:value-type="string">
            <text:p>FID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ogers Communications Canada Inc.</text:p>
            <text:p>333 Bloor Street East</text:p>
            <text:p>Toronto ON M4W1G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VP, Customer Intelligence &amp; Digital Optimization</text:p>
            <text:p>Rogers Communications Canada Inc.</text:p>
            <text:p>333 Bloor Street East</text:p>
            <text:p>Toronto ON M4W1G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do.html</text:p>
          </table:table-cell>
        </table:table-row>
        <table:table-row table:style-name="ro4">
          <table:table-cell office:value-type="string" calcext:value-type="string">
            <text:p>F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Finnish Transport and Communications Agency Traficom</text:p>
            <text:p>PO Box 320</text:p>
            <text:p>TRAFICOM</text:p>
            <text:p>Helsinki 00059</text:p>
            <text:p>Finland</text:p>
          </table:table-cell>
          <table:table-cell office:value-type="string" calcext:value-type="string">
            <text:p>🇫🇮 FI</text:p>
          </table:table-cell>
          <table:table-cell office:value-type="string" calcext:value-type="string">
            <text:p>Domain Names</text:p>
            <text:p>Finnish Transport and Communications Agency Traficom</text:p>
            <text:p>PO Box 320</text:p>
            <text:p>TRAFICOM</text:p>
            <text:p>Helsinki 00059</text:p>
            <text:p>Finland</text:p>
          </table:table-cell>
          <table:table-cell office:value-type="string" calcext:value-type="string">
            <text:p>🇫🇮 FI</text:p>
          </table:table-cell>
          <table:table-cell office:value-type="string" calcext:value-type="string">
            <text:p>Sami Salmensuo</text:p>
            <text:p>Finnish Transport and Communications Agency Traficom</text:p>
            <text:p>PO Box 320</text:p>
            <text:p>TRAFICOM</text:p>
            <text:p>Helsinki 00059</text:p>
            <text:p>Finland</text:p>
          </table:table-cell>
          <table:table-cell office:value-type="string" calcext:value-type="string">
            <text:p>🇫🇮 FI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fi.html</text:p>
          </table:table-cell>
        </table:table-row>
        <table:table-row table:style-name="ro2">
          <table:table-cell office:value-type="string" calcext:value-type="string">
            <text:p>FIL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otion Picture Domain Registry Pty Ltd</text:p>
            <text:p>169 Domain Rd</text:p>
            <text:p>South Yarra VIC 3141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Adrian Kinderis</text:p>
            <text:p>Motion Picture Domain Registry Pty Ltd</text:p>
            <text:p>P.O. Box 82</text:p>
            <text:p>South Yarra VIC 3141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Adrian Kinderis</text:p>
            <text:p>Motion Picture Domain Registry</text:p>
            <text:p>P.O. Box 82</text:p>
            <text:p>South Yarra VIC 3141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lm.html</text:p>
          </table:table-cell>
        </table:table-row>
        <table:table-row table:style-name="ro2">
          <table:table-cell office:value-type="string" calcext:value-type="string">
            <text:p>FIN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úcleo de Informação e Coordenação do Ponto BR - 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Demi Getschko</text:p>
            <text:p>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Frederico Augusto de Carvalho Neves</text:p>
            <text:p>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nal.html</text:p>
          </table:table-cell>
        </table:table-row>
        <table:table-row table:style-name="ro4">
          <table:table-cell office:value-type="string" calcext:value-type="string">
            <text:p>FINAN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nance.html</text:p>
          </table:table-cell>
        </table:table-row>
        <table:table-row table:style-name="ro4">
          <table:table-cell office:value-type="string" calcext:value-type="string">
            <text:p>FINANCI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nancial.html</text:p>
          </table:table-cell>
        </table:table-row>
        <table:table-row table:style-name="ro5">
          <table:table-cell office:value-type="string" calcext:value-type="string">
            <text:p>FI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re.html</text:p>
          </table:table-cell>
        </table:table-row>
        <table:table-row table:style-name="ro4">
          <table:table-cell office:value-type="string" calcext:value-type="string">
            <text:p>FIRESTO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ridgestone Licensing Services, Inc.</text:p>
            <text:p>535 Marriott Drive</text:p>
            <text:p>Nashville TN 3721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restone.html</text:p>
          </table:table-cell>
        </table:table-row>
        <table:table-row table:style-name="ro5">
          <table:table-cell office:value-type="string" calcext:value-type="string">
            <text:p>FIRMDA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irmdale Holdings Limited</text:p>
            <text:p>21 Golden Square</text:p>
            <text:p>London W1F 9J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Director of IT</text:p>
            <text:p>Firmdale Hotels</text:p>
            <text:p>21 Golden Square</text:p>
            <text:p>London W1F 9J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Pon Hoong Foong</text:p>
            <text:p>Qinetics Solutions Sdn Bhd</text:p>
            <text:p>L4-E-2, Level 4, Enterprise 4,</text:p>
            <text:p>Technology Park Malaysia,</text:p>
            <text:p>Bukit Jalil</text:p>
            <text:p>Kuala Lumpur 57000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firmdale.html</text:p>
          </table:table-cell>
        </table:table-row>
        <table:table-row table:style-name="ro4">
          <table:table-cell office:value-type="string" calcext:value-type="string">
            <text:p>FIS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sh.html</text:p>
          </table:table-cell>
        </table:table-row>
        <table:table-row table:style-name="ro2">
          <table:table-cell office:value-type="string" calcext:value-type="string">
            <text:p>FISH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shing.html</text:p>
          </table:table-cell>
        </table:table-row>
        <table:table-row table:style-name="ro2">
          <table:table-cell office:value-type="string" calcext:value-type="string">
            <text:p>FI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t.html</text:p>
          </table:table-cell>
        </table:table-row>
        <table:table-row table:style-name="ro4">
          <table:table-cell office:value-type="string" calcext:value-type="string">
            <text:p>FITNE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itness.html</text:p>
          </table:table-cell>
        </table:table-row>
        <table:table-row table:style-name="ro4">
          <table:table-cell office:value-type="string" calcext:value-type="string">
            <text:p>FJ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he University of the South PacificIT Services</text:p>
            <text:p>Laucala Bay Campus,</text:p>
            <text:p>ICT Building A</text:p>
            <text:p>Suva</text:p>
            <text:p>Fiji</text:p>
          </table:table-cell>
          <table:table-cell office:value-type="string" calcext:value-type="string">
            <text:p>🇫🇯 FJ</text:p>
          </table:table-cell>
          <table:table-cell office:value-type="string" calcext:value-type="string">
            <text:p>Director IT Services</text:p>
            <text:p>The University of the South Pacific, IT Services</text:p>
            <text:p>Japan ICT Building</text:p>
            <text:p>Laucala Bay Campus</text:p>
            <text:p>Suva</text:p>
            <text:p>Fiji</text:p>
          </table:table-cell>
          <table:table-cell office:value-type="string" calcext:value-type="string">
            <text:p>🇫🇯 FJ</text:p>
          </table:table-cell>
          <table:table-cell office:value-type="string" calcext:value-type="string">
            <text:p>Manager Systems &amp; Networks Infrastructure</text:p>
            <text:p>The University of the South Pacific, IT Services</text:p>
            <text:p>Japan ICT Building A</text:p>
            <text:p>Laucala Bay Campus</text:p>
            <text:p>Suva</text:p>
            <text:p>Fiji</text:p>
          </table:table-cell>
          <table:table-cell office:value-type="string" calcext:value-type="string">
            <text:p>🇫🇯 FJ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j.html</text:p>
          </table:table-cell>
        </table:table-row>
        <table:table-row table:style-name="ro2">
          <table:table-cell office:value-type="string" calcext:value-type="string">
            <text:p>F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Falkland Islands Government</text:p>
            <text:p>Ross Road</text:p>
            <text:p>Stanley FIQQ 1ZZ</text:p>
            <text:p>Falkland Islands (the) [Malvinas]</text:p>
          </table:table-cell>
          <table:table-cell office:value-type="string" calcext:value-type="string">
            <text:p>🇫🇰 FK</text:p>
          </table:table-cell>
          <table:table-cell office:value-type="string" calcext:value-type="string">
            <text:p>Communications Regulator</text:p>
            <text:p>Falkland Islands Government</text:p>
            <text:p>Legal &amp; Regulation Directorate</text:p>
            <text:p>Stanley FIQQ 1ZZ</text:p>
            <text:p>Falkland Islands (the) [Malvinas]</text:p>
          </table:table-cell>
          <table:table-cell office:value-type="string" calcext:value-type="string">
            <text:p>🇫🇰 FK</text:p>
          </table:table-cell>
          <table:table-cell office:value-type="string" calcext:value-type="string">
            <text:p>IP Networks Manager</text:p>
            <text:p>Sure South Atlantic Ltd.</text:p>
            <text:p>Ross Road</text:p>
            <text:p>Stanley FIQQ 1ZZ</text:p>
            <text:p>Falkland Islands (the) [Malvinas]</text:p>
          </table:table-cell>
          <table:table-cell office:value-type="string" calcext:value-type="string">
            <text:p>🇫🇰 F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k.html</text:p>
          </table:table-cell>
        </table:table-row>
        <table:table-row table:style-name="ro2">
          <table:table-cell office:value-type="string" calcext:value-type="string">
            <text:p>FLICK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lickr, Inc.</text:p>
            <text:p>67 E. Evelyn Ave</text:p>
            <text:p>Mountain View CA 9404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Admin</text:p>
            <text:p>Flickr, Inc.</text:p>
            <text:p>67 E. Evelyn Ave</text:p>
            <text:p>Mountain View CA 9404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lickr.html</text:p>
          </table:table-cell>
        </table:table-row>
        <table:table-row table:style-name="ro4">
          <table:table-cell office:value-type="string" calcext:value-type="string">
            <text:p>FLIGH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lights.html</text:p>
          </table:table-cell>
        </table:table-row>
        <table:table-row table:style-name="ro2">
          <table:table-cell office:value-type="string" calcext:value-type="string">
            <text:p>FLI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LIR Systems, Inc.</text:p>
            <text:p>27700 SW Parkway Ave.</text:p>
            <text:p>Wilsonville OR 9707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Keith Phillips</text:p>
            <text:p>FLIR Systems Inc.</text:p>
            <text:p>27700 SW Parkway Ave.</text:p>
            <text:p>Wilsonville OR 9707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lir.html</text:p>
          </table:table-cell>
        </table:table-row>
        <table:table-row table:style-name="ro4">
          <table:table-cell office:value-type="string" calcext:value-type="string">
            <text:p>FLORI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lorist.html</text:p>
          </table:table-cell>
        </table:table-row>
        <table:table-row table:style-name="ro4">
          <table:table-cell office:value-type="string" calcext:value-type="string">
            <text:p>FLOWE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lowers.html</text:p>
          </table:table-cell>
        </table:table-row>
        <table:table-row table:style-name="ro3">
          <table:table-cell office:value-type="string" calcext:value-type="string">
            <text:p>FLSMIDT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flsmidth.html</text:p>
          </table:table-cell>
        </table:table-row>
        <table:table-row table:style-name="ro2">
          <table:table-cell office:value-type="string" calcext:value-type="string">
            <text:p>FL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ly.html</text:p>
          </table:table-cell>
        </table:table-row>
        <table:table-row table:style-name="ro2">
          <table:table-cell office:value-type="string" calcext:value-type="string">
            <text:p>F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FSM Telecommunications Corporation</text:p>
            <text:p>P.O. Box 1210</text:p>
            <text:p>Kolonia Pohnpei 96941</text:p>
            <text:p>Micronesia (Federated States of)</text:p>
          </table:table-cell>
          <table:table-cell office:value-type="string" calcext:value-type="string">
            <text:p>🇫🇲 FM</text:p>
          </table:table-cell>
          <table:table-cell office:value-type="string" calcext:value-type="string">
            <text:p>Chief Executive Officer</text:p>
            <text:p>FSM Telecommunications Corporation</text:p>
            <text:p>P.O. Box 1210</text:p>
            <text:p>Kolonia Pohnpei 96941</text:p>
            <text:p>Micronesia (Federated States of)</text:p>
          </table:table-cell>
          <table:table-cell office:value-type="string" calcext:value-type="string">
            <text:p>🇫🇲 FM</text:p>
          </table:table-cell>
          <table:table-cell office:value-type="string" calcext:value-type="string">
            <text:p>IT Manager</text:p>
            <text:p>FSM Telecommunications Corporation</text:p>
            <text:p>P.O. Box 1210</text:p>
            <text:p>Kolonia Pohnpei 96941</text:p>
            <text:p>Micronesia (Federated States of)</text:p>
          </table:table-cell>
          <table:table-cell office:value-type="string" calcext:value-type="string">
            <text:p>🇫🇲 F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m.html</text:p>
          </table:table-cell>
        </table:table-row>
        <table:table-row table:style-name="ro4">
          <table:table-cell office:value-type="string" calcext:value-type="string">
            <text:p>F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FO Council</text:p>
            <text:p>Tinghúsvegur 59</text:p>
            <text:p>Tórshavn 110</text:p>
            <text:p>Faroe Islands (the)</text:p>
          </table:table-cell>
          <table:table-cell office:value-type="string" calcext:value-type="string">
            <text:p>🇫🇴 FO</text:p>
          </table:table-cell>
          <table:table-cell office:value-type="string" calcext:value-type="string">
            <text:p>Guðrun Poulsen</text:p>
            <text:p>CEO</text:p>
            <text:p>Tinghúsvegur 59</text:p>
            <text:p>Tórshavn 110</text:p>
            <text:p>Faroe Islands (the)</text:p>
          </table:table-cell>
          <table:table-cell office:value-type="string" calcext:value-type="string">
            <text:p>🇫🇴 FO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.html</text:p>
          </table:table-cell>
        </table:table-row>
        <table:table-row table:style-name="ro2">
          <table:table-cell office:value-type="string" calcext:value-type="string">
            <text:p>FOO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, Principal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, Chief Technology Officer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od.html</text:p>
          </table:table-cell>
        </table:table-row>
        <table:table-row table:style-name="ro3">
          <table:table-cell office:value-type="string" calcext:value-type="string">
            <text:p>FOODNETWOR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foodnetwork.html</text:p>
          </table:table-cell>
        </table:table-row>
        <table:table-row table:style-name="ro2">
          <table:table-cell office:value-type="string" calcext:value-type="string">
            <text:p>FO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o.html</text:p>
          </table:table-cell>
        </table:table-row>
        <table:table-row table:style-name="ro4">
          <table:table-cell office:value-type="string" calcext:value-type="string">
            <text:p>FOOTBA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otball.html</text:p>
          </table:table-cell>
        </table:table-row>
        <table:table-row table:style-name="ro2">
          <table:table-cell office:value-type="string" calcext:value-type="string">
            <text:p>FOR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rd Motor Company</text:p>
            <text:p>Office Of General Counsel</text:p>
            <text:p>330 Town Center Drive, Suite 800</text:p>
            <text:p>Dearborn MI 4812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ue Morgan</text:p>
            <text:p>Ford Motor Company, IT Operations</text:p>
            <text:p>One American Road</text:p>
            <text:p>Dearborn MI 4812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rd.html</text:p>
          </table:table-cell>
        </table:table-row>
        <table:table-row table:style-name="ro4">
          <table:table-cell office:value-type="string" calcext:value-type="string">
            <text:p>FORE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rex.html</text:p>
          </table:table-cell>
        </table:table-row>
        <table:table-row table:style-name="ro4">
          <table:table-cell office:value-type="string" calcext:value-type="string">
            <text:p>FORSA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rsale.html</text:p>
          </table:table-cell>
        </table:table-row>
        <table:table-row table:style-name="ro2">
          <table:table-cell office:value-type="string" calcext:value-type="string">
            <text:p>FORU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egistry, LLC</text:p>
            <text:p>1845 West Mercer Way</text:p>
            <text:p>Mercer Island WA 9804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EO</text:p>
            <text:p>Fegistry, LLC</text:p>
            <text:p>1845 West Mercer Way</text:p>
            <text:p>Mercer Island WA 9804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rum.html</text:p>
          </table:table-cell>
        </table:table-row>
        <table:table-row table:style-name="ro4">
          <table:table-cell office:value-type="string" calcext:value-type="string">
            <text:p>FOUNDAT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 (PIR)</text:p>
            <text:p>11911 Freedom Drive 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undation.html</text:p>
          </table:table-cell>
        </table:table-row>
        <table:table-row table:style-name="ro4">
          <table:table-cell office:value-type="string" calcext:value-type="string">
            <text:p>FO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X Registry, LLC</text:p>
            <text:p>1211 Avenue of the Americas</text:p>
            <text:p>New York NY 1003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Domain Name Strategy</text:p>
            <text:p>Fox Registry, LLC</text:p>
            <text:p>2121 Avenue of the Stars</text:p>
            <text:p>Suite 900</text:p>
            <text:p>Los Angeles CA 900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ox.html</text:p>
          </table:table-cell>
        </table:table-row>
        <table:table-row table:style-name="ro5">
          <table:table-cell office:value-type="string" calcext:value-type="string">
            <text:p>FRE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ree.html</text:p>
          </table:table-cell>
        </table:table-row>
        <table:table-row table:style-name="ro4">
          <table:table-cell office:value-type="string" calcext:value-type="string">
            <text:p>FRESENI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resenius Immobilien-Verwaltungs-GmbH</text:p>
            <text:p>Else-Kröner-Strasse 1</text:p>
            <text:p>Bad Homburg Hessen 61352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omain Manager</text:p>
            <text:p>Thomsen Trampedach GmbH</text:p>
            <text:p>Grundstrasse 22a</text:p>
            <text:p>Rotkreuz CH-6343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fresenius.html</text:p>
          </table:table-cell>
        </table:table-row>
        <table:table-row table:style-name="ro2">
          <table:table-cell office:value-type="string" calcext:value-type="string">
            <text:p>F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Admin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fr.html</text:p>
          </table:table-cell>
        </table:table-row>
        <table:table-row table:style-name="ro4">
          <table:table-cell office:value-type="string" calcext:value-type="string">
            <text:p>FR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RLregistry B.V.</text:p>
            <text:p>Willemskade 3</text:p>
            <text:p>Leeuwarden 8911AM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Administrative contact</text:p>
            <text:p>FRL Registry BV</text:p>
            <text:p>Willemskade 3</text:p>
            <text:p>Leeuwarden 8911AW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frl.html</text:p>
          </table:table-cell>
        </table:table-row>
        <table:table-row table:style-name="ro4">
          <table:table-cell office:value-type="string" calcext:value-type="string">
            <text:p>FROGA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P3FT</text:p>
            <text:p>27-29 rue Raffet</text:p>
            <text:p>Paris 75016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President of the Board of Directors</text:p>
            <text:p>OP3FT</text:p>
            <text:p>27-29 rue Raffet</text:p>
            <text:p>Paris 75016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frogans.html</text:p>
          </table:table-cell>
        </table:table-row>
        <table:table-row table:style-name="ro3">
          <table:table-cell office:value-type="string" calcext:value-type="string">
            <text:p>FRONTDOO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frontdoor.html</text:p>
          </table:table-cell>
        </table:table-row>
        <table:table-row table:style-name="ro2">
          <table:table-cell office:value-type="string" calcext:value-type="string">
            <text:p>FRONTI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rontier Communications Corporation</text:p>
            <text:p>401 Merritt 7</text:p>
            <text:p>Norwalk CT 0685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ystems Administrator</text:p>
            <text:p>Frontier Communications Corporation</text:p>
            <text:p>120 N Plymouth Ave</text:p>
            <text:p>Rochester NY 146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rontier.html</text:p>
          </table:table-cell>
        </table:table-row>
        <table:table-row table:style-name="ro2">
          <table:table-cell office:value-type="string" calcext:value-type="string">
            <text:p>FT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rontier Communications Corporation</text:p>
            <text:p>401 Merritt 7</text:p>
            <text:p>Norwalk CT 0685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ystems Administrator</text:p>
            <text:p>Frontier Communications Corporation</text:p>
            <text:p>120 N Plymouth Ave</text:p>
            <text:p>Rochester NY 146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tr.html</text:p>
          </table:table-cell>
        </table:table-row>
        <table:table-row table:style-name="ro4">
          <table:table-cell office:value-type="string" calcext:value-type="string">
            <text:p>FUJITS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ujitsu Limited</text:p>
            <text:p>4-1-1 Kamikodanaka, Nakahara-ku</text:p>
            <text:p>Kawasaki-shi Kanagawa 211-8588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ujitsu.html</text:p>
          </table:table-cell>
        </table:table-row>
        <table:table-row table:style-name="ro3">
          <table:table-cell office:value-type="string" calcext:value-type="string">
            <text:p>FUJIXERO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fujixerox.html</text:p>
          </table:table-cell>
        </table:table-row>
        <table:table-row table:style-name="ro4">
          <table:table-cell office:value-type="string" calcext:value-type="string">
            <text:p>FUN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und.html</text:p>
          </table:table-cell>
        </table:table-row>
        <table:table-row table:style-name="ro2">
          <table:table-cell office:value-type="string" calcext:value-type="string">
            <text:p>FU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un.html</text:p>
          </table:table-cell>
        </table:table-row>
        <table:table-row table:style-name="ro4">
          <table:table-cell office:value-type="string" calcext:value-type="string">
            <text:p>FURNITU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urniture.html</text:p>
          </table:table-cell>
        </table:table-row>
        <table:table-row table:style-name="ro4">
          <table:table-cell office:value-type="string" calcext:value-type="string">
            <text:p>FUTBO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utbol.html</text:p>
          </table:table-cell>
        </table:table-row>
        <table:table-row table:style-name="ro4">
          <table:table-cell office:value-type="string" calcext:value-type="string">
            <text:p>FY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fyi.html</text:p>
          </table:table-cell>
        </table:table-row>
        <table:table-row table:style-name="ro4">
          <table:table-cell office:value-type="string" calcext:value-type="string">
            <text:p>G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ence Nationale des Infrastructures Numériques et des Fréquences (ANINF)</text:p>
            <text:p>Cours Pasteur, (Immeuble de la Solde)</text:p>
            <text:p>BP 798</text:p>
            <text:p>Libreville</text:p>
            <text:p>Gabon</text:p>
          </table:table-cell>
          <table:table-cell office:value-type="string" calcext:value-type="string">
            <text:p>🇬🇦 GA</text:p>
          </table:table-cell>
          <table:table-cell office:value-type="string" calcext:value-type="string">
            <text:p>TLD Admin Contact</text:p>
            <text:p>Agence Nationale des Infrastructures Numériques et des Fréquences (ANINF)</text:p>
            <text:p>Cours Pasteur, (Immeuble de la Solde)</text:p>
            <text:p>BP 798</text:p>
            <text:p>Libreville</text:p>
            <text:p>Gabon</text:p>
          </table:table-cell>
          <table:table-cell office:value-type="string" calcext:value-type="string">
            <text:p>🇬🇦 GA</text:p>
          </table:table-cell>
          <table:table-cell office:value-type="string" calcext:value-type="string">
            <text:p>Manager ICT</text:p>
            <text:p>Agence Nationale des Infrastructures Numériques et des Fréquences (ANINF)</text:p>
            <text:p>Cours Pasteur, (Immeuble de la Solde)</text:p>
            <text:p>BP 798</text:p>
            <text:p>Libreville</text:p>
            <text:p>Gabon</text:p>
          </table:table-cell>
          <table:table-cell office:value-type="string" calcext:value-type="string">
            <text:p>🇬🇦 G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.html</text:p>
          </table:table-cell>
        </table:table-row>
        <table:table-row table:style-name="ro2">
          <table:table-cell office:value-type="string" calcext:value-type="string">
            <text:p>G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sociación puntoGAL</text:p>
            <text:p>Tabernas 11</text:p>
            <text:p>A Coruña Galicia 15701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TLD Administrative Contact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TechAdmin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gal.html</text:p>
          </table:table-cell>
        </table:table-row>
        <table:table-row table:style-name="ro4">
          <table:table-cell office:value-type="string" calcext:value-type="string">
            <text:p>GALLER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llery.html</text:p>
          </table:table-cell>
        </table:table-row>
        <table:table-row table:style-name="ro2">
          <table:table-cell office:value-type="string" calcext:value-type="string">
            <text:p>GALL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allo Vineyards, Inc.</text:p>
            <text:p>600 Yosemite Blvd.</text:p>
            <text:p>Modesto CA 953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incipal IT Architect</text:p>
            <text:p>Gallo Vineyards, Inc.</text:p>
            <text:p>600 Yosemite Blvd.</text:p>
            <text:p>Modesto CA 953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llo.html</text:p>
          </table:table-cell>
        </table:table-row>
        <table:table-row table:style-name="ro4">
          <table:table-cell office:value-type="string" calcext:value-type="string">
            <text:p>GALLU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allup, Inc.</text:p>
            <text:p>1001 Gallup Drive</text:p>
            <text:p>Omaha NE 68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 - Law &amp; Senior Counsel</text:p>
            <text:p>Gallup, Inc.</text:p>
            <text:p>1001 Gallup Drive</text:p>
            <text:p>Omaha NE 68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llup.html</text:p>
          </table:table-cell>
        </table:table-row>
        <table:table-row table:style-name="ro4">
          <table:table-cell office:value-type="string" calcext:value-type="string">
            <text:p>GAM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me.html</text:p>
          </table:table-cell>
        </table:table-row>
        <table:table-row table:style-name="ro4">
          <table:table-cell office:value-type="string" calcext:value-type="string">
            <text:p>GAM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mes.html</text:p>
          </table:table-cell>
        </table:table-row>
        <table:table-row table:style-name="ro2">
          <table:table-cell office:value-type="string" calcext:value-type="string">
            <text:p>GA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Gap, Inc.</text:p>
            <text:p>2 Folsom Street</text:p>
            <text:p>San Francisco CA 941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Consulting &amp; Strategy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p.html</text:p>
          </table:table-cell>
        </table:table-row>
        <table:table-row table:style-name="ro2">
          <table:table-cell office:value-type="string" calcext:value-type="string">
            <text:p>GARD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rden.html</text:p>
          </table:table-cell>
        </table:table-row>
        <table:table-row table:style-name="ro2">
          <table:table-cell office:value-type="string" calcext:value-type="string">
            <text:p>G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ay.html</text:p>
          </table:table-cell>
        </table:table-row>
        <table:table-row table:style-name="ro4">
          <table:table-cell office:value-type="string" calcext:value-type="string">
            <text:p>GB</text:p>
          </table:table-cell>
          <table:table-cell office:value-type="string" calcext:value-type="string">
            <text:p>🪑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served Domain - IANA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Naming Administrator</text:p>
            <text:p>Jisc</text:p>
            <text:p>4 Portwall Ln</text:p>
            <text:p>Redcliffe</text:p>
            <text:p>Bristol BS1 6NB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Naming Administrator</text:p>
            <text:p>Jisc</text:p>
            <text:p>4 Portwall Ln</text:p>
            <text:p>Redcliffe</text:p>
            <text:p>Bristol BS1 6NB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b.html</text:p>
          </table:table-cell>
        </table:table-row>
        <table:table-row table:style-name="ro2">
          <table:table-cell office:value-type="string" calcext:value-type="string">
            <text:p>GBIZ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biz.html</text:p>
          </table:table-cell>
        </table:table-row>
        <table:table-row table:style-name="ro4">
          <table:table-cell office:value-type="string" calcext:value-type="string">
            <text:p>GD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he National Telecommunications Regulatory Commission (NTRC)</text:p>
            <text:p>P.O. Box 854</text:p>
            <text:p>St George's</text:p>
            <text:p>Grenada</text:p>
          </table:table-cell>
          <table:table-cell office:value-type="string" calcext:value-type="string">
            <text:p>🇬🇩 GD</text:p>
          </table:table-cell>
          <table:table-cell office:value-type="string" calcext:value-type="string">
            <text:p>Mr. Vincent Roberts</text:p>
            <text:p>The National Telecommunications Regulatory Commission (NTRC)</text:p>
            <text:p>P.O. Box 854</text:p>
            <text:p>St. George's</text:p>
            <text:p>Grenada</text:p>
          </table:table-cell>
          <table:table-cell office:value-type="string" calcext:value-type="string">
            <text:p>🇬🇩 GD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d.html</text:p>
          </table:table-cell>
        </table:table-row>
        <table:table-row table:style-name="ro5">
          <table:table-cell office:value-type="string" calcext:value-type="string">
            <text:p>GD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int Stock Company "Navigation-information systems"</text:p>
            <text:p>Building 14th, Office # 107</text:p>
            <text:p>Dubai Internet City</text:p>
            <text:p>P.O. Box 111230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Muhammad Kausar Saleem</text:p>
            <text:p>GDN Registry FZ LLC</text:p>
            <text:p>Building 14th, Office # 107</text:p>
            <text:p>Dubai Internet City</text:p>
            <text:p>P.O. Box 111230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Muhammad Kausar Saleem</text:p>
            <text:p>GDN Registry FZ LLC</text:p>
            <text:p>Building 14th, Office # 107</text:p>
            <text:p>Dubai Internet City</text:p>
            <text:p>P.O. Box 111230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dn.html</text:p>
          </table:table-cell>
        </table:table-row>
        <table:table-row table:style-name="ro2">
          <table:table-cell office:value-type="string" calcext:value-type="string">
            <text:p>GE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EA Group Aktiengesellschaft</text:p>
            <text:p>Peter-Mueller-Str. 12</text:p>
            <text:p>Duesseldorf NRW 40468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EO</text:p>
            <text:p>LEMARIT GmbH</text:p>
            <text:p>Werkstrasse 12</text:p>
            <text:p>Harrislee Schleswig-Holstein 2495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LEMARIT GmbH</text:p>
            <text:p>Werkstrasse 12</text:p>
            <text:p>Harrislee Schleswig-Holstein 2495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gea.html</text:p>
          </table:table-cell>
        </table:table-row>
        <table:table-row table:style-name="ro2">
          <table:table-cell office:value-type="string" calcext:value-type="string">
            <text:p>G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aucasus Online LLC</text:p>
            <text:p>160 Tsimandzgvrishvili st.</text:p>
            <text:p>Tbilisi 0112</text:p>
            <text:p>Georgia</text:p>
          </table:table-cell>
          <table:table-cell office:value-type="string" calcext:value-type="string">
            <text:p>🇬🇪 GE</text:p>
          </table:table-cell>
          <table:table-cell office:value-type="string" calcext:value-type="string">
            <text:p>Khatuna Shubitidze</text:p>
            <text:p>Caucasus Online LLC</text:p>
            <text:p>160 Tsimandzgvrishvili st.</text:p>
            <text:p>Tbilisi 0112</text:p>
            <text:p>Georgia</text:p>
          </table:table-cell>
          <table:table-cell office:value-type="string" calcext:value-type="string">
            <text:p>🇬🇪 GE</text:p>
          </table:table-cell>
          <table:table-cell office:value-type="string" calcext:value-type="string">
            <text:p>Viktor Mazmanov</text:p>
            <text:p>Caucasus Online LLC</text:p>
            <text:p>160 Tsimandzgvrishvili st.</text:p>
            <text:p>Tbilisi 0112</text:p>
            <text:p>Georgia</text:p>
          </table:table-cell>
          <table:table-cell office:value-type="string" calcext:value-type="string">
            <text:p>🇬🇪 G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e.html</text:p>
          </table:table-cell>
        </table:table-row>
        <table:table-row table:style-name="ro4">
          <table:table-cell office:value-type="string" calcext:value-type="string">
            <text:p>GE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asyhost bv</text:p>
            <text:p>Skaldenstraat 121</text:p>
            <text:p>Gent 9042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Jimmy Cappaert</text:p>
            <text:p>Easyhost bv</text:p>
            <text:p>Skaldenstraat 121</text:p>
            <text:p>Gent 9042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gent.html</text:p>
          </table:table-cell>
        </table:table-row>
        <table:table-row table:style-name="ro5">
          <table:table-cell office:value-type="string" calcext:value-type="string">
            <text:p>GENT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sorts World Inc. Pte. Ltd.</text:p>
            <text:p>3 Lim Teck Kim Road</text:p>
            <text:p>#09-02 Genting Centre</text:p>
            <text:p>Singapore 088934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VP</text:p>
            <text:p>Resorts World Inc. Pte. Ltd.</text:p>
            <text:p>RW Tech Labs Sdn Bhd</text:p>
            <text:p>Jalan Sultan Ismail 28</text:p>
            <text:p>2nd Floor Wisma Genting</text:p>
            <text:p>Kuala Lumpur 50250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enting.html</text:p>
          </table:table-cell>
        </table:table-row>
        <table:table-row table:style-name="ro2">
          <table:table-cell office:value-type="string" calcext:value-type="string">
            <text:p>GEOR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al-Mart Stores, Inc.</text:p>
            <text:p>702 Southwest 8th Street</text:p>
            <text:p>Bentonville AR 727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ject and Process Manager</text:p>
            <text:p>Wal-Mart Stores, Inc.</text:p>
            <text:p>702 Southwest 8th Street</text:p>
            <text:p>Bentonville AR 727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eorge.html</text:p>
          </table:table-cell>
        </table:table-row>
        <table:table-row table:style-name="ro2">
          <table:table-cell office:value-type="string" calcext:value-type="string">
            <text:p>GF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ANAL+ TELECOM</text:p>
            <text:p>ZAC de Moudong Centre</text:p>
            <text:p>Baie-Mahault 97122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Laurent Villacampa</text:p>
            <text:p>CANAL+ TELECOM</text:p>
            <text:p>ZAC de Moudong Centre</text:p>
            <text:p>Baie-Mahault 97122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Jean-Félix Desir</text:p>
            <text:p>CANAL+ TELECOM</text:p>
            <text:p>ZAC de Moudong Centre</text:p>
            <text:p>Baie-Mahault 97122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gf.html</text:p>
          </table:table-cell>
        </table:table-row>
        <table:table-row table:style-name="ro4">
          <table:table-cell office:value-type="string" calcext:value-type="string">
            <text:p>GGE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MO Internet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ive 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gee.html</text:p>
          </table:table-cell>
        </table:table-row>
        <table:table-row table:style-name="ro4">
          <table:table-cell office:value-type="string" calcext:value-type="string">
            <text:p>G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sland Networks Ltd.</text:p>
            <text:p>Maison Postel</text:p>
            <text:p>Ollivier St</text:p>
            <text:p>Alderney GY9 3JZ</text:p>
            <text:p>Guernsey</text:p>
          </table:table-cell>
          <table:table-cell office:value-type="string" calcext:value-type="string">
            <text:p>🇬🇬 GG</text:p>
          </table:table-cell>
          <table:table-cell office:value-type="string" calcext:value-type="string">
            <text:p>Nigel Roberts</text:p>
            <text:p>Island Networks Ltd</text:p>
            <text:p>Maison Postel</text:p>
            <text:p>Ollivier St</text:p>
            <text:p>Alderney GY9 3JZ</text:p>
            <text:p>Guernsey</text:p>
          </table:table-cell>
          <table:table-cell office:value-type="string" calcext:value-type="string">
            <text:p>🇬🇬 GG</text:p>
          </table:table-cell>
          <table:table-cell office:value-type="string" calcext:value-type="string">
            <text:p>GG-Hostmaster</text:p>
            <text:p>Island Networks Limited</text:p>
            <text:p>Maison Postel</text:p>
            <text:p>Ollivier St</text:p>
            <text:p>Alderney GY9 3JZ</text:p>
            <text:p>Guernsey</text:p>
          </table:table-cell>
          <table:table-cell office:value-type="string" calcext:value-type="string">
            <text:p>🇬🇬 GG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gg.html</text:p>
          </table:table-cell>
        </table:table-row>
        <table:table-row table:style-name="ro4">
          <table:table-cell office:value-type="string" calcext:value-type="string">
            <text:p>GH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etwork Computer Systems Limited</text:p>
            <text:p>16 Boundary Road, East Legon</text:p>
            <text:p>PMB CT 358</text:p>
            <text:p>Accra</text:p>
            <text:p>Ghana</text:p>
          </table:table-cell>
          <table:table-cell office:value-type="string" calcext:value-type="string">
            <text:p>🇬🇭 GH</text:p>
          </table:table-cell>
          <table:table-cell office:value-type="string" calcext:value-type="string">
            <text:p>Executive Chairman</text:p>
            <text:p>Network Computer Systems Limited</text:p>
            <text:p>16 Boundary Road, East Legon</text:p>
            <text:p>PMB CT 358</text:p>
            <text:p>Accra</text:p>
            <text:p>Ghana</text:p>
          </table:table-cell>
          <table:table-cell office:value-type="string" calcext:value-type="string">
            <text:p>🇬🇭 GH</text:p>
          </table:table-cell>
          <table:table-cell office:value-type="string" calcext:value-type="string">
            <text:p>CTO</text:p>
            <text:p>Network Computer Systems Limited</text:p>
            <text:p>16 Boundary Road, East Legon</text:p>
            <text:p>PMB CT 358</text:p>
            <text:p>Accra</text:p>
            <text:p>Ghana</text:p>
          </table:table-cell>
          <table:table-cell office:value-type="string" calcext:value-type="string">
            <text:p>🇬🇭 G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h.html</text:p>
          </table:table-cell>
        </table:table-row>
        <table:table-row table:style-name="ro4">
          <table:table-cell office:value-type="string" calcext:value-type="string">
            <text:p>GIF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Uniregistry, Corp.</text:p>
            <text:p>Third Floor, Monaco Towers</text:p>
            <text:p>30369SMB</text:p>
            <text:p>George Town Grand Cayman KY112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k Schilling</text:p>
            <text:p>UNR Corp.</text:p>
            <text:p>Third Floor, Monaco Towers</text:p>
            <text:p>30369SMB</text:p>
            <text:p>George Town Grand Cayman KY112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ift.html</text:p>
          </table:table-cell>
        </table:table-row>
        <table:table-row table:style-name="ro4">
          <table:table-cell office:value-type="string" calcext:value-type="string">
            <text:p>GIF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ifts.html</text:p>
          </table:table-cell>
        </table:table-row>
        <table:table-row table:style-name="ro5">
          <table:table-cell office:value-type="string" calcext:value-type="string">
            <text:p>G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apphire Networks</text:p>
            <text:p>Suite 3.0.3</text:p>
            <text:p>Eurotowers</text:p>
            <text:p>P.O. Box 797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Jimmy Imossi</text:p>
            <text:p>Sapphire Networks</text:p>
            <text:p>Suite 3.0.3</text:p>
            <text:p>Eurotowers</text:p>
            <text:p>P.O. Box 797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shington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i.html</text:p>
          </table:table-cell>
        </table:table-row>
        <table:table-row table:style-name="ro4">
          <table:table-cell office:value-type="string" calcext:value-type="string">
            <text:p>GIV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 (PIR)</text:p>
            <text:p>11911 Freedom Drive 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ives.html</text:p>
          </table:table-cell>
        </table:table-row>
        <table:table-row table:style-name="ro4">
          <table:table-cell office:value-type="string" calcext:value-type="string">
            <text:p>GIV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 (PIR)</text:p>
            <text:p>11911 Freedom Drive 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 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iving.html</text:p>
          </table:table-cell>
        </table:table-row>
        <table:table-row table:style-name="ro3">
          <table:table-cell office:value-type="string" calcext:value-type="string">
            <text:p>GLAD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glade.html</text:p>
          </table:table-cell>
        </table:table-row>
        <table:table-row table:style-name="ro4">
          <table:table-cell office:value-type="string" calcext:value-type="string">
            <text:p>GLA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lass.html</text:p>
          </table:table-cell>
        </table:table-row>
        <table:table-row table:style-name="ro2">
          <table:table-cell office:value-type="string" calcext:value-type="string">
            <text:p>G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le.html</text:p>
          </table:table-cell>
        </table:table-row>
        <table:table-row table:style-name="ro4">
          <table:table-cell office:value-type="string" calcext:value-type="string">
            <text:p>G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 Greenland A/S</text:p>
            <text:p>Farip Aqqutaa 8</text:p>
            <text:p>PO Box 1002</text:p>
            <text:p>Nuuk 3900</text:p>
            <text:p>Greenland</text:p>
          </table:table-cell>
          <table:table-cell office:value-type="string" calcext:value-type="string">
            <text:p>🇬🇱 GL</text:p>
          </table:table-cell>
          <table:table-cell office:value-type="string" calcext:value-type="string">
            <text:p>Network Planning Department (NPL)</text:p>
            <text:p>TELE Greenland A/S</text:p>
            <text:p>Farip Aqqutaa 8</text:p>
            <text:p>PO Box 1002</text:p>
            <text:p>Nuuk 3900</text:p>
            <text:p>Greenland</text:p>
          </table:table-cell>
          <table:table-cell office:value-type="string" calcext:value-type="string">
            <text:p>🇬🇱 GL</text:p>
          </table:table-cell>
          <table:table-cell office:value-type="string" calcext:value-type="string">
            <text:p>Operations Support Systems Department (OSS)</text:p>
            <text:p>TELE Greenland A/S</text:p>
            <text:p>Farip Aqqutaa 8</text:p>
            <text:p>PO Box 1002</text:p>
            <text:p>Nuuk 3900</text:p>
            <text:p>Greenland</text:p>
          </table:table-cell>
          <table:table-cell office:value-type="string" calcext:value-type="string">
            <text:p>🇬🇱 G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l.html</text:p>
          </table:table-cell>
        </table:table-row>
        <table:table-row table:style-name="ro4">
          <table:table-cell office:value-type="string" calcext:value-type="string">
            <text:p>GLOB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lobal.html</text:p>
          </table:table-cell>
        </table:table-row>
        <table:table-row table:style-name="ro2">
          <table:table-cell office:value-type="string" calcext:value-type="string">
            <text:p>GLOB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lobo Comunicação e Participações S.A</text:p>
            <text:p>Rua Lopes Quintas, 303, Jardim Botânico</text:p>
            <text:p>Rio de Janeiro RJ 22430-06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Gerente Jurídico</text:p>
            <text:p>Globo Comunicação e Participações S.A.</text:p>
            <text:p>Rua Lopes Quintas, 303, Jardim Botânico</text:p>
            <text:p>Rio de Janeiro RJ 22460-901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NIC.br Registry Services - Tech Contact</text:p>
            <text:p>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lobo.html</text:p>
          </table:table-cell>
        </table:table-row>
        <table:table-row table:style-name="ro2">
          <table:table-cell office:value-type="string" calcext:value-type="string">
            <text:p>GMAI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mail.html</text:p>
          </table:table-cell>
        </table:table-row>
        <table:table-row table:style-name="ro4">
          <table:table-cell office:value-type="string" calcext:value-type="string">
            <text:p>GMB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mbh.html</text:p>
          </table:table-cell>
        </table:table-row>
        <table:table-row table:style-name="ro2">
          <table:table-cell office:value-type="string" calcext:value-type="string">
            <text:p>G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M-NIC</text:p>
            <text:p>NIC Gambia (GM-NIC) c/o Jokkolabs Banjul 10 Sait Matty Road, The Gambia</text:p>
            <text:p>Bakau</text:p>
            <text:p>Gambia (the)</text:p>
          </table:table-cell>
          <table:table-cell office:value-type="string" calcext:value-type="string">
            <text:p>🇬🇲 GM</text:p>
          </table:table-cell>
          <table:table-cell office:value-type="string" calcext:value-type="string">
            <text:p>Jorn Grotnes</text:p>
            <text:p>GM-NIC</text:p>
            <text:p>c/o Jokkolabs Banjul 10 Sait Matty Road, The Gambia</text:p>
            <text:p>Bakau</text:p>
            <text:p>Gambia (the)</text:p>
          </table:table-cell>
          <table:table-cell office:value-type="string" calcext:value-type="string">
            <text:p>🇬🇲 GM</text:p>
          </table:table-cell>
          <table:table-cell office:value-type="string" calcext:value-type="string">
            <text:p>Torstein Grotnes</text:p>
            <text:p>CYPDOM</text:p>
            <text:p>Evagora Pallikaridi 38</text:p>
            <text:p>Paphos 8010</text:p>
            <text:p>Cyprus</text:p>
          </table:table-cell>
          <table:table-cell office:value-type="string" calcext:value-type="string">
            <text:p>🇨🇾 C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m.html</text:p>
          </table:table-cell>
        </table:table-row>
        <table:table-row table:style-name="ro2">
          <table:table-cell office:value-type="string" calcext:value-type="string">
            <text:p>GM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MO Internet, Inc.</text:p>
            <text:p>26-1 Sakuragaoka-cho</text:p>
            <text:p>Shibuy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26-1 Sakuragaoka-cho</text:p>
            <text:p>Shibuy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26-1 Sakuragaoka-cho</text:p>
            <text:p>Shibuy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mo.html</text:p>
          </table:table-cell>
        </table:table-row>
        <table:table-row table:style-name="ro2">
          <table:table-cell office:value-type="string" calcext:value-type="string">
            <text:p>GM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1&amp;1 Mail &amp; Media GmbH</text:p>
            <text:p>Brauerstrasse 48</text:p>
            <text:p>Karlsruhe Baden-Württemberg 7613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Partner Manager</text:p>
            <text:p>1&amp;1 Mail &amp; Media GmbH</text:p>
            <text:p>Brauerstrasse 48</text:p>
            <text:p>Karlsruhe Baden-Württemberg 7613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ronDNS Support</text:p>
            <text:p>Knipp Medien und Kommunikation GmbH</text:p>
            <text:p>Martin-Schmeisser-Weg 9</text:p>
            <text:p>Dortmund North Rhine-Westphalia 4422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gmx.html</text:p>
          </table:table-cell>
        </table:table-row>
        <table:table-row table:style-name="ro2">
          <table:table-cell office:value-type="string" calcext:value-type="string">
            <text:p>G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entre National des Sciences Halieutiques de Boussoura</text:p>
            <text:p>BP 1984</text:p>
            <text:p>Conakry</text:p>
            <text:p>Guinea</text:p>
          </table:table-cell>
          <table:table-cell office:value-type="string" calcext:value-type="string">
            <text:p>🇬🇳 GN</text:p>
          </table:table-cell>
          <table:table-cell office:value-type="string" calcext:value-type="string">
            <text:p>Boubacar 55 Barry</text:p>
            <text:p>Association en charge pour le Nommage Internet en Coopération de la République de Guinée 'NIC.GN'</text:p>
            <text:p>B.P 6505, Ratoma Centre, Commune de Ratoma</text:p>
            <text:p>Conakry</text:p>
            <text:p>Guinea</text:p>
          </table:table-cell>
          <table:table-cell office:value-type="string" calcext:value-type="string">
            <text:p>🇬🇳 GN</text:p>
          </table:table-cell>
          <table:table-cell office:value-type="string" calcext:value-type="string">
            <text:p>Abdoul Khader Gakou</text:p>
            <text:p>Agence Nationale de Digitalisation de l’Etat (ANDE)</text:p>
            <text:p>BP 5000, Kipé 'Immeuble Pacific,' Commune of Ratoma</text:p>
            <text:p>Conakry</text:p>
            <text:p>Guinea</text:p>
          </table:table-cell>
          <table:table-cell office:value-type="string" calcext:value-type="string">
            <text:p>🇬🇳 G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n.html</text:p>
          </table:table-cell>
        </table:table-row>
        <table:table-row table:style-name="ro2">
          <table:table-cell office:value-type="string" calcext:value-type="string">
            <text:p>GODADD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o Daddy East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 Dadd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daddy.html</text:p>
          </table:table-cell>
        </table:table-row>
        <table:table-row table:style-name="ro4">
          <table:table-cell office:value-type="string" calcext:value-type="string">
            <text:p>GOL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ld.html</text:p>
          </table:table-cell>
        </table:table-row>
        <table:table-row table:style-name="ro2">
          <table:table-cell office:value-type="string" calcext:value-type="string">
            <text:p>GOLDPOI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YODOBASHI CAMERA CO.,LTD.</text:p>
            <text:p>20-1 3-chome Kita-Shinjyuku</text:p>
            <text:p>Shinjyuku-ku Tokyo 169-858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ldpoint.html</text:p>
          </table:table-cell>
        </table:table-row>
        <table:table-row table:style-name="ro4">
          <table:table-cell office:value-type="string" calcext:value-type="string">
            <text:p>GOLF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lf.html</text:p>
          </table:table-cell>
        </table:table-row>
        <table:table-row table:style-name="ro3">
          <table:table-cell office:value-type="string" calcext:value-type="string">
            <text:p>GOODHAN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goodhands.html</text:p>
          </table:table-cell>
        </table:table-row>
        <table:table-row table:style-name="ro4">
          <table:table-cell office:value-type="string" calcext:value-type="string">
            <text:p>GOODYE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Goodyear Tire &amp; Rubber Company</text:p>
            <text:p>1144 East Market Street</text:p>
            <text:p>Akron OH 443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Counsel - Intellectual Property</text:p>
            <text:p>The Goodyear Tire &amp; Rubber Company</text:p>
            <text:p>1144 East Market Street</text:p>
            <text:p>Akron OH 443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odyear.html</text:p>
          </table:table-cell>
        </table:table-row>
        <table:table-row table:style-name="ro2">
          <table:table-cell office:value-type="string" calcext:value-type="string">
            <text:p>GOO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og.html</text:p>
          </table:table-cell>
        </table:table-row>
        <table:table-row table:style-name="ro2">
          <table:table-cell office:value-type="string" calcext:value-type="string">
            <text:p>GOOG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ogle.html</text:p>
          </table:table-cell>
        </table:table-row>
        <table:table-row table:style-name="ro3">
          <table:table-cell office:value-type="string" calcext:value-type="string">
            <text:p>GO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goo.html</text:p>
          </table:table-cell>
        </table:table-row>
        <table:table-row table:style-name="ro5">
          <table:table-cell office:value-type="string" calcext:value-type="string">
            <text:p>GO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publican State Leadership Committee, Inc.</text:p>
            <text:p>1201 F Street NW, Suite 675</text:p>
            <text:p>Washington DC 20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FO</text:p>
            <text:p>Republican State Leadership Committee, Inc.</text:p>
            <text:p>1201 F Street NW, Suite 675</text:p>
            <text:p>Washington DC 20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p.html</text:p>
          </table:table-cell>
        </table:table-row>
        <table:table-row table:style-name="ro4">
          <table:table-cell office:value-type="string" calcext:value-type="string">
            <text:p>G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lly Host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t.html</text:p>
          </table:table-cell>
        </table:table-row>
        <table:table-row table:style-name="ro4">
          <table:table-cell office:value-type="string" calcext:value-type="string">
            <text:p>GOV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ybersecurity and Infrastructure Security Agency</text:p>
            <text:p>CSD/CB - Attn: .gov TLD</text:p>
            <text:p>CISA - NGR STOP 0645</text:p>
            <text:p>1110 N. Glebe Rd.</text:p>
            <text:p>Arlington VA 20598-064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Manager</text:p>
            <text:p>Cybersecurity and Infrastructure Security Agency</text:p>
            <text:p>1110 N. Glebe Rd.</text:p>
            <text:p>Arlington VA 20598-064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Cloudflare, Inc.</text:p>
            <text:p>101 Townsend St.</text:p>
            <text:p>San Francisco CA 941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ov.html</text:p>
          </table:table-cell>
        </table:table-row>
        <table:table-row table:style-name="ro4">
          <table:table-cell office:value-type="string" calcext:value-type="string">
            <text:p>GP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etworking Technologies Group</text:p>
            <text:p>Rue de la Chapelle 232</text:p>
            <text:p>Z.I. de Jarry</text:p>
            <text:p>Baie-Mahault 97122</text:p>
            <text:p>Guadeloupe</text:p>
          </table:table-cell>
          <table:table-cell office:value-type="string" calcext:value-type="string">
            <text:p>🇬🇵 GP</text:p>
          </table:table-cell>
          <table:table-cell office:value-type="string" calcext:value-type="string">
            <text:p>Patrick Raimond</text:p>
            <text:p>Networking Technologies Group</text:p>
            <text:p>Rue de la Chapelle 232</text:p>
            <text:p>Z.I. de Jarry</text:p>
            <text:p>Baie-Mahault 97122</text:p>
            <text:p>Guadeloupe</text:p>
          </table:table-cell>
          <table:table-cell office:value-type="string" calcext:value-type="string">
            <text:p>🇬🇵 GP</text:p>
          </table:table-cell>
          <table:table-cell office:value-type="string" calcext:value-type="string">
            <text:p>John Broomfield</text:p>
            <text:p>Bull ATOS Caraibes</text:p>
            <text:p>24 Lot. Barboux</text:p>
            <text:p>Valette</text:p>
            <text:p>Sainte-Anne 97180</text:p>
            <text:p>Guadeloupe</text:p>
          </table:table-cell>
          <table:table-cell office:value-type="string" calcext:value-type="string">
            <text:p>🇬🇵 GP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gp.html</text:p>
          </table:table-cell>
        </table:table-row>
        <table:table-row table:style-name="ro2">
          <table:table-cell office:value-type="string" calcext:value-type="string">
            <text:p>GQ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ETESA</text:p>
            <text:p>Calle Rey Boncoro N 219 APDO 494</text:p>
            <text:p>Malabo</text:p>
            <text:p>Equatorial Guinea</text:p>
          </table:table-cell>
          <table:table-cell office:value-type="string" calcext:value-type="string">
            <text:p>🇬🇶 GQ</text:p>
          </table:table-cell>
          <table:table-cell office:value-type="string" calcext:value-type="string">
            <text:p>CTO</text:p>
            <text:p>GETESA S.A.</text:p>
            <text:p>Calle Rey Boncoro N 219 APDO 494</text:p>
            <text:p>Malabo</text:p>
            <text:p>Equatorial Guinea</text:p>
          </table:table-cell>
          <table:table-cell office:value-type="string" calcext:value-type="string">
            <text:p>🇬🇶 GQ</text:p>
          </table:table-cell>
          <table:table-cell office:value-type="string" calcext:value-type="string">
            <text:p>Jefe Departamento Sistemas</text:p>
            <text:p>GETESA S.A.</text:p>
            <text:p>Calle Rey Boncoro N 219 APDO 494</text:p>
            <text:p>Malabo</text:p>
            <text:p>Equatorial Guinea</text:p>
          </table:table-cell>
          <table:table-cell office:value-type="string" calcext:value-type="string">
            <text:p>🇬🇶 GQ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q.html</text:p>
          </table:table-cell>
        </table:table-row>
        <table:table-row table:style-name="ro2">
          <table:table-cell office:value-type="string" calcext:value-type="string">
            <text:p>GRAING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rainger Registry Services, LLC</text:p>
            <text:p>100 Grainger Pkwy</text:p>
            <text:p>Lake Forest IL 6004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rwin Cruz</text:p>
            <text:p>Grainger Registry Services, LLC</text:p>
            <text:p>100 Grainger Pkwy</text:p>
            <text:p>Lake Forest IL 6004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rainger.html</text:p>
          </table:table-cell>
        </table:table-row>
        <table:table-row table:style-name="ro4">
          <table:table-cell office:value-type="string" calcext:value-type="string">
            <text:p>GRAPHIC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raphics.html</text:p>
          </table:table-cell>
        </table:table-row>
        <table:table-row table:style-name="ro4">
          <table:table-cell office:value-type="string" calcext:value-type="string">
            <text:p>GRATI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ratis.html</text:p>
          </table:table-cell>
        </table:table-row>
        <table:table-row table:style-name="ro4">
          <table:table-cell office:value-type="string" calcext:value-type="string">
            <text:p>GRE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reen.html</text:p>
          </table:table-cell>
        </table:table-row>
        <table:table-row table:style-name="ro4">
          <table:table-cell office:value-type="string" calcext:value-type="string">
            <text:p>G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CS-FORTH GR</text:p>
            <text:p>100 Nikolaou Plastira str.</text:p>
            <text:p>Vassilika Vouton</text:p>
            <text:p>Heraklion Crete GR-70013</text:p>
            <text:p>Greece</text:p>
          </table:table-cell>
          <table:table-cell office:value-type="string" calcext:value-type="string">
            <text:p>🇬🇷 GR</text:p>
          </table:table-cell>
          <table:table-cell office:value-type="string" calcext:value-type="string">
            <text:p>Vaggelis Segredakis</text:p>
            <text:p>ICS-FORTH GR</text:p>
            <text:p>100 Nikolaou Plastira str.</text:p>
            <text:p>Vassilika Vouton</text:p>
            <text:p>Heraklion Crete GR-70013</text:p>
            <text:p>Greece</text:p>
          </table:table-cell>
          <table:table-cell office:value-type="string" calcext:value-type="string">
            <text:p>🇬🇷 GR</text:p>
          </table:table-cell>
          <table:table-cell office:value-type="string" calcext:value-type="string">
            <text:p>Panagiotis Sikas</text:p>
            <text:p>ICS-FORTH GR</text:p>
            <text:p>100 Nikolaou Plastira str.</text:p>
            <text:p>Vassilika Vouton</text:p>
            <text:p>Heraklion Crete GR-70013</text:p>
            <text:p>Greece</text:p>
          </table:table-cell>
          <table:table-cell office:value-type="string" calcext:value-type="string">
            <text:p>🇬🇷 G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gr.html</text:p>
          </table:table-cell>
        </table:table-row>
        <table:table-row table:style-name="ro4">
          <table:table-cell office:value-type="string" calcext:value-type="string">
            <text:p>GRIP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ripe.html</text:p>
          </table:table-cell>
        </table:table-row>
        <table:table-row table:style-name="ro2">
          <table:table-cell office:value-type="string" calcext:value-type="string">
            <text:p>GROCER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al-Mart Stores, Inc.</text:p>
            <text:p>702 Southwest 8th Street</text:p>
            <text:p>Bentonville AR 727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ject and Process Manager</text:p>
            <text:p>Wal-Mart Stores, Inc.</text:p>
            <text:p>702 Southwest 8th Street</text:p>
            <text:p>Bentonville AR 727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rocery.html</text:p>
          </table:table-cell>
        </table:table-row>
        <table:table-row table:style-name="ro4">
          <table:table-cell office:value-type="string" calcext:value-type="string">
            <text:p>GROU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roup.html</text:p>
          </table:table-cell>
        </table:table-row>
        <table:table-row table:style-name="ro2">
          <table:table-cell office:value-type="string" calcext:value-type="string">
            <text:p>G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overnment of South Georgia and South Sandwich Islands (GSGSSI)</text:p>
            <text:p>Government House</text:p>
            <text:p>Stanley</text:p>
            <text:p>Falkland Islands F1QQ 1ZZ</text:p>
            <text:p>South Georgia and the South Sandwich Islands</text:p>
          </table:table-cell>
          <table:table-cell office:value-type="string" calcext:value-type="string">
            <text:p>🇬🇸 GS</text:p>
          </table:table-cell>
          <table:table-cell office:value-type="string" calcext:value-type="string">
            <text:p>Customer Support and Development Officer</text:p>
            <text:p>Atlantis North Ltd</text:p>
            <text:p>556 Strathmartine Road</text:p>
            <text:p>Dundee DD3 9E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echnical Director</text:p>
            <text:p>Atlantis North Ltd</text:p>
            <text:p>556 Strathmartine Road</text:p>
            <text:p>Dundee DD3 9E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gs.html</text:p>
          </table:table-cell>
        </table:table-row>
        <table:table-row table:style-name="ro4">
          <table:table-cell office:value-type="string" calcext:value-type="string">
            <text:p>G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dad del Valle de Guatemala</text:p>
            <text:p>18 Avenida 11-95,</text:p>
            <text:p>zona 15 VH III</text:p>
            <text:p>Guatemala City 01015</text:p>
            <text:p>Guatemala</text:p>
          </table:table-cell>
          <table:table-cell office:value-type="string" calcext:value-type="string">
            <text:p>🇬🇹 GT</text:p>
          </table:table-cell>
          <table:table-cell office:value-type="string" calcext:value-type="string">
            <text:p>Luis Roberto Furlan Collver, Administrator ccTLD .GT</text:p>
            <text:p>Universidad del Valle de Guatemala</text:p>
            <text:p>18 Avenida 11-95,</text:p>
            <text:p>zona 15 VH III</text:p>
            <text:p>Guatemala City 01015</text:p>
            <text:p>Guatemala</text:p>
          </table:table-cell>
          <table:table-cell office:value-type="string" calcext:value-type="string">
            <text:p>🇬🇹 GT</text:p>
          </table:table-cell>
          <table:table-cell office:value-type="string" calcext:value-type="string">
            <text:p>Esteban Maldonado</text:p>
            <text:p>Universidad del Valle de Guatemala</text:p>
            <text:p>18 Avenida 11-95,</text:p>
            <text:p>zona 15 VH III</text:p>
            <text:p>Guatemala City 01015</text:p>
            <text:p>Guatemala</text:p>
          </table:table-cell>
          <table:table-cell office:value-type="string" calcext:value-type="string">
            <text:p>🇬🇹 GT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t.html</text:p>
          </table:table-cell>
        </table:table-row>
        <table:table-row table:style-name="ro3">
          <table:table-cell office:value-type="string" calcext:value-type="string">
            <text:p>GUARDI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guardian.html</text:p>
          </table:table-cell>
        </table:table-row>
        <table:table-row table:style-name="ro5">
          <table:table-cell office:value-type="string" calcext:value-type="string">
            <text:p>GUCC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uccio Gucci S.p.a.</text:p>
            <text:p>Via Tornabuoni, 73r</text:p>
            <text:p>Florence 50123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Lorna Gradden</text:p>
            <text:p>Valideus Limited</text:p>
            <text:p>2nd Floor</text:p>
            <text:p>28-30 Little Russell Street</text:p>
            <text:p>London WC1A 2H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gucci.html</text:p>
          </table:table-cell>
        </table:table-row>
        <table:table-row table:style-name="ro2">
          <table:table-cell office:value-type="string" calcext:value-type="string">
            <text:p>GU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uge.html</text:p>
          </table:table-cell>
        </table:table-row>
        <table:table-row table:style-name="ro5">
          <table:table-cell office:value-type="string" calcext:value-type="string">
            <text:p>G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Guam</text:p>
            <text:p>Office of Information Technology</text:p>
            <text:p>303 University Drive</text:p>
            <text:p>UOG Station</text:p>
            <text:p>Mangilao 96923</text:p>
            <text:p>Guam</text:p>
          </table:table-cell>
          <table:table-cell office:value-type="string" calcext:value-type="string">
            <text:p>🇬🇺 GU</text:p>
          </table:table-cell>
          <table:table-cell office:value-type="string" calcext:value-type="string">
            <text:p>Chief Information Officer</text:p>
            <text:p>University of Guam</text:p>
            <text:p>Office of Information Technology</text:p>
            <text:p>303 University Drive</text:p>
            <text:p>UOG Station</text:p>
            <text:p>Mangilao 96923</text:p>
            <text:p>Guam</text:p>
          </table:table-cell>
          <table:table-cell office:value-type="string" calcext:value-type="string">
            <text:p>🇬🇺 GU</text:p>
          </table:table-cell>
          <table:table-cell office:value-type="string" calcext:value-type="string">
            <text:p>UOG NOC</text:p>
            <text:p>University of Guam</text:p>
            <text:p>Office of Information Technology</text:p>
            <text:p>303 University Drive</text:p>
            <text:p>UOG Station</text:p>
            <text:p>Mangilao 96923</text:p>
            <text:p>Guam</text:p>
          </table:table-cell>
          <table:table-cell office:value-type="string" calcext:value-type="string">
            <text:p>🇬🇺 G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u.html</text:p>
          </table:table-cell>
        </table:table-row>
        <table:table-row table:style-name="ro4">
          <table:table-cell office:value-type="string" calcext:value-type="string">
            <text:p>GUID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uide.html</text:p>
          </table:table-cell>
        </table:table-row>
        <table:table-row table:style-name="ro4">
          <table:table-cell office:value-type="string" calcext:value-type="string">
            <text:p>GUITA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uitars.html</text:p>
          </table:table-cell>
        </table:table-row>
        <table:table-row table:style-name="ro4">
          <table:table-cell office:value-type="string" calcext:value-type="string">
            <text:p>GUR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uru.html</text:p>
          </table:table-cell>
        </table:table-row>
        <table:table-row table:style-name="ro2">
          <table:table-cell office:value-type="string" calcext:value-type="string">
            <text:p>G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utoridade Reguladora Nacional - Tecnologias de Informação e Comunicação da Guiné-Bissau</text:p>
            <text:p>Avenida Domingos Ramos</text:p>
            <text:p>Praça Ernesto Che Guevara</text:p>
            <text:p>Bissau 1372</text:p>
            <text:p>Guinea-Bissau</text:p>
          </table:table-cell>
          <table:table-cell office:value-type="string" calcext:value-type="string">
            <text:p>🇬🇼 GW</text:p>
          </table:table-cell>
          <table:table-cell office:value-type="string" calcext:value-type="string">
            <text:p>Davi Severiano Goia Cabral D'almada</text:p>
            <text:p>Autoridade Reguladora Nacional - Tecnologias de Informação e Comunicação da Guiné-Bissau</text:p>
            <text:p>Enterramento, Traseiros do Hospital Militar</text:p>
            <text:p>Bissau 1372</text:p>
            <text:p>Guinea-Bissau</text:p>
          </table:table-cell>
          <table:table-cell office:value-type="string" calcext:value-type="string">
            <text:p>🇬🇼 GW</text:p>
          </table:table-cell>
          <table:table-cell office:value-type="string" calcext:value-type="string">
            <text:p>Assis Neves Guerreiro</text:p>
            <text:p>Associação DNS.PT (DNS.PT)</text:p>
            <text:p>Rua Latino Coelho, no.13, 5 piso</text:p>
            <text:p>Lisboa 1050-132</text:p>
            <text:p>Portugal</text:p>
          </table:table-cell>
          <table:table-cell office:value-type="string" calcext:value-type="string">
            <text:p>🇵🇹 PT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w.html</text:p>
          </table:table-cell>
        </table:table-row>
        <table:table-row table:style-name="ro4">
          <table:table-cell office:value-type="string" calcext:value-type="string">
            <text:p>G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Guyana</text:p>
            <text:p>Turkeyen Campus</text:p>
            <text:p>P.O. Box 101110</text:p>
            <text:p>Georgetown</text:p>
            <text:p>Guyana</text:p>
          </table:table-cell>
          <table:table-cell office:value-type="string" calcext:value-type="string">
            <text:p>🇬🇾 GY</text:p>
          </table:table-cell>
          <table:table-cell office:value-type="string" calcext:value-type="string">
            <text:p>Rayman Khan</text:p>
            <text:p>University of Guyana</text:p>
            <text:p>Turkeyen Campus</text:p>
            <text:p>P.O. Box 101110</text:p>
            <text:p>Georgetown</text:p>
            <text:p>Guyana</text:p>
          </table:table-cell>
          <table:table-cell office:value-type="string" calcext:value-type="string">
            <text:p>🇬🇾 GY</text:p>
          </table:table-cell>
          <table:table-cell office:value-type="string" calcext:value-type="string">
            <text:p>DNS Admin</text:p>
            <text:p>University of Guyana</text:p>
            <text:p>Turkeyen Campus</text:p>
            <text:p>P.O. Box 101110</text:p>
            <text:p>Georgetown</text:p>
            <text:p>Guyana</text:p>
          </table:table-cell>
          <table:table-cell office:value-type="string" calcext:value-type="string">
            <text:p>🇬🇾 G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gy.html</text:p>
          </table:table-cell>
        </table:table-row>
        <table:table-row table:style-name="ro4">
          <table:table-cell office:value-type="string" calcext:value-type="string">
            <text:p>HAI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air.html</text:p>
          </table:table-cell>
        </table:table-row>
        <table:table-row table:style-name="ro2">
          <table:table-cell office:value-type="string" calcext:value-type="string">
            <text:p>HAMBUR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amburg Top-Level-Domain GmbH</text:p>
            <text:p>Neuer Wall 10</text:p>
            <text:p>Hamburg 20354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irk Krischenowski</text:p>
            <text:p>Hamburg Top-Level-Domain GmbH</text:p>
            <text:p>Neuer Wall 10</text:p>
            <text:p>Hamburg 20354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Alexander Mayrhofer</text:p>
            <text:p>TLD-BOX Registrydienstleistungen GmbH</text:p>
            <text:p>Jakob-Haringer-Strasse 8</text:p>
            <text:p>Salzburg 5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hamburg.html</text:p>
          </table:table-cell>
        </table:table-row>
        <table:table-row table:style-name="ro2">
          <table:table-cell office:value-type="string" calcext:value-type="string">
            <text:p>HANGOU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angout.html</text:p>
          </table:table-cell>
        </table:table-row>
        <table:table-row table:style-name="ro4">
          <table:table-cell office:value-type="string" calcext:value-type="string">
            <text:p>HA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aus.html</text:p>
          </table:table-cell>
        </table:table-row>
        <table:table-row table:style-name="ro2">
          <table:table-cell office:value-type="string" calcext:value-type="string">
            <text:p>HB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BO Registry Services, Inc.</text:p>
            <text:p>30 Hudson Yards, 45th Floor</text:p>
            <text:p>New York NY 100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ick McMurtry</text:p>
            <text:p>Warner Media, LLC</text:p>
            <text:p>1050 Techwood Drive</text:p>
            <text:p>Atlanta GA 3031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bo.html</text:p>
          </table:table-cell>
        </table:table-row>
        <table:table-row table:style-name="ro4">
          <table:table-cell office:value-type="string" calcext:value-type="string">
            <text:p>HDFCBA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DFC Bank Limited</text:p>
            <text:p>HDFC Bank House, Senapati Bapat Marg</text:p>
            <text:p>Lower Parel (W)</text:p>
            <text:p>Mumbai Maharashtra 400013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Deputy Vice President</text:p>
            <text:p>HDFC Bank Limited</text:p>
            <text:p>HDFC Bank House, Senapati Bapat Marg</text:p>
            <text:p>Lower Parel (W)</text:p>
            <text:p>Mumbai Maharashtra 400013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dfcbank.html</text:p>
          </table:table-cell>
        </table:table-row>
        <table:table-row table:style-name="ro4">
          <table:table-cell office:value-type="string" calcext:value-type="string">
            <text:p>HDF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OUSING DEVELOPMENT FINANCE CORPORATION LIMITED</text:p>
            <text:p>HDFC House 165/166, H T Parekh Marg,</text:p>
            <text:p>Backbay Reclamation, Churchgate</text:p>
            <text:p>Mumbai Maharashtra 400020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Asst. Genral Manager IT</text:p>
            <text:p>HOUSING DEVELOPMENT FINANCE CORPORATION LIMITED</text:p>
            <text:p>5th Floor, HUL House, 165-166 Backbay Reclamation, H T Parekh Marg</text:p>
            <text:p>Churchgate</text:p>
            <text:p>Mumbai Maharashtra 400020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dfc.html</text:p>
          </table:table-cell>
        </table:table-row>
        <table:table-row table:style-name="ro4">
          <table:table-cell office:value-type="string" calcext:value-type="string">
            <text:p>HEALTHCA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ealthcare.html</text:p>
          </table:table-cell>
        </table:table-row>
        <table:table-row table:style-name="ro2">
          <table:table-cell office:value-type="string" calcext:value-type="string">
            <text:p>HEALT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ealth.html</text:p>
          </table:table-cell>
        </table:table-row>
        <table:table-row table:style-name="ro2">
          <table:table-cell office:value-type="string" calcext:value-type="string">
            <text:p>HEL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novation Service Ltd</text:p>
            <text:p>Suite 3, Global Village Jivan Complex</text:p>
            <text:p>Mont Fleuri Mahe</text:p>
            <text:p>Seychelles</text:p>
            <text:p>Seychelles</text:p>
          </table:table-cell>
          <table:table-cell office:value-type="string" calcext:value-type="string">
            <text:p>🇸🇨 SC</text:p>
          </table:table-cell>
          <table:table-cell office:value-type="string" calcext:value-type="string">
            <text:p>CHENG/PUI KIT</text:p>
            <text:p>Innovation Service Ltd</text:p>
            <text:p>Suite 3, Global Village Jivan Complex</text:p>
            <text:p>Mont Fleuri Mahe</text:p>
            <text:p>Seychelles</text:p>
          </table:table-cell>
          <table:table-cell office:value-type="string" calcext:value-type="string">
            <text:p>🇸🇨 SC</text:p>
          </table:table-cell>
          <table:table-cell office:value-type="string" calcext:value-type="string">
            <text:p>Head of Engineering, Registry</text:p>
            <text:p>CentralNIC</text:p>
            <text:p>Saddlers House, 4th Floor, 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elp.html</text:p>
          </table:table-cell>
        </table:table-row>
        <table:table-row table:style-name="ro4">
          <table:table-cell office:value-type="string" calcext:value-type="string">
            <text:p>HELSINK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ity of Helsinki</text:p>
            <text:p>P.O. Box 1 (Executive Office, Pohjoisesplanadi 11-13)</text:p>
            <text:p>Helsinki 00099</text:p>
            <text:p>Finland</text:p>
          </table:table-cell>
          <table:table-cell office:value-type="string" calcext:value-type="string">
            <text:p>🇫🇮 FI</text:p>
          </table:table-cell>
          <table:table-cell office:value-type="string" calcext:value-type="string">
            <text:p>Päivi Jalava, Product Owner</text:p>
            <text:p>Digitalization Unit, City of Helsinki</text:p>
            <text:p>Konepajankatu 8</text:p>
            <text:p>Helsinki 00580</text:p>
            <text:p>Finland</text:p>
          </table:table-cell>
          <table:table-cell office:value-type="string" calcext:value-type="string">
            <text:p>🇫🇮 FI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helsinki.html</text:p>
          </table:table-cell>
        </table:table-row>
        <table:table-row table:style-name="ro2">
          <table:table-cell office:value-type="string" calcext:value-type="string">
            <text:p>HE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ere.html</text:p>
          </table:table-cell>
        </table:table-row>
        <table:table-row table:style-name="ro4">
          <table:table-cell office:value-type="string" calcext:value-type="string">
            <text:p>HERM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ermes International</text:p>
            <text:p>24, rue du Faubourg Saint-Honore</text:p>
            <text:p>Paris 7500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Domain Administrator</text:p>
            <text:p>Hermes International</text:p>
            <text:p>24, rue du Faubourg Saint-Honore</text:p>
            <text:p>Paris 7500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hermes.html</text:p>
          </table:table-cell>
        </table:table-row>
        <table:table-row table:style-name="ro3">
          <table:table-cell office:value-type="string" calcext:value-type="string">
            <text:p>HGTV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hgtv.html</text:p>
          </table:table-cell>
        </table:table-row>
        <table:table-row table:style-name="ro2">
          <table:table-cell office:value-type="string" calcext:value-type="string">
            <text:p>HIPHO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Hip Hop, LLC</text:p>
            <text:p>2051 Waters Edge Dr.</text:p>
            <text:p>Pompano Beach FL 3306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ief Legal Officer</text:p>
            <text:p>Dot Hip Hop, LLC</text:p>
            <text:p>2051 Waters Edge Dr.</text:p>
            <text:p>Pompano Beach FL 3306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iphop.html</text:p>
          </table:table-cell>
        </table:table-row>
        <table:table-row table:style-name="ro4">
          <table:table-cell office:value-type="string" calcext:value-type="string">
            <text:p>HISAMITS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isamitsu Pharmaceutical Co.,Inc.</text:p>
            <text:p>408 Tashirodaikan-machi</text:p>
            <text:p>Tosu-shi Saga 841-0017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isamitsu.html</text:p>
          </table:table-cell>
        </table:table-row>
        <table:table-row table:style-name="ro4">
          <table:table-cell office:value-type="string" calcext:value-type="string">
            <text:p>HITACH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itachi, Ltd.</text:p>
            <text:p>6-6, Marunouchi 1-chome</text:p>
            <text:p>Chiyoda-ku Tokyo 1008280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itachi.html</text:p>
          </table:table-cell>
        </table:table-row>
        <table:table-row table:style-name="ro2">
          <table:table-cell office:value-type="string" calcext:value-type="string">
            <text:p>HIV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iv.html</text:p>
          </table:table-cell>
        </table:table-row>
        <table:table-row table:style-name="ro2">
          <table:table-cell office:value-type="string" calcext:value-type="string">
            <text:p>H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Hong Kong Internet Registration Corporation Ltd.</text:p>
            <text:p>Unit 501, Level 5, Core C, Cyberport 3</text:p>
            <text:p>100 Cyberport Road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Cherry Lam</text:p>
            <text:p>Hong Kong Internet Registration Corporation Ltd.</text:p>
            <text:p>Unit 501, Level 5, Core C, Cyberport 3</text:p>
            <text:p>100 Cyberport Road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John Lam</text:p>
            <text:p>Hong Kong Internet Registration Corporation Ltd.</text:p>
            <text:p>Unit 501, Level 5, Core C, Cyberport 3</text:p>
            <text:p>100 Cyberport Road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k.html</text:p>
          </table:table-cell>
        </table:table-row>
        <table:table-row table:style-name="ro4">
          <table:table-cell office:value-type="string" calcext:value-type="string">
            <text:p>HK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CCW-HKT DataCom Services Limited</text:p>
            <text:p>39/F, PCCW Tower, Taikoo Place, Quarry Bay</text:p>
            <text:p>Hong Ko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omain Administrator</text:p>
            <text:p>PCCW-HKT DataCom Services Limited</text:p>
            <text:p>39F PCCW Tower, Taikoo Place, 979 Kings Road</text:p>
            <text:p>Quarry Bay Hong Kong 0000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kt.html</text:p>
          </table:table-cell>
        </table:table-row>
        <table:table-row table:style-name="ro2">
          <table:table-cell office:value-type="string" calcext:value-type="string">
            <text:p>H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HM Domain Registry</text:p>
            <text:p>PO Box 383</text:p>
            <text:p>Dickson ACT 2602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Edward Sweeney</text:p>
            <text:p>HM Domain Registry</text:p>
            <text:p>PO Box 383</text:p>
            <text:p>Dickson ACT 2602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HM Hostmaster</text:p>
            <text:p>HM Domain Registry</text:p>
            <text:p>PO Box 383</text:p>
            <text:p>Dickson ACT 2602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m.html</text:p>
          </table:table-cell>
        </table:table-row>
        <table:table-row table:style-name="ro4">
          <table:table-cell office:value-type="string" calcext:value-type="string">
            <text:p>H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d de Desarrollo Sostenible Honduras</text:p>
            <text:p>Col. Las Colinas, Bloque RR, Casa 2016</text:p>
            <text:p>Boulevard Francia</text:p>
            <text:p>Tegucigalpa Francisco Morazán 4959</text:p>
            <text:p>Honduras</text:p>
          </table:table-cell>
          <table:table-cell office:value-type="string" calcext:value-type="string">
            <text:p>🇭🇳 HN</text:p>
          </table:table-cell>
          <table:table-cell office:value-type="string" calcext:value-type="string">
            <text:p>Maria Raquel Isaula Peralta</text:p>
            <text:p>Red de Desarrollo Sostenible Honduras</text:p>
            <text:p>Col. Las Colinas, Bloque RR, Casa 2016</text:p>
            <text:p>Boulevard Francia</text:p>
            <text:p>Tegucigalpa Francisco Morazán 4959</text:p>
            <text:p>Honduras</text:p>
          </table:table-cell>
          <table:table-cell office:value-type="string" calcext:value-type="string">
            <text:p>🇭🇳 HN</text:p>
          </table:table-cell>
          <table:table-cell office:value-type="string" calcext:value-type="string">
            <text:p>Jan Alvarado</text:p>
            <text:p>Red de Desarrollo Sostenible Honduras</text:p>
            <text:p>Col. Las Colinas, Bloque RR, Casa 2016</text:p>
            <text:p>Boulevard Francia</text:p>
            <text:p>Tegucigalpa Francisco Morazán 4959</text:p>
            <text:p>Honduras</text:p>
          </table:table-cell>
          <table:table-cell office:value-type="string" calcext:value-type="string">
            <text:p>🇭🇳 H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n.html</text:p>
          </table:table-cell>
        </table:table-row>
        <table:table-row table:style-name="ro4">
          <table:table-cell office:value-type="string" calcext:value-type="string">
            <text:p>HOCKE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ckey.html</text:p>
          </table:table-cell>
        </table:table-row>
        <table:table-row table:style-name="ro4">
          <table:table-cell office:value-type="string" calcext:value-type="string">
            <text:p>HOLDING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ldings.html</text:p>
          </table:table-cell>
        </table:table-row>
        <table:table-row table:style-name="ro4">
          <table:table-cell office:value-type="string" calcext:value-type="string">
            <text:p>HOLID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liday.html</text:p>
          </table:table-cell>
        </table:table-row>
        <table:table-row table:style-name="ro4">
          <table:table-cell office:value-type="string" calcext:value-type="string">
            <text:p>HOMEDEP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ome Depot Product Authority, LLC</text:p>
            <text:p>2455 Paces Ferry Road, NW</text:p>
            <text:p>Atlanta GA 3033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Corporate Counsel</text:p>
            <text:p>Home Depot Product Authority, LLC</text:p>
            <text:p>2455 Paces Ferry Road, NW</text:p>
            <text:p>Atlanta GA 3033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medepot.html</text:p>
          </table:table-cell>
        </table:table-row>
        <table:table-row table:style-name="ro2">
          <table:table-cell office:value-type="string" calcext:value-type="string">
            <text:p>HOMEGOO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TJX Companies, Inc.</text:p>
            <text:p>770 Cochituate Road</text:p>
            <text:p>Framingham MA 017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aylor Frank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megoods.html</text:p>
          </table:table-cell>
        </table:table-row>
        <table:table-row table:style-name="ro2">
          <table:table-cell office:value-type="string" calcext:value-type="string">
            <text:p>HOMESENS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TJX Companies, Inc.</text:p>
            <text:p>770 Cochituate Road</text:p>
            <text:p>Framingham MA 017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aylor Frank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mesense.html</text:p>
          </table:table-cell>
        </table:table-row>
        <table:table-row table:style-name="ro4">
          <table:table-cell office:value-type="string" calcext:value-type="string">
            <text:p>HOM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mes.html</text:p>
          </table:table-cell>
        </table:table-row>
        <table:table-row table:style-name="ro4">
          <table:table-cell office:value-type="string" calcext:value-type="string">
            <text:p>HOND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onda Motor Co., Ltd.</text:p>
            <text:p>2-1-1, Minami-Aoyama</text:p>
            <text:p>Minato-ku Tokyo 107-8556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nda.html</text:p>
          </table:table-cell>
        </table:table-row>
        <table:table-row table:style-name="ro3">
          <table:table-cell office:value-type="string" calcext:value-type="string">
            <text:p>HONEYWE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honeywell.html</text:p>
          </table:table-cell>
        </table:table-row>
        <table:table-row table:style-name="ro2">
          <table:table-cell office:value-type="string" calcext:value-type="string">
            <text:p>HORS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rse.html</text:p>
          </table:table-cell>
        </table:table-row>
        <table:table-row table:style-name="ro4">
          <table:table-cell office:value-type="string" calcext:value-type="string">
            <text:p>HOSPIT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spital.html</text:p>
          </table:table-cell>
        </table:table-row>
        <table:table-row table:style-name="ro2">
          <table:table-cell office:value-type="string" calcext:value-type="string">
            <text:p>HO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st.html</text:p>
          </table:table-cell>
        </table:table-row>
        <table:table-row table:style-name="ro4">
          <table:table-cell office:value-type="string" calcext:value-type="string">
            <text:p>HOST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sting.html</text:p>
          </table:table-cell>
        </table:table-row>
        <table:table-row table:style-name="ro3">
          <table:table-cell office:value-type="string" calcext:value-type="string">
            <text:p>HOTEL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hoteles.html</text:p>
          </table:table-cell>
        </table:table-row>
        <table:table-row table:style-name="ro2">
          <table:table-cell office:value-type="string" calcext:value-type="string">
            <text:p>HOTEL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ooking.com B.V.</text:p>
            <text:p>Herengracht 597</text:p>
            <text:p>Amsterdam Noord-Holland 1017 CE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Christopher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hotels.html</text:p>
          </table:table-cell>
        </table:table-row>
        <table:table-row table:style-name="ro5">
          <table:table-cell office:value-type="string" calcext:value-type="string">
            <text:p>H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t.html</text:p>
          </table:table-cell>
        </table:table-row>
        <table:table-row table:style-name="ro2">
          <table:table-cell office:value-type="string" calcext:value-type="string">
            <text:p>HOTMAI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</text:p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, Edmund Halley Road, 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tmail.html</text:p>
          </table:table-cell>
        </table:table-row>
        <table:table-row table:style-name="ro4">
          <table:table-cell office:value-type="string" calcext:value-type="string">
            <text:p>HOUS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use.html</text:p>
          </table:table-cell>
        </table:table-row>
        <table:table-row table:style-name="ro2">
          <table:table-cell office:value-type="string" calcext:value-type="string">
            <text:p>HO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ow.html</text:p>
          </table:table-cell>
        </table:table-row>
        <table:table-row table:style-name="ro2">
          <table:table-cell office:value-type="string" calcext:value-type="string">
            <text:p>H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ARNet - Croatian Academic and Research Network</text:p>
            <text:p>Josipa Marohnica 5</text:p>
            <text:p>Zagreb 10000</text:p>
            <text:p>Croatia</text:p>
          </table:table-cell>
          <table:table-cell office:value-type="string" calcext:value-type="string">
            <text:p>🇭🇷 HR</text:p>
          </table:table-cell>
          <table:table-cell office:value-type="string" calcext:value-type="string">
            <text:p>CARNet DNS-Admin</text:p>
            <text:p>CARNet - Croatian Academic and Research Network</text:p>
            <text:p>Josipa Marohnica 5</text:p>
            <text:p>Zagreb 10000</text:p>
            <text:p>Croatia</text:p>
          </table:table-cell>
          <table:table-cell office:value-type="string" calcext:value-type="string">
            <text:p>🇭🇷 HR</text:p>
          </table:table-cell>
          <table:table-cell office:value-type="string" calcext:value-type="string">
            <text:p>CARNet Hostmaster</text:p>
            <text:p>CARNet - Croatian Academic and Research Network</text:p>
            <text:p>Josipa Marohnica 5</text:p>
            <text:p>Zagreb 10000</text:p>
            <text:p>Croatia</text:p>
          </table:table-cell>
          <table:table-cell office:value-type="string" calcext:value-type="string">
            <text:p>🇭🇷 H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hr.html</text:p>
          </table:table-cell>
        </table:table-row>
        <table:table-row table:style-name="ro4">
          <table:table-cell office:value-type="string" calcext:value-type="string">
            <text:p>HSB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SBC Global Services (UK) Limited</text:p>
            <text:p>8 Canada Square, Canary Wharf</text:p>
            <text:p>London E14 5H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Kevin Audritt</text:p>
            <text:p>HSBC Holdings PLC</text:p>
            <text:p>8 Canada Square</text:p>
            <text:p>Canary Wharf</text:p>
            <text:p>London E14 5H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hsbc.html</text:p>
          </table:table-cell>
        </table:table-row>
        <table:table-row table:style-name="ro3">
          <table:table-cell office:value-type="string" calcext:value-type="string">
            <text:p>HT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htc.html</text:p>
          </table:table-cell>
        </table:table-row>
        <table:table-row table:style-name="ro2">
          <table:table-cell office:value-type="string" calcext:value-type="string">
            <text:p>H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nsortium FDS/RDDH</text:p>
            <text:p>17, 2e Ruelle Wilson, Pacot</text:p>
            <text:p>Port au Prince</text:p>
            <text:p>Haiti</text:p>
          </table:table-cell>
          <table:table-cell office:value-type="string" calcext:value-type="string">
            <text:p>🇭🇹 HT</text:p>
          </table:table-cell>
          <table:table-cell office:value-type="string" calcext:value-type="string">
            <text:p>Admin Contact</text:p>
            <text:p>Fondation Réseau de Développement Durable d'Haïti/ Faculté Des Sciences - UEH</text:p>
            <text:p>17, 2e Ruelle Wilson, Pacot</text:p>
            <text:p>Port au Prince</text:p>
            <text:p>Haiti</text:p>
          </table:table-cell>
          <table:table-cell office:value-type="string" calcext:value-type="string">
            <text:p>🇭🇹 HT</text:p>
          </table:table-cell>
          <table:table-cell office:value-type="string" calcext:value-type="string">
            <text:p>Contact Technique</text:p>
            <text:p>Faculté des Sciences de l'Université d'Etat d'Haïti/ FRDDH</text:p>
            <text:p>17, 2e Ruelle Wilson, Pacot</text:p>
            <text:p>Port au Prince</text:p>
            <text:p>Haiti</text:p>
          </table:table-cell>
          <table:table-cell office:value-type="string" calcext:value-type="string">
            <text:p>🇭🇹 HT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t.html</text:p>
          </table:table-cell>
        </table:table-row>
        <table:table-row table:style-name="ro4">
          <table:table-cell office:value-type="string" calcext:value-type="string">
            <text:p>HUGH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ughes Satellite Systems Corporation</text:p>
            <text:p>100 Inverness Terrace East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Patent Counsel &amp; Director</text:p>
            <text:p>Hughes Satellite Systems Corporation</text:p>
            <text:p>100 Inverness Terrace East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ughes.html</text:p>
          </table:table-cell>
        </table:table-row>
        <table:table-row table:style-name="ro2">
          <table:table-cell office:value-type="string" calcext:value-type="string">
            <text:p>H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uncil of Hungarian Internet Providers (CHIP)</text:p>
            <text:p>Bláthy Ottó utca 9.</text:p>
            <text:p>Budapest H-1089</text:p>
            <text:p>Hungary</text:p>
          </table:table-cell>
          <table:table-cell office:value-type="string" calcext:value-type="string">
            <text:p>🇭🇺 HU</text:p>
          </table:table-cell>
          <table:table-cell office:value-type="string" calcext:value-type="string">
            <text:p>János Zsakó</text:p>
            <text:p>Council of Hungarian Internet Providers (CHIP)</text:p>
            <text:p>Bláthy Ottó utca 9.</text:p>
            <text:p>Budapest H-1089</text:p>
            <text:p>Hungary</text:p>
          </table:table-cell>
          <table:table-cell office:value-type="string" calcext:value-type="string">
            <text:p>🇭🇺 HU</text:p>
          </table:table-cell>
          <table:table-cell office:value-type="string" calcext:value-type="string">
            <text:p>CHIP Hostmaster</text:p>
            <text:p>Council of Hungarian Internet Providers (CHIP)</text:p>
            <text:p>Bláthy Ottó utca 9.</text:p>
            <text:p>Budapest H-1089</text:p>
            <text:p>Hungary</text:p>
          </table:table-cell>
          <table:table-cell office:value-type="string" calcext:value-type="string">
            <text:p>🇭🇺 HU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hu.html</text:p>
          </table:table-cell>
        </table:table-row>
        <table:table-row table:style-name="ro2">
          <table:table-cell office:value-type="string" calcext:value-type="string">
            <text:p>HYAT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yatt GTLD, L.L.C.</text:p>
            <text:p>71 S. Wacker Drive</text:p>
            <text:p>Chicago IL 606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Vice President, Operations</text:p>
            <text:p>Brandsight, Inc.</text:p>
            <text:p>18 Division St., Suite 309</text:p>
            <text:p>Saratoga Springs NY 1286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yatt.html</text:p>
          </table:table-cell>
        </table:table-row>
        <table:table-row table:style-name="ro4">
          <table:table-cell office:value-type="string" calcext:value-type="string">
            <text:p>HYUNDA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yundai Motor Company</text:p>
            <text:p>231 Yangjae-dong</text:p>
            <text:p>Seocho-gu</text:p>
            <text:p>Seoul 137-938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hyundai.html</text:p>
          </table:table-cell>
        </table:table-row>
        <table:table-row table:style-name="ro2">
          <table:table-cell office:value-type="string" calcext:value-type="string">
            <text:p>IB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ational Business Machines Corporation</text:p>
            <text:p>New Orchard Road</text:p>
            <text:p>Armonk NY 105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ngineering Manager</text:p>
            <text:p>International Business Machines Corporation</text:p>
            <text:p>North Castle Drive</text:p>
            <text:p>Armonk NY 105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ngineering Manager</text:p>
            <text:p>International Business Machines Corporation</text:p>
            <text:p>1228 Euclid Ave., 9th Floor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bm.html</text:p>
          </table:table-cell>
        </table:table-row>
        <table:table-row table:style-name="ro5">
          <table:table-cell office:value-type="string" calcext:value-type="string">
            <text:p>ICB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dustrial and Commercial Bank of China Limited</text:p>
            <text:p>15F, Tower D, Desheng Intenational Center No.77 Desheng Men Wai Avenue</text:p>
            <text:p>Xicheng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Operation Manager</text:p>
            <text:p>Industrial and Commercial Bank of China Limited</text:p>
            <text:p>15F, Tower D, Desheng Intenational Center No.77 Desheng Men Wai Avenue</text:p>
            <text:p>Xicheng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NE,ZDNS</text:p>
            <text:p>ZDNS</text:p>
            <text:p>No. 4, South 4th Street</text:p>
            <text:p>ZhongGuanCun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cbc.html</text:p>
          </table:table-cell>
        </table:table-row>
        <table:table-row table:style-name="ro2">
          <table:table-cell office:value-type="string" calcext:value-type="string">
            <text:p>I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continentalExchange, Inc.</text:p>
            <text:p>5660 New Northside Dr NW</text:p>
            <text:p>Atlanta GA 3032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NS Admin</text:p>
            <text:p>ICE</text:p>
            <text:p>5660 New Northside Dr NW</text:p>
            <text:p>Atlanta GA 3032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ce.html</text:p>
          </table:table-cell>
        </table:table-row>
        <table:table-row table:style-name="ro4">
          <table:table-cell office:value-type="string" calcext:value-type="string">
            <text:p>IC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ortdot SA</text:p>
            <text:p>29 Boulevard de la Grande-Duchesse Charlotte</text:p>
            <text:p>Luxembourg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Lars Jensen</text:p>
            <text:p>Shortdot SA</text:p>
            <text:p>29 Boulevard de la Grande-Duchesse Charlotte</text:p>
            <text:p>Luxembourg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icu.html</text:p>
          </table:table-cell>
        </table:table-row>
        <table:table-row table:style-name="ro4">
          <table:table-cell office:value-type="string" calcext:value-type="string">
            <text:p>ID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erkumpulan Pengelola Nama Domain Internet Indonesia (PANDI)</text:p>
            <text:p>Icon Business Park, Unit L1-L2</text:p>
            <text:p>Jalan Raya Cisauk - LAPAN</text:p>
            <text:p>Tangerang Banten 15345</text:p>
            <text:p>Indonesia</text:p>
          </table:table-cell>
          <table:table-cell office:value-type="string" calcext:value-type="string">
            <text:p>🇮🇩 ID</text:p>
          </table:table-cell>
          <table:table-cell office:value-type="string" calcext:value-type="string">
            <text:p>Admin Contact</text:p>
            <text:p>Perkumpulan Pengelola Nama Domain Internet Indonesia (PANDI)</text:p>
            <text:p>Icon Business Park, Unit L1-L2</text:p>
            <text:p>Jalan Raya Cisauk - LAPAN</text:p>
            <text:p>Tangerang Banten 15345</text:p>
            <text:p>Indonesia</text:p>
          </table:table-cell>
          <table:table-cell office:value-type="string" calcext:value-type="string">
            <text:p>🇮🇩 ID</text:p>
          </table:table-cell>
          <table:table-cell office:value-type="string" calcext:value-type="string">
            <text:p>Tech Contact</text:p>
            <text:p>Perkumpulan Pengelola Nama Domain Internet Indonesia (PANDI)</text:p>
            <text:p>Icon Business Park, Unit L1-L2</text:p>
            <text:p>Jalan Raya Cisauk - LAPAN</text:p>
            <text:p>Tangerang Banten 15345</text:p>
            <text:p>Indonesia</text:p>
          </table:table-cell>
          <table:table-cell office:value-type="string" calcext:value-type="string">
            <text:p>🇮🇩 I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d.html</text:p>
          </table:table-cell>
        </table:table-row>
        <table:table-row table:style-name="ro5">
          <table:table-cell office:value-type="string" calcext:value-type="string">
            <text:p>IEE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EEE Global LLC</text:p>
            <text:p>445 Hoes Lane</text:p>
            <text:p>Piscataway NJ 088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akash Bellur</text:p>
            <text:p>IEEE Global LLC</text:p>
            <text:p>445 Hoes Lane</text:p>
            <text:p>Piscataway NJ 088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eee.html</text:p>
          </table:table-cell>
        </table:table-row>
        <table:table-row table:style-name="ro2">
          <table:table-cell office:value-type="string" calcext:value-type="string">
            <text:p>I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E Domain Registry CLG</text:p>
            <text:p>2 Harbour Square</text:p>
            <text:p>Dún Laoghaire Co. Dublin A96 D6R0</text:p>
            <text:p>Ireland</text:p>
          </table:table-cell>
          <table:table-cell office:value-type="string" calcext:value-type="string">
            <text:p>🇮🇪 IE</text:p>
          </table:table-cell>
          <table:table-cell office:value-type="string" calcext:value-type="string">
            <text:p>Chief Executive</text:p>
            <text:p>IE Domain Registry CLG</text:p>
            <text:p>2 Harbour Square</text:p>
            <text:p>Dún Laoghaire Co. Dublin A96 D6R0</text:p>
            <text:p>Ireland</text:p>
          </table:table-cell>
          <table:table-cell office:value-type="string" calcext:value-type="string">
            <text:p>🇮🇪 IE</text:p>
          </table:table-cell>
          <table:table-cell office:value-type="string" calcext:value-type="string">
            <text:p>Chief Information Officer</text:p>
            <text:p>IE Domain Registry CLG</text:p>
            <text:p>2 Harbour Square</text:p>
            <text:p>Dún Laoghaire Co. Dublin A96 D6R0</text:p>
            <text:p>Ireland</text:p>
          </table:table-cell>
          <table:table-cell office:value-type="string" calcext:value-type="string">
            <text:p>🇮🇪 I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ie.html</text:p>
          </table:table-cell>
        </table:table-row>
        <table:table-row table:style-name="ro2">
          <table:table-cell office:value-type="string" calcext:value-type="string">
            <text:p>IF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fm electronic gmbh</text:p>
            <text:p>Friedrichstr. 1</text:p>
            <text:p>Essen NRW 45128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Teamleader IT Infrastructure Services Network</text:p>
            <text:p>ifm electronic gmbh</text:p>
            <text:p>Friedrichstr. 1</text:p>
            <text:p>Essen NRW 45128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ronDNS Support</text:p>
            <text:p>Knipp Medien und Kommunikation GmbH</text:p>
            <text:p>Martin-Schmeisser-Weg 9</text:p>
            <text:p>Dortmund North Rhine-Westphalia 4422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ifm.html</text:p>
          </table:table-cell>
        </table:table-row>
        <table:table-row table:style-name="ro3">
          <table:table-cell office:value-type="string" calcext:value-type="string">
            <text:p>IIN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iinet.html</text:p>
          </table:table-cell>
        </table:table-row>
        <table:table-row table:style-name="ro2">
          <table:table-cell office:value-type="string" calcext:value-type="string">
            <text:p>IKAN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kano S.A.</text:p>
            <text:p>1, rue Nicolas Welter</text:p>
            <text:p>Luxembourg L-2740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EO</text:p>
            <text:p>DOTZON GmbH</text:p>
            <text:p>Akazienstr 28</text:p>
            <text:p>Berlin Berlin 10823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Technical Operations</text:p>
            <text:p>TLD-BOX Registrydienstleistungen GmbH</text:p>
            <text:p>Jakob-Haringer-Strasse 8/V</text:p>
            <text:p>Salzburg 5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ikano.html</text:p>
          </table:table-cell>
        </table:table-row>
        <table:table-row table:style-name="ro2">
          <table:table-cell office:value-type="string" calcext:value-type="string">
            <text:p>I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he Israel Internet Association (RA)</text:p>
            <text:p>Bareket 6, POB 7210</text:p>
            <text:p>Petach Tikva 4951774</text:p>
            <text:p>Israel</text:p>
          </table:table-cell>
          <table:table-cell office:value-type="string" calcext:value-type="string">
            <text:p>🇮🇱 IL</text:p>
          </table:table-cell>
          <table:table-cell office:value-type="string" calcext:value-type="string">
            <text:p>Doron Shikmoni</text:p>
            <text:p>The Israel Internet Association (RA)</text:p>
            <text:p>Bareket 6, POB 7210</text:p>
            <text:p>Petach Tikva 4951774</text:p>
            <text:p>Israel</text:p>
          </table:table-cell>
          <table:table-cell office:value-type="string" calcext:value-type="string">
            <text:p>🇮🇱 IL</text:p>
          </table:table-cell>
          <table:table-cell office:value-type="string" calcext:value-type="string">
            <text:p>IL Technical Contact</text:p>
            <text:p>The Israel Internet Association (RA)</text:p>
            <text:p>Bareket 6, POB 7210</text:p>
            <text:p>Petach Tikva 4951774</text:p>
            <text:p>Israel</text:p>
          </table:table-cell>
          <table:table-cell office:value-type="string" calcext:value-type="string">
            <text:p>🇮🇱 I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l.html</text:p>
          </table:table-cell>
        </table:table-row>
        <table:table-row table:style-name="ro4">
          <table:table-cell office:value-type="string" calcext:value-type="string">
            <text:p>IMAMA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ndation Aga Khan (Aga Khan Foundation)</text:p>
            <text:p>1 - 3 avenue de la Paix</text:p>
            <text:p>Geneva Geneva CH-1202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irector of Finance</text:p>
            <text:p>Fondation Aga Khan (Aga Khan Foundation)</text:p>
            <text:p>1 - 3 avenue de la Paix</text:p>
            <text:p>Geneva Geneva CH-1202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imamat.html</text:p>
          </table:table-cell>
        </table:table-row>
        <table:table-row table:style-name="ro5">
          <table:table-cell office:value-type="string" calcext:value-type="string">
            <text:p>IMD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mdb.html</text:p>
          </table:table-cell>
        </table:table-row>
        <table:table-row table:style-name="ro5">
          <table:table-cell office:value-type="string" calcext:value-type="string">
            <text:p>I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sle of Man Government</text:p>
            <text:p>Bucks Road</text:p>
            <text:p>Douglas Isle of Man IM1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Brian Osborn</text:p>
            <text:p>Information Systems Division,</text:p>
            <text:p>Isle of Man Government</text:p>
            <text:p>St Andrew's House</text:p>
            <text:p>Finch Road</text:p>
            <text:p>Douglas IM1 3PX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Phil Adcock</text:p>
            <text:p>Domicilium (IoM) Ltd</text:p>
            <text:p>Isle of Man Datacentre</text:p>
            <text:p>Ronaldsway IM9 2RS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im.html</text:p>
          </table:table-cell>
        </table:table-row>
        <table:table-row table:style-name="ro4">
          <table:table-cell office:value-type="string" calcext:value-type="string">
            <text:p>IMMOBILI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mmobilien.html</text:p>
          </table:table-cell>
        </table:table-row>
        <table:table-row table:style-name="ro4">
          <table:table-cell office:value-type="string" calcext:value-type="string">
            <text:p>IMM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mmo.html</text:p>
          </table:table-cell>
        </table:table-row>
        <table:table-row table:style-name="ro4">
          <table:table-cell office:value-type="string" calcext:value-type="string">
            <text:p>IN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cap Registry Inc.</text:p>
            <text:p>4th Floor, Harbour Place, 103 South Church Street</text:p>
            <text:p>PO Box 10240</text:p>
            <text:p>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General Manager</text:p>
            <text:p>Intercap Registry Inc.</text:p>
            <text:p>4th Floor, Harbour Place, 103 South Church Street</text:p>
            <text:p>PO Box 10240</text:p>
            <text:p>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c.html</text:p>
          </table:table-cell>
        </table:table-row>
        <table:table-row table:style-name="ro4">
          <table:table-cell office:value-type="string" calcext:value-type="string">
            <text:p>INDUSTRI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dustries.html</text:p>
          </table:table-cell>
        </table:table-row>
        <table:table-row table:style-name="ro2">
          <table:table-cell office:value-type="string" calcext:value-type="string">
            <text:p>INFINIT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ISSAN MOTOR CO., LTD.</text:p>
            <text:p>2, Takaracho, Kanagawa-ku</text:p>
            <text:p>Yokohama-shi Kanagawa 220-8686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finiti.html</text:p>
          </table:table-cell>
        </table:table-row>
        <table:table-row table:style-name="ro4">
          <table:table-cell office:value-type="string" calcext:value-type="string">
            <text:p>INF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fo.html</text:p>
          </table:table-cell>
        </table:table-row>
        <table:table-row table:style-name="ro2">
          <table:table-cell office:value-type="string" calcext:value-type="string">
            <text:p>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g.html</text:p>
          </table:table-cell>
        </table:table-row>
        <table:table-row table:style-name="ro2">
          <table:table-cell office:value-type="string" calcext:value-type="string">
            <text:p>I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.html</text:p>
          </table:table-cell>
        </table:table-row>
        <table:table-row table:style-name="ro2">
          <table:table-cell office:value-type="string" calcext:value-type="string">
            <text:p>I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k.html</text:p>
          </table:table-cell>
        </table:table-row>
        <table:table-row table:style-name="ro4">
          <table:table-cell office:value-type="string" calcext:value-type="string">
            <text:p>INSTITU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stitute.html</text:p>
          </table:table-cell>
        </table:table-row>
        <table:table-row table:style-name="ro4">
          <table:table-cell office:value-type="string" calcext:value-type="string">
            <text:p>INSURAN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TLD Registry Services LLC</text:p>
            <text:p>1300 Eye Street, NW</text:p>
            <text:p>Suite 1100 West</text:p>
            <text:p>Washington DC 200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ing Director</text:p>
            <text:p>fTLD Registry Services, LLC</text:p>
            <text:p>1300 Eye Street, NW</text:p>
            <text:p>Suite 1100 West</text:p>
            <text:p>Washington DC 200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surance.html</text:p>
          </table:table-cell>
        </table:table-row>
        <table:table-row table:style-name="ro4">
          <table:table-cell office:value-type="string" calcext:value-type="string">
            <text:p>INSU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sure.html</text:p>
          </table:table-cell>
        </table:table-row>
        <table:table-row table:style-name="ro3">
          <table:table-cell office:value-type="string" calcext:value-type="string">
            <text:p>INT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intel.html</text:p>
          </table:table-cell>
        </table:table-row>
        <table:table-row table:style-name="ro4">
          <table:table-cell office:value-type="string" calcext:value-type="string">
            <text:p>INTERNATION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ternational.html</text:p>
          </table:table-cell>
        </table:table-row>
        <table:table-row table:style-name="ro4">
          <table:table-cell office:value-type="string" calcext:value-type="string">
            <text:p>INT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Assigned Numbers Authority</text:p>
            <text:p>12025 Waterfront Drive</text:p>
            <text:p>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nternet Assigned Numbers Authority</text:p>
            <text:p>ICANN</text:p>
            <text:p>12025 Waterfront Drive</text:p>
            <text:p>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nternet Assigned Numbers Authority</text:p>
            <text:p>ICANN</text:p>
            <text:p>12025 Waterfront Drive</text:p>
            <text:p>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t.html</text:p>
          </table:table-cell>
        </table:table-row>
        <table:table-row table:style-name="ro2">
          <table:table-cell office:value-type="string" calcext:value-type="string">
            <text:p>INTUI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uit Administrative Services, Inc.</text:p>
            <text:p>c/o Intuit Inc., 2632 Marine 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topher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tuit.html</text:p>
          </table:table-cell>
        </table:table-row>
        <table:table-row table:style-name="ro4">
          <table:table-cell office:value-type="string" calcext:value-type="string">
            <text:p>INVESTMEN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nvestments.html</text:p>
          </table:table-cell>
        </table:table-row>
        <table:table-row table:style-name="ro5">
          <table:table-cell office:value-type="string" calcext:value-type="string">
            <text:p>I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ternet Computer Bureau Limited</text:p>
            <text:p>c/o Sure (Diego Garcia) Limited</text:p>
            <text:p>Diego Garcia</text:p>
            <text:p>British Indian Ocean Territories, PSC 466 Box 59</text:p>
            <text:p>FPO-AP 96595-0059</text:p>
            <text:p>British Indian Ocean Territory (the)</text:p>
          </table:table-cell>
          <table:table-cell office:value-type="string" calcext:value-type="string">
            <text:p>🇮🇴 IO</text:p>
          </table:table-cell>
          <table:table-cell office:value-type="string" calcext:value-type="string">
            <text:p>Internet Administrator</text:p>
            <text:p>Internet Computer Bureau Limited</text:p>
            <text:p>c/o Sure (Diego Garcia) Limited</text:p>
            <text:p>Diego Garcia</text:p>
            <text:p>British Indian Ocean Territories, PSC 466 Box 59</text:p>
            <text:p>FPO-AP 96595-0059</text:p>
            <text:p>British Indian Ocean Territory (the)</text:p>
          </table:table-cell>
          <table:table-cell office:value-type="string" calcext:value-type="string">
            <text:p>🇮🇴 IO</text:p>
          </table:table-cell>
          <table:table-cell office:value-type="string" calcext:value-type="string">
            <text:p>Administrator</text:p>
            <text:p>Internet Computer Bureau Ltd</text:p>
            <text:p>Greytown House, 221-227 High Street</text:p>
            <text:p>Orpington Kent BR6 0NZ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io.html</text:p>
          </table:table-cell>
        </table:table-row>
        <table:table-row table:style-name="ro2">
          <table:table-cell office:value-type="string" calcext:value-type="string">
            <text:p>IPIRANG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piranga Produtos de Petroleo S.A.</text:p>
            <text:p>Rua Francisco Eugenio, 329 Sao Cristovao</text:p>
            <text:p>Rio de Janeiro RJ 20941-9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Fernanda Menezes</text:p>
            <text:p>Ipiranga Produtos de Petroleo</text:p>
            <text:p>329 Sao Cristovao</text:p>
            <text:p>Rio de Janeiro RJ 20941-9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piranga.html</text:p>
          </table:table-cell>
        </table:table-row>
        <table:table-row table:style-name="ro4">
          <table:table-cell office:value-type="string" calcext:value-type="string">
            <text:p>IQ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munications and Media Commission (CMC)</text:p>
            <text:p>Al-Masbah Hay Babel</text:p>
            <text:p>Dist. 929 St. 32 House 18</text:p>
            <text:p>Baghdad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Administrative Role Account</text:p>
            <text:p>Communications and Media Commission (CMC)</text:p>
            <text:p>Al-Masbah Hay Babel</text:p>
            <text:p>Dist. 929 St. 32 House 18</text:p>
            <text:p>Baghdad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Technical Role Account</text:p>
            <text:p>Communications and Media Commission (CMC)</text:p>
            <text:p>Al-Masbah Hay Babel</text:p>
            <text:p>Dist. 929 St. 32 House 18</text:p>
            <text:p>Baghdad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q.html</text:p>
          </table:table-cell>
        </table:table-row>
        <table:table-row table:style-name="ro2">
          <table:table-cell office:value-type="string" calcext:value-type="string">
            <text:p>I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stitute for Research in Fundamental Sciences</text:p>
            <text:p>Shahid Bahonar (Niavaran) Square</text:p>
            <text:p>Tehran 1954851167</text:p>
            <text:p>Iran (Islamic Republic of)</text:p>
          </table:table-cell>
          <table:table-cell office:value-type="string" calcext:value-type="string">
            <text:p>🇮🇷 IR</text:p>
          </table:table-cell>
          <table:table-cell office:value-type="string" calcext:value-type="string">
            <text:p>Director</text:p>
            <text:p>Institute for Research in Fundamental Sciences (IPM)</text:p>
            <text:p>Shahid Bahonar (Niavaran) Square</text:p>
            <text:p>Tehran 1954851167</text:p>
            <text:p>Iran (Islamic Republic of)</text:p>
          </table:table-cell>
          <table:table-cell office:value-type="string" calcext:value-type="string">
            <text:p>🇮🇷 IR</text:p>
          </table:table-cell>
          <table:table-cell office:value-type="string" calcext:value-type="string">
            <text:p>CTO</text:p>
            <text:p>Institute for Research in Fundamental Sciences (IPM)</text:p>
            <text:p>Shahid Bahonar (Niavaran) Square</text:p>
            <text:p>Tehran 1954851167</text:p>
            <text:p>Iran (Islamic Republic of)</text:p>
          </table:table-cell>
          <table:table-cell office:value-type="string" calcext:value-type="string">
            <text:p>🇮🇷 I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r.html</text:p>
          </table:table-cell>
        </table:table-row>
        <table:table-row table:style-name="ro4">
          <table:table-cell office:value-type="string" calcext:value-type="string">
            <text:p>IRIS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rish.html</text:p>
          </table:table-cell>
        </table:table-row>
        <table:table-row table:style-name="ro3">
          <table:table-cell office:value-type="string" calcext:value-type="string">
            <text:p>ISELEC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iselect.html</text:p>
          </table:table-cell>
        </table:table-row>
        <table:table-row table:style-name="ro2">
          <table:table-cell office:value-type="string" calcext:value-type="string">
            <text:p>I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SNIC - Internet á Íslandi hf.</text:p>
            <text:p>Katrínartún 2</text:p>
            <text:p>Reykjavik 105</text:p>
            <text:p>Iceland</text:p>
          </table:table-cell>
          <table:table-cell office:value-type="string" calcext:value-type="string">
            <text:p>🇮🇸 IS</text:p>
          </table:table-cell>
          <table:table-cell office:value-type="string" calcext:value-type="string">
            <text:p>ISNIC Board</text:p>
            <text:p>ISNIC - Internet á Íslandi hf.</text:p>
            <text:p>Katrínartún 2</text:p>
            <text:p>Reykjavík 105</text:p>
            <text:p>Iceland</text:p>
          </table:table-cell>
          <table:table-cell office:value-type="string" calcext:value-type="string">
            <text:p>🇮🇸 IS</text:p>
          </table:table-cell>
          <table:table-cell office:value-type="string" calcext:value-type="string">
            <text:p>ISNIC Hostmaster</text:p>
            <text:p>ISNIC - Internet á Íslandi hf.</text:p>
            <text:p>Katrínartún 2</text:p>
            <text:p>Reykjavík 105</text:p>
            <text:p>Iceland</text:p>
          </table:table-cell>
          <table:table-cell office:value-type="string" calcext:value-type="string">
            <text:p>🇮🇸 IS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is.html</text:p>
          </table:table-cell>
        </table:table-row>
        <table:table-row table:style-name="ro4">
          <table:table-cell office:value-type="string" calcext:value-type="string">
            <text:p>ISMAIL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ndation Aga Khan (Aga Khan Foundation)</text:p>
            <text:p>1 - 3 avenue de la Paix</text:p>
            <text:p>Geneva CH-1202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irector of Finance</text:p>
            <text:p>Fondation Aga Khan (Aga Khan Foundation)</text:p>
            <text:p>1 - 3 avenue de la Paix</text:p>
            <text:p>Geneva CH-1202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ismaili.html</text:p>
          </table:table-cell>
        </table:table-row>
        <table:table-row table:style-name="ro4">
          <table:table-cell office:value-type="string" calcext:value-type="string">
            <text:p>ISTANBU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stanbul Metropolitan Municipality</text:p>
            <text:p>Istanbul Metropolitan Municipality Department of Electrical Engineering Hacı ahmet mahallesi Muhsin yazıcıoğlu caddesi no:1</text:p>
            <text:p>Beyoğlu/İstanbul 34440</text:p>
            <text:p>Turkey</text:p>
          </table:table-cell>
          <table:table-cell office:value-type="string" calcext:value-type="string">
            <text:p>🇹🇷 TR</text:p>
          </table:table-cell>
          <table:table-cell office:value-type="string" calcext:value-type="string">
            <text:p>Registry Manager</text:p>
            <text:p>Istanbul Metropolitan Municipality</text:p>
            <text:p>Istanbul Metropolitan Municipality Department of Electrical Engineering Hacı ahmet mahallesi Muhsin yazıcıoğlu caddesi no:1</text:p>
            <text:p>Beyoğlu/İstanbul 34440</text:p>
            <text:p>Turkey</text:p>
          </table:table-cell>
          <table:table-cell office:value-type="string" calcext:value-type="string">
            <text:p>🇹🇷 TR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stanbul.html</text:p>
          </table:table-cell>
        </table:table-row>
        <table:table-row table:style-name="ro4">
          <table:table-cell office:value-type="string" calcext:value-type="string">
            <text:p>I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stanbul Metropolitan Municipality</text:p>
            <text:p>Istanbul Metropolitan Municipality Department of Electrical Engineering Hacı ahmet mahallesi Muhsin yazıcıoğlu caddesi no:1</text:p>
            <text:p>Beyoğlu/İstanbul 34440</text:p>
            <text:p>Turkey</text:p>
          </table:table-cell>
          <table:table-cell office:value-type="string" calcext:value-type="string">
            <text:p>🇹🇷 TR</text:p>
          </table:table-cell>
          <table:table-cell office:value-type="string" calcext:value-type="string">
            <text:p>Registry Manager</text:p>
            <text:p>Istanbul Metropolitan Municipality / Medya A.S.</text:p>
            <text:p>Istanbul Metropolitan Municipality Department of Electrical Engineering Hacı ahmet mahallesi Muhsin yazıcıoğlu caddesi no:1</text:p>
            <text:p>Beyoğlu/İstanbul 34440</text:p>
            <text:p>Turkey</text:p>
          </table:table-cell>
          <table:table-cell office:value-type="string" calcext:value-type="string">
            <text:p>🇹🇷 TR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st.html</text:p>
          </table:table-cell>
        </table:table-row>
        <table:table-row table:style-name="ro2">
          <table:table-cell office:value-type="string" calcext:value-type="string">
            <text:p>ITA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tau Unibanco Holding S.A.</text:p>
            <text:p>Praça Alfredo Egydio de Souza Aranha, 100, Torre Conceicao, 1st floor, CEP 04344-902</text:p>
            <text:p>São Paulo SP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Diego Mariano de Campos</text:p>
            <text:p>Itau Unibanco Holding S.A.</text:p>
            <text:p>Av. Engenheiro Armando de Arruda Pereira, Jabaquara – Torre Eudoro Vilella</text:p>
            <text:p>São Paulo SP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itau.html</text:p>
          </table:table-cell>
        </table:table-row>
        <table:table-row table:style-name="ro2">
          <table:table-cell office:value-type="string" calcext:value-type="string">
            <text:p>I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IT - CNR</text:p>
            <text:p>Via Moruzzi, 1</text:p>
            <text:p>Pisa I-56124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Andrea Passarella</text:p>
            <text:p>IIT - CNR</text:p>
            <text:p>Via Moruzzi, 1</text:p>
            <text:p>Pisa I-56124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Maurizio Martinelli</text:p>
            <text:p>IIT - CNR</text:p>
            <text:p>Via Moruzzi, 1</text:p>
            <text:p>Pisa I-56124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it.html</text:p>
          </table:table-cell>
        </table:table-row>
        <table:table-row table:style-name="ro4">
          <table:table-cell office:value-type="string" calcext:value-type="string">
            <text:p>ITV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TV Services Limited</text:p>
            <text:p>The London Television Centre, Upper Ground</text:p>
            <text:p>London SE1 9LT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ead of Secretariat</text:p>
            <text:p>ITV PLC</text:p>
            <text:p>The London Television Centre, Upper Ground</text:p>
            <text:p>London SE1 9LT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itv.html</text:p>
          </table:table-cell>
        </table:table-row>
        <table:table-row table:style-name="ro3">
          <table:table-cell office:value-type="string" calcext:value-type="string">
            <text:p>IVEC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iveco.html</text:p>
          </table:table-cell>
        </table:table-row>
        <table:table-row table:style-name="ro3">
          <table:table-cell office:value-type="string" calcext:value-type="string">
            <text:p>IW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iwc.html</text:p>
          </table:table-cell>
        </table:table-row>
        <table:table-row table:style-name="ro4">
          <table:table-cell office:value-type="string" calcext:value-type="string">
            <text:p>JAGU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aguar Land Rover Ltd</text:p>
            <text:p>Abbey Road</text:p>
            <text:p>Whitley</text:p>
            <text:p>Coventry CV3 4LF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Digital Portfolio Manager</text:p>
            <text:p>Jaguar Land Rover Ltd</text:p>
            <text:p>Abbey Road</text:p>
            <text:p>Whitley</text:p>
            <text:p>Coventry CV3 4LF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jaguar.html</text:p>
          </table:table-cell>
        </table:table-row>
        <table:table-row table:style-name="ro2">
          <table:table-cell office:value-type="string" calcext:value-type="string">
            <text:p>JAV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racle Corporation</text:p>
            <text:p>500 Oracle Parkway</text:p>
            <text:p>M/S 501ip3</text:p>
            <text:p>Redwood Shores CA 9406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ava.html</text:p>
          </table:table-cell>
        </table:table-row>
        <table:table-row table:style-name="ro4">
          <table:table-cell office:value-type="string" calcext:value-type="string">
            <text:p>JC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CB Co., Ltd.</text:p>
            <text:p>Aoyama Rise Square 5-1-22 Minami Aoyama</text:p>
            <text:p>Minato-ku Tokyo 107-8686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cb.html</text:p>
          </table:table-cell>
        </table:table-row>
        <table:table-row table:style-name="ro3">
          <table:table-cell office:value-type="string" calcext:value-type="string">
            <text:p>JC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jcp.html</text:p>
          </table:table-cell>
        </table:table-row>
        <table:table-row table:style-name="ro4">
          <table:table-cell office:value-type="string" calcext:value-type="string">
            <text:p>JEE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CA US LLC.</text:p>
            <text:p>1000 Chrysler Drive</text:p>
            <text:p>Auburn Hills MI 4832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ales &amp; Marketing - IT Services Aftersales</text:p>
            <text:p>FCA US LLC.</text:p>
            <text:p>1000 Chrysler Drive</text:p>
            <text:p>Auburn Hills MI 4832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eep.html</text:p>
          </table:table-cell>
        </table:table-row>
        <table:table-row table:style-name="ro4">
          <table:table-cell office:value-type="string" calcext:value-type="string">
            <text:p>J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sland Networks (Jersey) Ltd.</text:p>
            <text:p>Fifth Floor</text:p>
            <text:p>37 Esplanade</text:p>
            <text:p>St Helier JE1 1AW</text:p>
            <text:p>Jersey</text:p>
          </table:table-cell>
          <table:table-cell office:value-type="string" calcext:value-type="string">
            <text:p>🇯🇪 JE</text:p>
          </table:table-cell>
          <table:table-cell office:value-type="string" calcext:value-type="string">
            <text:p>Managing Director</text:p>
            <text:p>Island Networks (Jersey) Ltd.</text:p>
            <text:p>Fifth Floor</text:p>
            <text:p>37 Esplanade</text:p>
            <text:p>St Helier JE1 1AW</text:p>
            <text:p>Jersey</text:p>
          </table:table-cell>
          <table:table-cell office:value-type="string" calcext:value-type="string">
            <text:p>🇯🇪 JE</text:p>
          </table:table-cell>
          <table:table-cell office:value-type="string" calcext:value-type="string">
            <text:p>JE-Hostmaster</text:p>
            <text:p>Island Networks Limited</text:p>
            <text:p>Maison Postel</text:p>
            <text:p>Ollivier St</text:p>
            <text:p>Alderney GY9 3JZ</text:p>
            <text:p>Guernsey</text:p>
          </table:table-cell>
          <table:table-cell office:value-type="string" calcext:value-type="string">
            <text:p>🇬🇬 GG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je.html</text:p>
          </table:table-cell>
        </table:table-row>
        <table:table-row table:style-name="ro4">
          <table:table-cell office:value-type="string" calcext:value-type="string">
            <text:p>JETZ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etzt.html</text:p>
          </table:table-cell>
        </table:table-row>
        <table:table-row table:style-name="ro4">
          <table:table-cell office:value-type="string" calcext:value-type="string">
            <text:p>JEWELR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ewelry.html</text:p>
          </table:table-cell>
        </table:table-row>
        <table:table-row table:style-name="ro4">
          <table:table-cell office:value-type="string" calcext:value-type="string">
            <text:p>JI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liance Industries Limited</text:p>
            <text:p>Building 2A, 1st floor, CA - 13</text:p>
            <text:p>Reliance Corporate Park, Thane Belapur Road</text:p>
            <text:p>Navi Mumbai Maharashtra 40070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aket Gadkari</text:p>
            <text:p>Reliance Industries Limited</text:p>
            <text:p>Building 2A, 1st floor, CA - 13</text:p>
            <text:p>Reliance Corporate Park, Thane Belapur Road</text:p>
            <text:p>Navi Mumbai Maharashtra 40070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enior Director, DNS Infrastructure Group</text:p>
            <text:p>Afilias Limited</text:p>
            <text:p>c/o Identity Digital Inc. 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io.html</text:p>
          </table:table-cell>
        </table:table-row>
        <table:table-row table:style-name="ro3">
          <table:table-cell office:value-type="string" calcext:value-type="string">
            <text:p>JL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jlc.html</text:p>
          </table:table-cell>
        </table:table-row>
        <table:table-row table:style-name="ro4">
          <table:table-cell office:value-type="string" calcext:value-type="string">
            <text:p>J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nes Lang LaSalle Incorporated</text:p>
            <text:p>200 E. Randolph Drive</text:p>
            <text:p>Chicago IL 606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Corporate Counsel</text:p>
            <text:p>Jones Lang LaSalle Incorporated</text:p>
            <text:p>200 E. Randolph Drive</text:p>
            <text:p>Chicago IL 606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ll.html</text:p>
          </table:table-cell>
        </table:table-row>
        <table:table-row table:style-name="ro4">
          <table:table-cell office:value-type="string" calcext:value-type="string">
            <text:p>J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West Indies</text:p>
            <text:p>7 Gibraltar Road</text:p>
            <text:p>Mona Kingston 7</text:p>
            <text:p>Jamaica</text:p>
          </table:table-cell>
          <table:table-cell office:value-type="string" calcext:value-type="string">
            <text:p>🇯🇲 JM</text:p>
          </table:table-cell>
          <table:table-cell office:value-type="string" calcext:value-type="string">
            <text:p>Jeremy M. Whyte</text:p>
            <text:p>Mona Information Technology Services</text:p>
            <text:p>University of the West Indies</text:p>
            <text:p>7 Gibraltar Road</text:p>
            <text:p>Mona Kingston 7</text:p>
            <text:p>Jamaica</text:p>
          </table:table-cell>
          <table:table-cell office:value-type="string" calcext:value-type="string">
            <text:p>🇯🇲 JM</text:p>
          </table:table-cell>
          <table:table-cell office:value-type="string" calcext:value-type="string">
            <text:p>Domain Master</text:p>
            <text:p>Mona Information Technology Services</text:p>
            <text:p>University of the West Indies</text:p>
            <text:p>7 Gibraltar Road</text:p>
            <text:p>Mona Kingston 7</text:p>
            <text:p>Jamaica</text:p>
          </table:table-cell>
          <table:table-cell office:value-type="string" calcext:value-type="string">
            <text:p>🇯🇲 J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m.html</text:p>
          </table:table-cell>
        </table:table-row>
        <table:table-row table:style-name="ro2">
          <table:table-cell office:value-type="string" calcext:value-type="string">
            <text:p>JM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atrix IP LLC</text:p>
            <text:p>100 Matrix Drive</text:p>
            <text:p>Cary NC 275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Karen Day</text:p>
            <text:p>SAS Institute Inc.</text:p>
            <text:p>SAS Campus Drive</text:p>
            <text:p>Cary NC 275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mp.html</text:p>
          </table:table-cell>
        </table:table-row>
        <table:table-row table:style-name="ro5">
          <table:table-cell office:value-type="string" calcext:value-type="string">
            <text:p>JNJ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hnson &amp; Johnson Services, Inc.</text:p>
            <text:p>One Johnson &amp; Johnson Plaza</text:p>
            <text:p>New Brunswick NJ 0893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aul Freeman</text:p>
            <text:p>CentralNic</text:p>
            <text:p>Saddlers House, 4th Floor 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ANA Contact</text:p>
            <text:p>CentralNic Registry</text:p>
            <text:p>Saddlers House</text:p>
            <text:p>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nj.html</text:p>
          </table:table-cell>
        </table:table-row>
        <table:table-row table:style-name="ro5">
          <table:table-cell office:value-type="string" calcext:value-type="string">
            <text:p>JOBS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ploy Media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ay Fassett</text:p>
            <text:p>Employ Media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obs.html</text:p>
          </table:table-cell>
        </table:table-row>
        <table:table-row table:style-name="ro5">
          <table:table-cell office:value-type="string" calcext:value-type="string">
            <text:p>JOBUR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A Central Registry NPC trading as ZA Central Registry</text:p>
            <text:p>COZA House</text:p>
            <text:p>Gazelle Close</text:p>
            <text:p>Corporate Park South</text:p>
            <text:p>Midrand</text:p>
            <text:p>Midrand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Neil Duncan Dundas</text:p>
            <text:p>ZA Central Registry NPC trading as ZA Central Registry</text:p>
            <text:p>PO Box 4620</text:p>
            <text:p>Halfway House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Busdev Manager</text:p>
            <text:p>Domain Name Services (Pty) Ltd</text:p>
            <text:p>PO Box 4620</text:p>
            <text:p>Halfway House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oburg.html</text:p>
          </table:table-cell>
        </table:table-row>
        <table:table-row table:style-name="ro4">
          <table:table-cell office:value-type="string" calcext:value-type="string">
            <text:p>J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Digital Economy and Entrepreneurship (MoDEE)</text:p>
            <text:p>8th Circle - Bayader Wadi Al Seer</text:p>
            <text:p>P.O. Box 9903</text:p>
            <text:p>Amman 11191</text:p>
            <text:p>Jordan</text:p>
          </table:table-cell>
          <table:table-cell office:value-type="string" calcext:value-type="string">
            <text:p>🇯🇴 JO</text:p>
          </table:table-cell>
          <table:table-cell office:value-type="string" calcext:value-type="string">
            <text:p>Jordan Domains Registry Admin</text:p>
            <text:p>Ministry of Digital Economy and Entrepreneurship (MoDEE)</text:p>
            <text:p>8th Circle - Bayader Wadi Al Seer</text:p>
            <text:p>P.O. Box 9903</text:p>
            <text:p>Amman 11191</text:p>
            <text:p>Jordan</text:p>
          </table:table-cell>
          <table:table-cell office:value-type="string" calcext:value-type="string">
            <text:p>🇯🇴 JO</text:p>
          </table:table-cell>
          <table:table-cell office:value-type="string" calcext:value-type="string">
            <text:p>Jordan Domains Registry Technical</text:p>
            <text:p>Ministry of Digital Economy and Entrepreneurship (MoDEE)</text:p>
            <text:p>8th Circle - Bayader Wadi Al Seer</text:p>
            <text:p>P.O. Box 9903</text:p>
            <text:p>Amman 11191</text:p>
            <text:p>Jordan</text:p>
          </table:table-cell>
          <table:table-cell office:value-type="string" calcext:value-type="string">
            <text:p>🇯🇴 J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o.html</text:p>
          </table:table-cell>
        </table:table-row>
        <table:table-row table:style-name="ro4">
          <table:table-cell office:value-type="string" calcext:value-type="string">
            <text:p>J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lly Host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ot.html</text:p>
          </table:table-cell>
        </table:table-row>
        <table:table-row table:style-name="ro5">
          <table:table-cell office:value-type="string" calcext:value-type="string">
            <text:p>JO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oy.html</text:p>
          </table:table-cell>
        </table:table-row>
        <table:table-row table:style-name="ro4">
          <table:table-cell office:value-type="string" calcext:value-type="string">
            <text:p>JP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Japan Registry Services Co., Ltd.</text:p>
            <text:p>Chiyoda First Bldg. East 13F</text:p>
            <text:p>3-8-1 Nishi-Kanda</text:p>
            <text:p>Chiyoda-ku Tokyo 101-006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Koki Higashida</text:p>
            <text:p>Japan Registry Services Co., Ltd.</text:p>
            <text:p>Chiyoda First Bldg. East 13F</text:p>
            <text:p>3-8-1 Nishi-Kanda</text:p>
            <text:p>Chiyoda-ku Tokyo 101-006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Koki Higashida</text:p>
            <text:p>Japan Registry Services Co., Ltd.</text:p>
            <text:p>Chiyoda First Bldg. East 13F</text:p>
            <text:p>3-8-1 Nishi-Kanda</text:p>
            <text:p>Chiyoda-ku Tokyo 101-006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p.html</text:p>
          </table:table-cell>
        </table:table-row>
        <table:table-row table:style-name="ro2">
          <table:table-cell office:value-type="string" calcext:value-type="string">
            <text:p>JPMORG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PMorgan Chase Bank, National Association</text:p>
            <text:p>270 Park Avenue</text:p>
            <text:p>New York NY 100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pmorgan.html</text:p>
          </table:table-cell>
        </table:table-row>
        <table:table-row table:style-name="ro4">
          <table:table-cell office:value-type="string" calcext:value-type="string">
            <text:p>JP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apan Registry Services Co., Ltd.</text:p>
            <text:p>3-8-1 Nishi-Kanda</text:p>
            <text:p>Chiyod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otJPRS Administrative Contact</text:p>
            <text:p>Japan Registry Services Co., Ltd.</text:p>
            <text:p>Chiyoda First Bldg. East,</text:p>
            <text:p>3-8-1 Nishi-Kanda</text:p>
            <text:p>Chiyod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otJPRS Technical Contact</text:p>
            <text:p>Japan Registry Services Co., Ltd.</text:p>
            <text:p>Chiyoda First Bldg. East,</text:p>
            <text:p>3-8-1 Nishi-Kanda</text:p>
            <text:p>Chiyod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prs.html</text:p>
          </table:table-cell>
        </table:table-row>
        <table:table-row table:style-name="ro4">
          <table:table-cell office:value-type="string" calcext:value-type="string">
            <text:p>JUEGO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uegos.html</text:p>
          </table:table-cell>
        </table:table-row>
        <table:table-row table:style-name="ro2">
          <table:table-cell office:value-type="string" calcext:value-type="string">
            <text:p>JUNIP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UNIPER NETWORKS, INC.</text:p>
            <text:p>1194 North Mathilda Avenue</text:p>
            <text:p>Sunnyvale CA 94089-12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P&amp; Patent Counsel</text:p>
            <text:p>JUNIPER NETWORKS, INC.</text:p>
            <text:p>1194 North Mathilda Avenue</text:p>
            <text:p>Sunnyvale CA 94089-12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juniper.html</text:p>
          </table:table-cell>
        </table:table-row>
        <table:table-row table:style-name="ro4">
          <table:table-cell office:value-type="string" calcext:value-type="string">
            <text:p>KAUF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aufen.html</text:p>
          </table:table-cell>
        </table:table-row>
        <table:table-row table:style-name="ro4">
          <table:table-cell office:value-type="string" calcext:value-type="string">
            <text:p>KDD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DDI CORPORATION</text:p>
            <text:p>Garden Air Tower, 3-10-10, Iidabashi</text:p>
            <text:p>Chiyoda-ku Tokyo 1028460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ddi.html</text:p>
          </table:table-cell>
        </table:table-row>
        <table:table-row table:style-name="ro4">
          <table:table-cell office:value-type="string" calcext:value-type="string">
            <text:p>K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Kenya Network Information Center (KeNIC)</text:p>
            <text:p>P.O. Box 1461</text:p>
            <text:p>Waiyaki Way, CCK Complex</text:p>
            <text:p>Nairobi 00606</text:p>
            <text:p>Kenya</text:p>
          </table:table-cell>
          <table:table-cell office:value-type="string" calcext:value-type="string">
            <text:p>🇰🇪 KE</text:p>
          </table:table-cell>
          <table:table-cell office:value-type="string" calcext:value-type="string">
            <text:p>Andrew Lewela Mwanyota</text:p>
            <text:p>Kenya Network Information Center (KeNIC)</text:p>
            <text:p>P.O. Box 1461</text:p>
            <text:p>Waiyaki Way, CA Centre</text:p>
            <text:p>Nairobi 00606</text:p>
            <text:p>Kenya</text:p>
          </table:table-cell>
          <table:table-cell office:value-type="string" calcext:value-type="string">
            <text:p>🇰🇪 KE</text:p>
          </table:table-cell>
          <table:table-cell office:value-type="string" calcext:value-type="string">
            <text:p>Ahmed Landi</text:p>
            <text:p>Kenya Network Information Center (KeNIC)</text:p>
            <text:p>P.O. Box 1461</text:p>
            <text:p>Waiyaki Way, CCK Complex</text:p>
            <text:p>Nairobi 00606</text:p>
            <text:p>Kenya</text:p>
          </table:table-cell>
          <table:table-cell office:value-type="string" calcext:value-type="string">
            <text:p>🇰🇪 K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e.html</text:p>
          </table:table-cell>
        </table:table-row>
        <table:table-row table:style-name="ro4">
          <table:table-cell office:value-type="string" calcext:value-type="string">
            <text:p>KERRYHOTEL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Legal Executive</text:p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erryhotels.html</text:p>
          </table:table-cell>
        </table:table-row>
        <table:table-row table:style-name="ro3">
          <table:table-cell office:value-type="string" calcext:value-type="string">
            <text:p>KERRYLOGISTIC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kerrylogistics.html</text:p>
          </table:table-cell>
        </table:table-row>
        <table:table-row table:style-name="ro4">
          <table:table-cell office:value-type="string" calcext:value-type="string">
            <text:p>KERRYPROPERTI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Legal Executive</text:p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erryproperties.html</text:p>
          </table:table-cell>
        </table:table-row>
        <table:table-row table:style-name="ro2">
          <table:table-cell office:value-type="string" calcext:value-type="string">
            <text:p>KF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uwait Finance House</text:p>
            <text:p>P.O. Box 24989</text:p>
            <text:p>Safat 13110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Majeed Behzadi</text:p>
            <text:p>Kuwait Finance House</text:p>
            <text:p>P.O. Box 24989</text:p>
            <text:p>Safat 13110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Bashar Al-Abdulhadi</text:p>
            <text:p>Kuwaitnet General Trading &amp; Contracting Co</text:p>
            <text:p>P.O. Box 1230</text:p>
            <text:p>Dasman Asima 15463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fh.html</text:p>
          </table:table-cell>
        </table:table-row>
        <table:table-row table:style-name="ro2">
          <table:table-cell office:value-type="string" calcext:value-type="string">
            <text:p>K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iaInfo Telecommunication Enterprise</text:p>
            <text:p>Abdrahmanova, 175</text:p>
            <text:p>Bishkek 720011</text:p>
            <text:p>Kyrgyzstan</text:p>
          </table:table-cell>
          <table:table-cell office:value-type="string" calcext:value-type="string">
            <text:p>🇰🇬 KG</text:p>
          </table:table-cell>
          <table:table-cell office:value-type="string" calcext:value-type="string">
            <text:p>Glotov Evgenii V.</text:p>
            <text:p>AsiaInfo Telecommunication Enterprise</text:p>
            <text:p>Abdrahmanova, 175</text:p>
            <text:p>Bishkek 720011</text:p>
            <text:p>Kyrgyzstan</text:p>
          </table:table-cell>
          <table:table-cell office:value-type="string" calcext:value-type="string">
            <text:p>🇰🇬 KG</text:p>
          </table:table-cell>
          <table:table-cell office:value-type="string" calcext:value-type="string">
            <text:p>Sergey D. Piryazev</text:p>
            <text:p>AsiaInfo Telecommunication Enterprise</text:p>
            <text:p>Abdrahmanova, 175</text:p>
            <text:p>Bishkek 720011</text:p>
            <text:p>Kyrgyzstan</text:p>
          </table:table-cell>
          <table:table-cell office:value-type="string" calcext:value-type="string">
            <text:p>🇰🇬 K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g.html</text:p>
          </table:table-cell>
        </table:table-row>
        <table:table-row table:style-name="ro2">
          <table:table-cell office:value-type="string" calcext:value-type="string">
            <text:p>KH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 Regulator of Cambodia (TRC)</text:p>
            <text:p>Street 102, Wat Phnom, Daun Penh</text:p>
            <text:p>Phnom Penh</text:p>
            <text:p>Cambodia</text:p>
          </table:table-cell>
          <table:table-cell office:value-type="string" calcext:value-type="string">
            <text:p>🇰🇭 KH</text:p>
          </table:table-cell>
          <table:table-cell office:value-type="string" calcext:value-type="string">
            <text:p>Mr. Phoumen Bun</text:p>
            <text:p>TRC</text:p>
            <text:p>Street 102, Wat Phnom, Daun Penh</text:p>
            <text:p>Phnom Penh</text:p>
            <text:p>Cambodia</text:p>
          </table:table-cell>
          <table:table-cell office:value-type="string" calcext:value-type="string">
            <text:p>🇰🇭 KH</text:p>
          </table:table-cell>
          <table:table-cell office:value-type="string" calcext:value-type="string">
            <text:p>Mr. Pichponleur Pen</text:p>
            <text:p>TRC</text:p>
            <text:p>Street 102, Wat Phnom, Daun Penh</text:p>
            <text:p>Phnom Penh</text:p>
            <text:p>Cambodia</text:p>
          </table:table-cell>
          <table:table-cell office:value-type="string" calcext:value-type="string">
            <text:p>🇰🇭 K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h.html</text:p>
          </table:table-cell>
        </table:table-row>
        <table:table-row table:style-name="ro4">
          <table:table-cell office:value-type="string" calcext:value-type="string">
            <text:p>KI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IA MOTORS CORPORATION</text:p>
            <text:p>231 Yangjae-dong</text:p>
            <text:p>Seocho-gu</text:p>
            <text:p>Seoul 137-938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ia.html</text:p>
          </table:table-cell>
        </table:table-row>
        <table:table-row table:style-name="ro4">
          <table:table-cell office:value-type="string" calcext:value-type="string">
            <text:p>KI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Kids Foundation Limited</text:p>
            <text:p>12/F, Daily House</text:p>
            <text:p>35-37 Haiphong Road</text:p>
            <text:p>Tsim Sha Tsui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DotKids Administrative Contact</text:p>
            <text:p>DotKids Foundation Ltd.</text:p>
            <text:p>12/F, Daily House</text:p>
            <text:p>35-37 Haiphong Road</text:p>
            <text:p>Tsim Sha Tsui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ids.html</text:p>
          </table:table-cell>
        </table:table-row>
        <table:table-row table:style-name="ro4">
          <table:table-cell office:value-type="string" calcext:value-type="string">
            <text:p>K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Information, Communications and Transport (MICT)</text:p>
            <text:p>Betio</text:p>
            <text:p>Tarawa</text:p>
            <text:p>Kiribati</text:p>
          </table:table-cell>
          <table:table-cell office:value-type="string" calcext:value-type="string">
            <text:p>🇰🇮 KI</text:p>
          </table:table-cell>
          <table:table-cell office:value-type="string" calcext:value-type="string">
            <text:p>Director of National ICT</text:p>
            <text:p>Ministry of Information, Communications and Transport</text:p>
            <text:p>Betio</text:p>
            <text:p>Tarawa</text:p>
            <text:p>Kiribati</text:p>
          </table:table-cell>
          <table:table-cell office:value-type="string" calcext:value-type="string">
            <text:p>🇰🇮 KI</text:p>
          </table:table-cell>
          <table:table-cell office:value-type="string" calcext:value-type="string">
            <text:p>Kaboterenga Romatoa</text:p>
            <text:p>Communications Commission of Kiribati</text:p>
            <text:p>Main Road</text:p>
            <text:p>Betio</text:p>
            <text:p>Tarawa</text:p>
            <text:p>Kiribati</text:p>
          </table:table-cell>
          <table:table-cell office:value-type="string" calcext:value-type="string">
            <text:p>🇰🇮 KI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i.html</text:p>
          </table:table-cell>
        </table:table-row>
        <table:table-row table:style-name="ro4">
          <table:table-cell office:value-type="string" calcext:value-type="string">
            <text:p>KI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im.html</text:p>
          </table:table-cell>
        </table:table-row>
        <table:table-row table:style-name="ro3">
          <table:table-cell office:value-type="string" calcext:value-type="string">
            <text:p>KIND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kinder.html</text:p>
          </table:table-cell>
        </table:table-row>
        <table:table-row table:style-name="ro5">
          <table:table-cell office:value-type="string" calcext:value-type="string">
            <text:p>KIND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indle.html</text:p>
          </table:table-cell>
        </table:table-row>
        <table:table-row table:style-name="ro4">
          <table:table-cell office:value-type="string" calcext:value-type="string">
            <text:p>KITCH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itchen.html</text:p>
          </table:table-cell>
        </table:table-row>
        <table:table-row table:style-name="ro4">
          <table:table-cell office:value-type="string" calcext:value-type="string">
            <text:p>KIW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KIWI LIMITED</text:p>
            <text:p>18 Viaduct Harbour Avenue</text:p>
            <text:p>Attn: Kensington Swan</text:p>
            <text:p>Auckland Central</text:p>
            <text:p>Auckland 1010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Hannah Duder</text:p>
            <text:p>Dot Kiwi Limited</text:p>
            <text:p>585 Wairakei Road</text:p>
            <text:p>Burnside Christchurch 8053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Don Slaunwhite</text:p>
            <text:p>Canadian Internet Registration Authority (CIRA)</text:p>
            <text:p>979 Bank Street, Suite 400</text:p>
            <text:p>Ottawa ON K1S 5K5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iwi.html</text:p>
          </table:table-cell>
        </table:table-row>
        <table:table-row table:style-name="ro2">
          <table:table-cell office:value-type="string" calcext:value-type="string">
            <text:p>K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ores Telecom</text:p>
            <text:p>Place Volovolo BP 7000</text:p>
            <text:p>Moroni 98123</text:p>
            <text:p>Comoros (the)</text:p>
          </table:table-cell>
          <table:table-cell office:value-type="string" calcext:value-type="string">
            <text:p>🇰🇲 KM</text:p>
          </table:table-cell>
          <table:table-cell office:value-type="string" calcext:value-type="string">
            <text:p>General Manager</text:p>
            <text:p>Comores Telecom</text:p>
            <text:p>Place Volovolo BP 7000</text:p>
            <text:p>Moroni 98123</text:p>
            <text:p>Comoros (the)</text:p>
          </table:table-cell>
          <table:table-cell office:value-type="string" calcext:value-type="string">
            <text:p>🇰🇲 KM</text:p>
          </table:table-cell>
          <table:table-cell office:value-type="string" calcext:value-type="string">
            <text:p>IT Engineer</text:p>
            <text:p>Comores Telecom</text:p>
            <text:p>Place Volovolo BP 7000</text:p>
            <text:p>Moroni 98123</text:p>
            <text:p>Comoros (the)</text:p>
          </table:table-cell>
          <table:table-cell office:value-type="string" calcext:value-type="string">
            <text:p>🇰🇲 K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m.html</text:p>
          </table:table-cell>
        </table:table-row>
        <table:table-row table:style-name="ro5">
          <table:table-cell office:value-type="string" calcext:value-type="string">
            <text:p>K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Finance, Sustainable Development Information &amp; Technology</text:p>
            <text:p>Church Street</text:p>
            <text:p>P.O. Box 186</text:p>
            <text:p>Saint Kitts and Nevis</text:p>
          </table:table-cell>
          <table:table-cell office:value-type="string" calcext:value-type="string">
            <text:p>🇰🇳 KN</text:p>
          </table:table-cell>
          <table:table-cell office:value-type="string" calcext:value-type="string">
            <text:p>Adviser of National ICT Center</text:p>
            <text:p>National ICT Center</text:p>
            <text:p>No. 3 C.A. Paul Southwell Industrial Site</text:p>
            <text:p>Saint Kitts and Nevis</text:p>
          </table:table-cell>
          <table:table-cell office:value-type="string" calcext:value-type="string">
            <text:p>🇰🇳 KN</text:p>
          </table:table-cell>
          <table:table-cell office:value-type="string" calcext:value-type="string">
            <text:p>Nai-Wen Hsu</text:p>
            <text:p>Taiwan Network Information Center (TWNIC)</text:p>
            <text:p>4F-2, No. 9</text:p>
            <text:p>Roosevelt Road</text:p>
            <text:p>Section 2</text:p>
            <text:p>Taipei 100</text:p>
            <text:p>Taiwan (Province of China)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n.html</text:p>
          </table:table-cell>
        </table:table-row>
        <table:table-row table:style-name="ro2">
          <table:table-cell office:value-type="string" calcext:value-type="string">
            <text:p>KOEL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Koeln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Ronald Schwaerzler</text:p>
            <text:p>dotKoeln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Technical Operations</text:p>
            <text:p>RyCE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koeln.html</text:p>
          </table:table-cell>
        </table:table-row>
        <table:table-row table:style-name="ro4">
          <table:table-cell office:value-type="string" calcext:value-type="string">
            <text:p>KOMATS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omatsu Ltd.</text:p>
            <text:p>2-3-6 Akasaka</text:p>
            <text:p>Minato-ku Tokyo 107-8414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Yoshitake Tamura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omatsu.html</text:p>
          </table:table-cell>
        </table:table-row>
        <table:table-row table:style-name="ro4">
          <table:table-cell office:value-type="string" calcext:value-type="string">
            <text:p>KOSH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osher Marketing Assets LLC</text:p>
            <text:p>391 Troy Avenue</text:p>
            <text:p>Brooklyn NY 112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er</text:p>
            <text:p>Kosher Marketing Assets LLC</text:p>
            <text:p>391 Troy Avenue</text:p>
            <text:p>Brooklyn NY 112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osher.html</text:p>
          </table:table-cell>
        </table:table-row>
        <table:table-row table:style-name="ro2">
          <table:table-cell office:value-type="string" calcext:value-type="string">
            <text:p>KP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tar Joint Venture Company</text:p>
            <text:p>Potonggang2-dong, Potonggang District</text:p>
            <text:p>Pyongyang</text:p>
            <text:p>Korea (the Democratic People's Republic of)</text:p>
          </table:table-cell>
          <table:table-cell office:value-type="string" calcext:value-type="string">
            <text:p>🇰🇵 KP</text:p>
          </table:table-cell>
          <table:table-cell office:value-type="string" calcext:value-type="string">
            <text:p>President</text:p>
            <text:p>Star Joint Venture Company</text:p>
            <text:p>Potonggang2-dong, Potonggang District</text:p>
            <text:p>Pyongyang</text:p>
            <text:p>Korea (the Democratic People's Republic of)</text:p>
          </table:table-cell>
          <table:table-cell office:value-type="string" calcext:value-type="string">
            <text:p>🇰🇵 KP</text:p>
          </table:table-cell>
          <table:table-cell office:value-type="string" calcext:value-type="string">
            <text:p>President</text:p>
            <text:p>Star Joint Venture Company</text:p>
            <text:p>Potonggang2-dong, Potonggang District</text:p>
            <text:p>Pyongyang</text:p>
            <text:p>Korea (the Democratic People's Republic of)</text:p>
          </table:table-cell>
          <table:table-cell office:value-type="string" calcext:value-type="string">
            <text:p>🇰🇵 K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p.html</text:p>
          </table:table-cell>
        </table:table-row>
        <table:table-row table:style-name="ro2">
          <table:table-cell office:value-type="string" calcext:value-type="string">
            <text:p>KPM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PMG International Cooperative (KPMG International Genossenschaft)</text:p>
            <text:p>Laan van Langerhuize 1</text:p>
            <text:p>Amstelveen 1186 DS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KPMG Domain Admin</text:p>
            <text:p>KPMG International Cooperative</text:p>
            <text:p>Laan van Langerhuize 1</text:p>
            <text:p>Amstelveen 1186 DS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kpmg.html</text:p>
          </table:table-cell>
        </table:table-row>
        <table:table-row table:style-name="ro4">
          <table:table-cell office:value-type="string" calcext:value-type="string">
            <text:p>KP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oninklijke KPN N.V.</text:p>
            <text:p>Maanplein 55</text:p>
            <text:p>The Hague 2516 CK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Laura Jansen</text:p>
            <text:p>Koninklijke KPN N.V.</text:p>
            <text:p>P.O. Box 25110</text:p>
            <text:p>Rotterdam 3001 HC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kpn.html</text:p>
          </table:table-cell>
        </table:table-row>
        <table:table-row table:style-name="ro4">
          <table:table-cell office:value-type="string" calcext:value-type="string">
            <text:p>KR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RG Department of Information Technology</text:p>
            <text:p>Council of Ministers</text:p>
            <text:p>Menarah Street</text:p>
            <text:p>Erbil Kurdistan Region 44000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Hiwa Afandi</text:p>
            <text:p>Kurdistan Regional Government</text:p>
            <text:p>Council of Ministers</text:p>
            <text:p>Menarah Street</text:p>
            <text:p>Erbil Kurdistan Region 44000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Hiwa Afandi</text:p>
            <text:p>Kurdistan Regional Government</text:p>
            <text:p>Council of Ministers</text:p>
            <text:p>Menarah Street</text:p>
            <text:p>Erbil Kurdistan Region 44000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rd.html</text:p>
          </table:table-cell>
        </table:table-row>
        <table:table-row table:style-name="ro4">
          <table:table-cell office:value-type="string" calcext:value-type="string">
            <text:p>KRE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redTLD Pty Ltd</text:p>
            <text:p>Level 6</text:p>
            <text:p>1 Chifley Square</text:p>
            <text:p>Sydney NSW 2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Jodee Rich</text:p>
            <text:p>KredTLD Pty Ltd</text:p>
            <text:p>Level 6</text:p>
            <text:p>1 Chifley Square</text:p>
            <text:p>Sydney NSW 2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red.html</text:p>
          </table:table-cell>
        </table:table-row>
        <table:table-row table:style-name="ro2">
          <table:table-cell office:value-type="string" calcext:value-type="string">
            <text:p>K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Korea Internet &amp; Security Agency (KISA)</text:p>
            <text:p>9, Jinheung-gil</text:p>
            <text:p>Naju-si Jeollanam-do 58324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Kilnam Chon</text:p>
            <text:p>Korea Network Information Center (KRNIC)</text:p>
            <text:p>9, Jinheung-gil</text:p>
            <text:p>Naju-si Jeollanam-do 58324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KRNIC Tech Team Manager</text:p>
            <text:p>Korea Internet &amp; Security Agency (KISA)</text:p>
            <text:p>9, Jinheung-gil</text:p>
            <text:p>Naju-si Jeollanam-do 58324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r.html</text:p>
          </table:table-cell>
        </table:table-row>
        <table:table-row table:style-name="ro4">
          <table:table-cell office:value-type="string" calcext:value-type="string">
            <text:p>KUOKGROU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Legal Executive</text:p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uokgroup.html</text:p>
          </table:table-cell>
        </table:table-row>
        <table:table-row table:style-name="ro4">
          <table:table-cell office:value-type="string" calcext:value-type="string">
            <text:p>K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munications and Information Technology Regulatory Authority</text:p>
            <text:p>Khaled Ibn Alwaleed street, block 6, plot 1, aldhow tower, 12th floor</text:p>
            <text:p>Al Asima Sharq 15300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Manal AlMazyad</text:p>
            <text:p>Communications and Information Technology Regulatory Authority</text:p>
            <text:p>Khaled Ibn Alwaleed street, block 6, plot 1, aldhow tower, 12th floor</text:p>
            <text:p>Sharq</text:p>
            <text:p>Al Asima 15300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Bashar Al-Abdulhadi</text:p>
            <text:p>Kuwaitnet General Trading &amp; Contracting Co</text:p>
            <text:p>P.O. Box 1230</text:p>
            <text:p>Dasman</text:p>
            <text:p>Al Asima 15463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w.html</text:p>
          </table:table-cell>
        </table:table-row>
        <table:table-row table:style-name="ro2">
          <table:table-cell office:value-type="string" calcext:value-type="string">
            <text:p>K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tility Regulation and Competition Office (OfReg)</text:p>
            <text:p>P.O. Box 2502</text:p>
            <text:p>Grand Cayman KY1-1104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Acting Executive Director ICT</text:p>
            <text:p>Utility Regulation and Competition Office (OfReg)</text:p>
            <text:p>P.O. Box 10189</text:p>
            <text:p>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y.html</text:p>
          </table:table-cell>
        </table:table-row>
        <table:table-row table:style-name="ro4">
          <table:table-cell office:value-type="string" calcext:value-type="string">
            <text:p>KYOT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cademic Institution: Kyoto Jyoho Gakuen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EO</text:p>
            <text:p>GMO Registry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yoto.html</text:p>
          </table:table-cell>
        </table:table-row>
        <table:table-row table:style-name="ro4">
          <table:table-cell office:value-type="string" calcext:value-type="string">
            <text:p>K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tion of IT Companies of Kazakhstan</text:p>
            <text:p>6/5 Kabanbai Batyra</text:p>
            <text:p>Office 3</text:p>
            <text:p>Nur-Sultan 020000</text:p>
            <text:p>Kazakhstan</text:p>
          </table:table-cell>
          <table:table-cell office:value-type="string" calcext:value-type="string">
            <text:p>🇰🇿 KZ</text:p>
          </table:table-cell>
          <table:table-cell office:value-type="string" calcext:value-type="string">
            <text:p>Nurlan Issin</text:p>
            <text:p>Association of IT Companies of Kazakhstan</text:p>
            <text:p>6/5 Kabanbai Batyra</text:p>
            <text:p>Office 3</text:p>
            <text:p>Nur-Sultan 020000</text:p>
            <text:p>Kazakhstan</text:p>
          </table:table-cell>
          <table:table-cell office:value-type="string" calcext:value-type="string">
            <text:p>🇰🇿 KZ</text:p>
          </table:table-cell>
          <table:table-cell office:value-type="string" calcext:value-type="string">
            <text:p>Pavel Gussev</text:p>
            <text:p>KazNIC Organization</text:p>
            <text:p>Ilyashev str, 47/2</text:p>
            <text:p>Semey VKO 071400</text:p>
            <text:p>Kazakhstan</text:p>
          </table:table-cell>
          <table:table-cell office:value-type="string" calcext:value-type="string">
            <text:p>🇰🇿 K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kz.html</text:p>
          </table:table-cell>
        </table:table-row>
        <table:table-row table:style-name="ro2">
          <table:table-cell office:value-type="string" calcext:value-type="string">
            <text:p>LACAIX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undación Bancaria Caixa d'Estalvis i Pensions de Barcelona, "la Caixa"</text:p>
            <text:p>Av. Diagonal 621-629</text:p>
            <text:p>Barcelona 08028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.lacaixa Admin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lacaixa Tech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lacaixa.html</text:p>
          </table:table-cell>
        </table:table-row>
        <table:table-row table:style-name="ro3">
          <table:table-cell office:value-type="string" calcext:value-type="string">
            <text:p>LADBROK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adbrokes.html</text:p>
          </table:table-cell>
        </table:table-row>
        <table:table-row table:style-name="ro4">
          <table:table-cell office:value-type="string" calcext:value-type="string">
            <text:p>L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Lao National Internet Center (LANIC), Ministry of Technology and Communications</text:p>
            <text:p>Lane Xang Avenue, Chanthaboury</text:p>
            <text:p>Vientiane 01000</text:p>
            <text:p>Lao People's Democratic Republic (the)</text:p>
          </table:table-cell>
          <table:table-cell office:value-type="string" calcext:value-type="string">
            <text:p>🇱🇦 LA</text:p>
          </table:table-cell>
          <table:table-cell office:value-type="string" calcext:value-type="string">
            <text:p>Deputy Director General of LANIC</text:p>
            <text:p>Lao National Internet Center (LANIC)</text:p>
            <text:p>Ministry of Technology and Communications</text:p>
            <text:p>Saylom Road, Chanthaboury District</text:p>
            <text:p>Vientiane 10000</text:p>
            <text:p>Lao People's Democratic Republic (the)</text:p>
          </table:table-cell>
          <table:table-cell office:value-type="string" calcext:value-type="string">
            <text:p>🇱🇦 LA</text:p>
          </table:table-cell>
          <table:table-cell office:value-type="string" calcext:value-type="string">
            <text:p>Director of ccTLD .LA Division</text:p>
            <text:p>Lao National Internet Center (LANIC)</text:p>
            <text:p>Ministry of Technology and Communications</text:p>
            <text:p>Saylom Road, Chanthaboury District</text:p>
            <text:p>Vientiane 10000</text:p>
            <text:p>Lao People's Democratic Republic (the)</text:p>
          </table:table-cell>
          <table:table-cell office:value-type="string" calcext:value-type="string">
            <text:p>🇱🇦 L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.html</text:p>
          </table:table-cell>
        </table:table-row>
        <table:table-row table:style-name="ro4">
          <table:table-cell office:value-type="string" calcext:value-type="string">
            <text:p>LAMBORGHIN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utomobili Lamborghini S.p.A.</text:p>
            <text:p>Via Modena, 12</text:p>
            <text:p>Sant Agata Bolognese BO 40019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Domain Solutions</text:p>
            <text:p>STACKIT GmbH &amp; Co. KG</text:p>
            <text:p>Stiftsbergstr. 1</text:p>
            <text:p>Neckarsulm Baden-Wuerttemberg 74172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lamborghini.html</text:p>
          </table:table-cell>
        </table:table-row>
        <table:table-row table:style-name="ro4">
          <table:table-cell office:value-type="string" calcext:value-type="string">
            <text:p>LAM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Estée Lauder Companies Inc.</text:p>
            <text:p>767 Fifth Avenue</text:p>
            <text:p>New York NY 1015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ssociate Counsel</text:p>
            <text:p>The Estee Lauder Companies Inc.</text:p>
            <text:p>767 Fifth Avenue</text:p>
            <text:p>New York NY 1015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mer.html</text:p>
          </table:table-cell>
        </table:table-row>
        <table:table-row table:style-name="ro3">
          <table:table-cell office:value-type="string" calcext:value-type="string">
            <text:p>LANCAST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ancaster.html</text:p>
          </table:table-cell>
        </table:table-row>
        <table:table-row table:style-name="ro3">
          <table:table-cell office:value-type="string" calcext:value-type="string">
            <text:p>LANCI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ancia.html</text:p>
          </table:table-cell>
        </table:table-row>
        <table:table-row table:style-name="ro3">
          <table:table-cell office:value-type="string" calcext:value-type="string">
            <text:p>LANCOM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ancome.html</text:p>
          </table:table-cell>
        </table:table-row>
        <table:table-row table:style-name="ro4">
          <table:table-cell office:value-type="string" calcext:value-type="string">
            <text:p>LAN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nd.html</text:p>
          </table:table-cell>
        </table:table-row>
        <table:table-row table:style-name="ro4">
          <table:table-cell office:value-type="string" calcext:value-type="string">
            <text:p>LANDROV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aguar Land Rover Ltd</text:p>
            <text:p>Abbey Road</text:p>
            <text:p>Whitley</text:p>
            <text:p>Coventry CV3 4LF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Digital Portfolio Manager</text:p>
            <text:p>Jaguar Land Rover Ltd</text:p>
            <text:p>Abbey Road</text:p>
            <text:p>Whitley</text:p>
            <text:p>Coventry CV3 4LF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landrover.html</text:p>
          </table:table-cell>
        </table:table-row>
        <table:table-row table:style-name="ro2">
          <table:table-cell office:value-type="string" calcext:value-type="string">
            <text:p>LANXE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ANXESS Corporation</text:p>
            <text:p>111 RIDC Park West Drive</text:p>
            <text:p>Pittsburgh PA 15275-1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T Internet Domain Administration</text:p>
            <text:p>LANXESS Deutschland GmbH</text:p>
            <text:p>Building B108, Chempark</text:p>
            <text:p>Leverkusen 5136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nxess.html</text:p>
          </table:table-cell>
        </table:table-row>
        <table:table-row table:style-name="ro4">
          <table:table-cell office:value-type="string" calcext:value-type="string">
            <text:p>LASAL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nes Lang LaSalle Incorporated</text:p>
            <text:p>200 E. Randolph Drive</text:p>
            <text:p>Chicago IL 606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Corporate Counsel</text:p>
            <text:p>Jones Lang LaSalle Incorporated</text:p>
            <text:p>200 E. Randolph Drive</text:p>
            <text:p>Chicago IL 606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salle.html</text:p>
          </table:table-cell>
        </table:table-row>
        <table:table-row table:style-name="ro4">
          <table:table-cell office:value-type="string" calcext:value-type="string">
            <text:p>LA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t.html</text:p>
          </table:table-cell>
        </table:table-row>
        <table:table-row table:style-name="ro2">
          <table:table-cell office:value-type="string" calcext:value-type="string">
            <text:p>LATIN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tino.html</text:p>
          </table:table-cell>
        </table:table-row>
        <table:table-row table:style-name="ro4">
          <table:table-cell office:value-type="string" calcext:value-type="string">
            <text:p>LATROB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a Trobe University</text:p>
            <text:p>Bundoora</text:p>
            <text:p>Melbourne VIC 3086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David Hird</text:p>
            <text:p>La Trobe University</text:p>
            <text:p>La Trobe University</text:p>
            <text:p>Bundoora VIC 3086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Anne-Mette Roed</text:p>
            <text:p>CSC Digital Brand Services</text:p>
            <text:p>2711 Centerville Rd.</text:p>
            <text:p>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trobe.html</text:p>
          </table:table-cell>
        </table:table-row>
        <table:table-row table:style-name="ro2">
          <table:table-cell office:value-type="string" calcext:value-type="string">
            <text:p>LA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w.html</text:p>
          </table:table-cell>
        </table:table-row>
        <table:table-row table:style-name="ro4">
          <table:table-cell office:value-type="string" calcext:value-type="string">
            <text:p>LAWY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awyer.html</text:p>
          </table:table-cell>
        </table:table-row>
        <table:table-row table:style-name="ro5">
          <table:table-cell office:value-type="string" calcext:value-type="string">
            <text:p>LB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ternet Society Lebanon</text:p>
            <text:p>Spears Street</text:p>
            <text:p>Hamra</text:p>
            <text:p>P.O. Box: 113-6596</text:p>
            <text:p>Beirut</text:p>
            <text:p>Lebanon</text:p>
          </table:table-cell>
          <table:table-cell office:value-type="string" calcext:value-type="string">
            <text:p>🇱🇧 LB</text:p>
          </table:table-cell>
          <table:table-cell office:value-type="string" calcext:value-type="string">
            <text:p>Jacques Bakaev, Internet Society Lebanon Secretary</text:p>
            <text:p>Internet Society Lebanon</text:p>
            <text:p>Spears Street</text:p>
            <text:p>Hamra</text:p>
            <text:p>P.O. Box: 113-6596</text:p>
            <text:p>Beirut</text:p>
            <text:p>Lebanon</text:p>
          </table:table-cell>
          <table:table-cell office:value-type="string" calcext:value-type="string">
            <text:p>🇱🇧 LB</text:p>
          </table:table-cell>
          <table:table-cell office:value-type="string" calcext:value-type="string">
            <text:p>Randy Bush</text:p>
            <text:p>5147 Crystal Springs Drive NE</text:p>
            <text:p>Bainbridge Island WA 981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b.html</text:p>
          </table:table-cell>
        </table:table-row>
        <table:table-row table:style-name="ro2">
          <table:table-cell office:value-type="string" calcext:value-type="string">
            <text:p>L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Puerto Rico</text:p>
            <text:p>Central Administration Building</text:p>
            <text:p>P.O. Box 364984G</text:p>
            <text:p>San Juan 00936</text:p>
            <text:p>Puerto Rico</text:p>
          </table:table-cell>
          <table:table-cell office:value-type="string" calcext:value-type="string">
            <text:p>🇵🇷 PR</text:p>
          </table:table-cell>
          <table:table-cell office:value-type="string" calcext:value-type="string">
            <text:p>Dr. Patrick W. Lay</text:p>
            <text:p>ISIS World Corporation</text:p>
            <text:p>PO Box GM 717</text:p>
            <text:p>Castries</text:p>
            <text:p>Saint Lucia</text:p>
          </table:table-cell>
          <table:table-cell office:value-type="string" calcext:value-type="string">
            <text:p>🇱🇨 LC</text:p>
          </table:table-cell>
          <table:table-cell office:value-type="string" calcext:value-type="string">
            <text:p>Patrick W. Lay</text:p>
            <text:p>NIC LC</text:p>
            <text:p>PO Box GM 717</text:p>
            <text:p>Castries</text:p>
            <text:p>Saint Lucia</text:p>
          </table:table-cell>
          <table:table-cell office:value-type="string" calcext:value-type="string">
            <text:p>🇱🇨 LC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c.html</text:p>
          </table:table-cell>
        </table:table-row>
        <table:table-row table:style-name="ro4">
          <table:table-cell office:value-type="string" calcext:value-type="string">
            <text:p>L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RI Domain Management, LLC</text:p>
            <text:p>50 E. North Temple Street, Floor 13</text:p>
            <text:p>Salt Lake City UT 84150-001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. Shawn Gunnarson</text:p>
            <text:p>Kirton McConkie</text:p>
            <text:p>50 East South Temple, Suite 400</text:p>
            <text:p>Salt Lake City UT 841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ds.html</text:p>
          </table:table-cell>
        </table:table-row>
        <table:table-row table:style-name="ro4">
          <table:table-cell office:value-type="string" calcext:value-type="string">
            <text:p>LEAS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ease.html</text:p>
          </table:table-cell>
        </table:table-row>
        <table:table-row table:style-name="ro2">
          <table:table-cell office:value-type="string" calcext:value-type="string">
            <text:p>LECLER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.C.D. LEC Association des Centres Distributeurs Edouard Leclerc</text:p>
            <text:p>26 quai Marcel Boyer</text:p>
            <text:p>Ivry-Sur-Seine 942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ead of Legal Department</text:p>
            <text:p>A.C.D. LEC Association des Centres Distributeurs Edouard Leclerc</text:p>
            <text:p>26 quai Marcel Boyer</text:p>
            <text:p>Ivry-Sur-Seine 942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leclerc.html</text:p>
          </table:table-cell>
        </table:table-row>
        <table:table-row table:style-name="ro2">
          <table:table-cell office:value-type="string" calcext:value-type="string">
            <text:p>LEFRA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eFrak Organization, Inc.</text:p>
            <text:p>40 West 57th Street</text:p>
            <text:p>New York NY 100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T Operations Manager</text:p>
            <text:p>LeFrak Organization, Inc.</text:p>
            <text:p>40 West 57th Street</text:p>
            <text:p>New York NY 100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efrak.html</text:p>
          </table:table-cell>
        </table:table-row>
        <table:table-row table:style-name="ro4">
          <table:table-cell office:value-type="string" calcext:value-type="string">
            <text:p>LEG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egal.html</text:p>
          </table:table-cell>
        </table:table-row>
        <table:table-row table:style-name="ro2">
          <table:table-cell office:value-type="string" calcext:value-type="string">
            <text:p>LEG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EGO Juris A/S</text:p>
            <text:p>Koldingvej 2</text:p>
            <text:p>Billund DK-719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Corporate Counsel</text:p>
            <text:p>LEGO Juris A⁄S</text:p>
            <text:p>Koldingvej 2</text:p>
            <text:p>Billund DK-719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lego.html</text:p>
          </table:table-cell>
        </table:table-row>
        <table:table-row table:style-name="ro4">
          <table:table-cell office:value-type="string" calcext:value-type="string">
            <text:p>LEX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OYOTA MOTOR CORPORATION</text:p>
            <text:p>1 Toyota-Cho</text:p>
            <text:p>Toyota-shi Aichi 471-857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exus.html</text:p>
          </table:table-cell>
        </table:table-row>
        <table:table-row table:style-name="ro4">
          <table:table-cell office:value-type="string" calcext:value-type="string">
            <text:p>LGB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gbt.html</text:p>
          </table:table-cell>
        </table:table-row>
        <table:table-row table:style-name="ro3">
          <table:table-cell office:value-type="string" calcext:value-type="string">
            <text:p>LIAIS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iaison.html</text:p>
          </table:table-cell>
        </table:table-row>
        <table:table-row table:style-name="ro4">
          <table:table-cell office:value-type="string" calcext:value-type="string">
            <text:p>LID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chwarz Domains und Services GmbH &amp; Co. KG</text:p>
            <text:p>Stiftsbergstrasse 1</text:p>
            <text:p>Neckarsulm 74172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Tim Wessäly</text:p>
            <text:p>Schwarz IT GmbH &amp; Co. KG</text:p>
            <text:p>Stiftsbergstrasse 1</text:p>
            <text:p>Neckarsulm 74172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lidl.html</text:p>
          </table:table-cell>
        </table:table-row>
        <table:table-row table:style-name="ro4">
          <table:table-cell office:value-type="string" calcext:value-type="string">
            <text:p>LIF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fe.html</text:p>
          </table:table-cell>
        </table:table-row>
        <table:table-row table:style-name="ro2">
          <table:table-cell office:value-type="string" calcext:value-type="string">
            <text:p>LIFEINSURAN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erican Council of Life Insurers</text:p>
            <text:p>101 Constitution Avenue NW</text:p>
            <text:p>Washington DC 200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avid Leifer</text:p>
            <text:p>American Council of Life Insurers (ACLI)</text:p>
            <text:p>101 Constitution Avenue NW</text:p>
            <text:p>Washington DC 200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feinsurance.html</text:p>
          </table:table-cell>
        </table:table-row>
        <table:table-row table:style-name="ro2">
          <table:table-cell office:value-type="string" calcext:value-type="string">
            <text:p>LIFESTY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, Principal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, Chief Technology Officer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festyle.html</text:p>
          </table:table-cell>
        </table:table-row>
        <table:table-row table:style-name="ro4">
          <table:table-cell office:value-type="string" calcext:value-type="string">
            <text:p>LIGHT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ghting.html</text:p>
          </table:table-cell>
        </table:table-row>
        <table:table-row table:style-name="ro2">
          <table:table-cell office:value-type="string" calcext:value-type="string">
            <text:p>L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WITCH The Swiss Education &amp; Research Network</text:p>
            <text:p>Werdstrasse 2</text:p>
            <text:p>Zurich CH-802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SWITCH TLD Administration</text:p>
            <text:p>SWITCH The Swiss Education &amp; Research Network</text:p>
            <text:p>Werdstrasse 2</text:p>
            <text:p>Zurich CH-802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NS Operations</text:p>
            <text:p>SWITCH The Swiss Education &amp; Research Network</text:p>
            <text:p>Werdstrasse 2</text:p>
            <text:p>Zurich CH-802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li.html</text:p>
          </table:table-cell>
        </table:table-row>
        <table:table-row table:style-name="ro5">
          <table:table-cell office:value-type="string" calcext:value-type="string">
            <text:p>LIK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ke.html</text:p>
          </table:table-cell>
        </table:table-row>
        <table:table-row table:style-name="ro2">
          <table:table-cell office:value-type="string" calcext:value-type="string">
            <text:p>LILL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li Lilly and Company</text:p>
            <text:p>639 South Delaware Street</text:p>
            <text:p>Indianapolis IN 462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obyn Orth</text:p>
            <text:p>Eli Lilly and Company</text:p>
            <text:p>639 South Delaware Street</text:p>
            <text:p>Indianapolis IN 462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lly.html</text:p>
          </table:table-cell>
        </table:table-row>
        <table:table-row table:style-name="ro4">
          <table:table-cell office:value-type="string" calcext:value-type="string">
            <text:p>LIMITE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mited.html</text:p>
          </table:table-cell>
        </table:table-row>
        <table:table-row table:style-name="ro4">
          <table:table-cell office:value-type="string" calcext:value-type="string">
            <text:p>LIM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mo.html</text:p>
          </table:table-cell>
        </table:table-row>
        <table:table-row table:style-name="ro2">
          <table:table-cell office:value-type="string" calcext:value-type="string">
            <text:p>LINCOL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rd Motor Company</text:p>
            <text:p>Office Of General Counsel</text:p>
            <text:p>330 Town Center Drive, Suite 800</text:p>
            <text:p>Dearborn MI 4812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ue Morgan</text:p>
            <text:p>Ford Motor Company, IT Operations</text:p>
            <text:p>One American Road</text:p>
            <text:p>Dearborn MI 4812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ncoln.html</text:p>
          </table:table-cell>
        </table:table-row>
        <table:table-row table:style-name="ro3">
          <table:table-cell office:value-type="string" calcext:value-type="string">
            <text:p>LIND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inde.html</text:p>
          </table:table-cell>
        </table:table-row>
        <table:table-row table:style-name="ro2">
          <table:table-cell office:value-type="string" calcext:value-type="string">
            <text:p>LI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ova Registry Ltd.</text:p>
            <text:p>136, St. Christopher Street</text:p>
            <text:p>Valletta VLT1463</text:p>
            <text:p>Malta</text:p>
          </table:table-cell>
          <table:table-cell office:value-type="string" calcext:value-type="string">
            <text:p>🇲🇹 MT</text:p>
          </table:table-cell>
          <table:table-cell office:value-type="string" calcext:value-type="string">
            <text:p>Vaughn Liley</text:p>
            <text:p>Nova Registry Ltd</text:p>
            <text:p>136, St. Christopher Street</text:p>
            <text:p>Valletta VLT1463</text:p>
            <text:p>Malta</text:p>
          </table:table-cell>
          <table:table-cell office:value-type="string" calcext:value-type="string">
            <text:p>🇲🇹 MT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link.html</text:p>
          </table:table-cell>
        </table:table-row>
        <table:table-row table:style-name="ro3">
          <table:table-cell office:value-type="string" calcext:value-type="string">
            <text:p>LIPS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ipsy.html</text:p>
          </table:table-cell>
        </table:table-row>
        <table:table-row table:style-name="ro4">
          <table:table-cell office:value-type="string" calcext:value-type="string">
            <text:p>LIV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ve.html</text:p>
          </table:table-cell>
        </table:table-row>
        <table:table-row table:style-name="ro2">
          <table:table-cell office:value-type="string" calcext:value-type="string">
            <text:p>LIV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, Principal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, Chief Technology Officer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iving.html</text:p>
          </table:table-cell>
        </table:table-row>
        <table:table-row table:style-name="ro3">
          <table:table-cell office:value-type="string" calcext:value-type="string">
            <text:p>LIXI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ixil.html</text:p>
          </table:table-cell>
        </table:table-row>
        <table:table-row table:style-name="ro4">
          <table:table-cell office:value-type="string" calcext:value-type="string">
            <text:p>L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uncil for Information TechnologyLK Domain Registrar</text:p>
            <text:p>9 Clifford Avenue</text:p>
            <text:p>Colombo 0030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Gihan Dias</text:p>
            <text:p>LK Domain Registry</text:p>
            <text:p>Bernard's Business Park,</text:p>
            <text:p>106, Dutugemunu Street</text:p>
            <text:p>Dehiwala 1035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Hostmaster</text:p>
            <text:p>LK Domain Registry</text:p>
            <text:p>Bernard's Business Park,</text:p>
            <text:p>106, Dutugemunu Street</text:p>
            <text:p>Dehiwala 1035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k.html</text:p>
          </table:table-cell>
        </table:table-row>
        <table:table-row table:style-name="ro4">
          <table:table-cell office:value-type="string" calcext:value-type="string">
            <text:p>LL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lc.html</text:p>
          </table:table-cell>
        </table:table-row>
        <table:table-row table:style-name="ro4">
          <table:table-cell office:value-type="string" calcext:value-type="string">
            <text:p>LL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cap Registry Inc.</text:p>
            <text:p>103 South Church Street, 4th Floor, Harbour Place, PO Box 10240</text:p>
            <text:p>George Town 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General Manager</text:p>
            <text:p>Intercap Registry Inc.</text:p>
            <text:p>103 South Church Street, 4th Floor, Harbour Place, PO Box 10240</text:p>
            <text:p>George Town Grand Cayman KY1-100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lp.html</text:p>
          </table:table-cell>
        </table:table-row>
        <table:table-row table:style-name="ro2">
          <table:table-cell office:value-type="string" calcext:value-type="string">
            <text:p>LO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Loan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oan.html</text:p>
          </table:table-cell>
        </table:table-row>
        <table:table-row table:style-name="ro4">
          <table:table-cell office:value-type="string" calcext:value-type="string">
            <text:p>LOA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oans.html</text:p>
          </table:table-cell>
        </table:table-row>
        <table:table-row table:style-name="ro2">
          <table:table-cell office:value-type="string" calcext:value-type="string">
            <text:p>LOCK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range Domains LLC</text:p>
            <text:p>228 Park Avenue South</text:p>
            <text:p>New York NY 100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Orange Domains</text:p>
            <text:p>Orange Domains LLC</text:p>
            <text:p>228 Park Avenue South</text:p>
            <text:p>New York NY 100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ocker.html</text:p>
          </table:table-cell>
        </table:table-row>
        <table:table-row table:style-name="ro5">
          <table:table-cell office:value-type="string" calcext:value-type="string">
            <text:p>LOC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ocus Analytics LLC</text:p>
            <text:p>179 Franklin Street</text:p>
            <text:p>3rd Floor</text:p>
            <text:p>New York NY 100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an Sandys</text:p>
            <text:p>Locus Analytics LLC</text:p>
            <text:p>101 Elliott Avenue West, Suite 400</text:p>
            <text:p>Seattle WA 981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ocus.html</text:p>
          </table:table-cell>
        </table:table-row>
        <table:table-row table:style-name="ro3">
          <table:table-cell office:value-type="string" calcext:value-type="string">
            <text:p>LOF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oft.html</text:p>
          </table:table-cell>
        </table:table-row>
        <table:table-row table:style-name="ro4">
          <table:table-cell office:value-type="string" calcext:value-type="string">
            <text:p>LO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ol.html</text:p>
          </table:table-cell>
        </table:table-row>
        <table:table-row table:style-name="ro4">
          <table:table-cell office:value-type="string" calcext:value-type="string">
            <text:p>LOND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London Domains Limited</text:p>
            <text:p>London &amp; Partners, 169 Union Street</text:p>
            <text:p>London SE1 0LL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Jo Darwin</text:p>
            <text:p>London &amp; Partners</text:p>
            <text:p>169 Union Street</text:p>
            <text:p>London SE1 0LL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london.html</text:p>
          </table:table-cell>
        </table:table-row>
        <table:table-row table:style-name="ro4">
          <table:table-cell office:value-type="string" calcext:value-type="string">
            <text:p>LOT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otte Holdings Co., Ltd.</text:p>
            <text:p>20-1, Nishi-shinjuku 3-chome</text:p>
            <text:p>Shinjyuku-ku Tokyo 160-0023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otte.html</text:p>
          </table:table-cell>
        </table:table-row>
        <table:table-row table:style-name="ro4">
          <table:table-cell office:value-type="string" calcext:value-type="string">
            <text:p>LOTT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otto.html</text:p>
          </table:table-cell>
        </table:table-row>
        <table:table-row table:style-name="ro2">
          <table:table-cell office:value-type="string" calcext:value-type="string">
            <text:p>LOV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aterford Limited</text:p>
            <text:p>Nr. 2, 27 Linden Gardens</text:p>
            <text:p>Douglas IM2 6AB</text:p>
            <text:p>Isle of Man</text:p>
          </table:table-cell>
          <table:table-cell office:value-type="string" calcext:value-type="string">
            <text:p>🇮🇲 IM</text:p>
          </table:table-cell>
          <table:table-cell office:value-type="string" calcext:value-type="string">
            <text:p>Manager</text:p>
            <text:p>Waterford Limited</text:p>
            <text:p>Nr. 2, 27 Linden Gardens</text:p>
            <text:p>Douglas IM2 6AB</text:p>
            <text:p>Isle of Man</text:p>
          </table:table-cell>
          <table:table-cell office:value-type="string" calcext:value-type="string">
            <text:p>🇮🇲 IM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ove.html</text:p>
          </table:table-cell>
        </table:table-row>
        <table:table-row table:style-name="ro4">
          <table:table-cell office:value-type="string" calcext:value-type="string">
            <text:p>LPLFINANCI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PL Holdings, Inc.</text:p>
            <text:p>4828 Parkway Plaza Blvd</text:p>
            <text:p>Charlotte NC 282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ichard Cook</text:p>
            <text:p>LPL Holdings, Inc.</text:p>
            <text:p>4707 Executive Drive</text:p>
            <text:p>San Diego CA 91921-309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plfinancial.html</text:p>
          </table:table-cell>
        </table:table-row>
        <table:table-row table:style-name="ro4">
          <table:table-cell office:value-type="string" calcext:value-type="string">
            <text:p>LP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PL Holdings, Inc.</text:p>
            <text:p>4828 Parkway Plaza Blvd</text:p>
            <text:p>Charlotte NC 282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ichard Cook</text:p>
            <text:p>LPLFinancial</text:p>
            <text:p>4707 Executive Drive</text:p>
            <text:p>San Diego CA 91921-309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pl.html</text:p>
          </table:table-cell>
        </table:table-row>
        <table:table-row table:style-name="ro4">
          <table:table-cell office:value-type="string" calcext:value-type="string">
            <text:p>L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ata Technology Solutions, Inc.</text:p>
            <text:p>First National Merchant Bank Plaza</text:p>
            <text:p>Broadstreet</text:p>
            <text:p>Monrovia 10-6053</text:p>
            <text:p>Liberia</text:p>
          </table:table-cell>
          <table:table-cell office:value-type="string" calcext:value-type="string">
            <text:p>🇱🇷 LR</text:p>
          </table:table-cell>
          <table:table-cell office:value-type="string" calcext:value-type="string">
            <text:p>Mai Bright Urey</text:p>
            <text:p>Data Technology Solutions, Inc.</text:p>
            <text:p>First National Merchant Bank Plaza</text:p>
            <text:p>Broadstreet</text:p>
            <text:p>Monrovia 10-6053</text:p>
            <text:p>Liberia</text:p>
          </table:table-cell>
          <table:table-cell office:value-type="string" calcext:value-type="string">
            <text:p>🇱🇷 LR</text:p>
          </table:table-cell>
          <table:table-cell office:value-type="string" calcext:value-type="string">
            <text:p>Randy Bush</text:p>
            <text:p>5147 Crystal Springs Drive NE</text:p>
            <text:p>Bainbridge Island WA 981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r.html</text:p>
          </table:table-cell>
        </table:table-row>
        <table:table-row table:style-name="ro4">
          <table:table-cell office:value-type="string" calcext:value-type="string">
            <text:p>L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Lesotho Network Information Centre Proprietary (LSNIC)</text:p>
            <text:p>Lesotho Communications Authority Building</text:p>
            <text:p>30 Princess Margaret Road</text:p>
            <text:p>Old Europa</text:p>
            <text:p>Maseru</text:p>
            <text:p>Lesotho</text:p>
          </table:table-cell>
          <table:table-cell office:value-type="string" calcext:value-type="string">
            <text:p>🇱🇸 LS</text:p>
          </table:table-cell>
          <table:table-cell office:value-type="string" calcext:value-type="string">
            <text:p>Molupe Molupe</text:p>
            <text:p>Lesotho Communications Authority</text:p>
            <text:p>30 Princess Margaret Road</text:p>
            <text:p>Old Europa</text:p>
            <text:p>Maseru</text:p>
            <text:p>Lesotho</text:p>
          </table:table-cell>
          <table:table-cell office:value-type="string" calcext:value-type="string">
            <text:p>🇱🇸 LS</text:p>
          </table:table-cell>
          <table:table-cell office:value-type="string" calcext:value-type="string">
            <text:p>System Engineer-LsNIC</text:p>
            <text:p>Lesotho Communications Authority</text:p>
            <text:p>30 Princess Margaret Road</text:p>
            <text:p>Old Europa</text:p>
            <text:p>Maseru</text:p>
            <text:p>Lesotho</text:p>
          </table:table-cell>
          <table:table-cell office:value-type="string" calcext:value-type="string">
            <text:p>🇱🇸 L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s.html</text:p>
          </table:table-cell>
        </table:table-row>
        <table:table-row table:style-name="ro4">
          <table:table-cell office:value-type="string" calcext:value-type="string">
            <text:p>LTD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X Corp.</text:p>
            <text:p>1001 Brickell Bay Drive, Suite 2700 Q-2</text:p>
            <text:p>Miami FL 3313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EO</text:p>
            <text:p>InterNetX</text:p>
            <text:p>Johanna-Dachs-Str. 55</text:p>
            <text:p>Regensburg 9305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tda.html</text:p>
          </table:table-cell>
        </table:table-row>
        <table:table-row table:style-name="ro4">
          <table:table-cell office:value-type="string" calcext:value-type="string">
            <text:p>LT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td.html</text:p>
          </table:table-cell>
        </table:table-row>
        <table:table-row table:style-name="ro4">
          <table:table-cell office:value-type="string" calcext:value-type="string">
            <text:p>L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Kaunas University of Technology</text:p>
            <text:p>Internet Service Centre</text:p>
            <text:p>Studentu 48a</text:p>
            <text:p>Kaunas LT-51367</text:p>
            <text:p>Lithuania</text:p>
          </table:table-cell>
          <table:table-cell office:value-type="string" calcext:value-type="string">
            <text:p>🇱🇹 LT</text:p>
          </table:table-cell>
          <table:table-cell office:value-type="string" calcext:value-type="string">
            <text:p>Tomas Mackus</text:p>
            <text:p>Kaunas University of Technology</text:p>
            <text:p>Internet Service Centre</text:p>
            <text:p>Studentu 48a</text:p>
            <text:p>Kaunas LT-51367</text:p>
            <text:p>Lithuania</text:p>
          </table:table-cell>
          <table:table-cell office:value-type="string" calcext:value-type="string">
            <text:p>🇱🇹 LT</text:p>
          </table:table-cell>
          <table:table-cell office:value-type="string" calcext:value-type="string">
            <text:p>Tomas Simonaitis</text:p>
            <text:p>Kaunas University of Technology</text:p>
            <text:p>Internet Service Centre</text:p>
            <text:p>Studentu 48a</text:p>
            <text:p>Kaunas LT-51367</text:p>
            <text:p>Lithuania</text:p>
          </table:table-cell>
          <table:table-cell office:value-type="string" calcext:value-type="string">
            <text:p>🇱🇹 L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lt.html</text:p>
          </table:table-cell>
        </table:table-row>
        <table:table-row table:style-name="ro2">
          <table:table-cell office:value-type="string" calcext:value-type="string">
            <text:p>L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STENA</text:p>
            <text:p>2, Avenue de l'Université</text:p>
            <text:p>Esch-sur-Alzette L-4365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Gilles Massen</text:p>
            <text:p>Fondation RESTENA</text:p>
            <text:p>2, Avenue de l'Université</text:p>
            <text:p>Esch-sur-Alzette L-4365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NOC</text:p>
            <text:p>Fondation RESTENA</text:p>
            <text:p>2, Avenue de l'Université</text:p>
            <text:p>Esch-sur-Alzette L-4365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lu.html</text:p>
          </table:table-cell>
        </table:table-row>
        <table:table-row table:style-name="ro2">
          <table:table-cell office:value-type="string" calcext:value-type="string">
            <text:p>LUNDBEC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. Lundbeck A/S</text:p>
            <text:p>Ottiliavej 9</text:p>
            <text:p>Valby DK-250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Project Manager</text:p>
            <text:p>H. Lundbeck A/S</text:p>
            <text:p>Ottiliavej 9</text:p>
            <text:p>Valby DK-250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lundbeck.html</text:p>
          </table:table-cell>
        </table:table-row>
        <table:table-row table:style-name="ro3">
          <table:table-cell office:value-type="string" calcext:value-type="string">
            <text:p>LUP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lupin.html</text:p>
          </table:table-cell>
        </table:table-row>
        <table:table-row table:style-name="ro2">
          <table:table-cell office:value-type="string" calcext:value-type="string">
            <text:p>LUX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uxe.html</text:p>
          </table:table-cell>
        </table:table-row>
        <table:table-row table:style-name="ro4">
          <table:table-cell office:value-type="string" calcext:value-type="string">
            <text:p>LUXUR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uxury Partners LLC</text:p>
            <text:p>888 South Figueroa Street, Suite 2150</text:p>
            <text:p>Los Angeles CA 900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Jennifer Molina</text:p>
            <text:p>Luxury Partners LLC</text:p>
            <text:p>888 South Figueroa Street, Suite 2150</text:p>
            <text:p>Los Angeles CA 900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uxury.html</text:p>
          </table:table-cell>
        </table:table-row>
        <table:table-row table:style-name="ro4">
          <table:table-cell office:value-type="string" calcext:value-type="string">
            <text:p>LV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Latvia, Institute of Mathematics and Computer Science, Department of Network Solutions (DNS)</text:p>
            <text:p>Rainis Boulevard 29</text:p>
            <text:p>Riga LV-1459</text:p>
            <text:p>Latvia</text:p>
          </table:table-cell>
          <table:table-cell office:value-type="string" calcext:value-type="string">
            <text:p>🇱🇻 LV</text:p>
          </table:table-cell>
          <table:table-cell office:value-type="string" calcext:value-type="string">
            <text:p>Guntis Barzdins</text:p>
            <text:p>Institute of Mathematics and Computer Science</text:p>
            <text:p>Department of Network Solutions (DNS)</text:p>
            <text:p>Rainis Boulevard 29</text:p>
            <text:p>Riga LV-1459</text:p>
            <text:p>Latvia</text:p>
          </table:table-cell>
          <table:table-cell office:value-type="string" calcext:value-type="string">
            <text:p>🇱🇻 LV</text:p>
          </table:table-cell>
          <table:table-cell office:value-type="string" calcext:value-type="string">
            <text:p>Ivo Kutts</text:p>
            <text:p>Institute of Mathematics and Computer Science</text:p>
            <text:p>Department of Network Solutions (DNS)</text:p>
            <text:p>Rainis Boulevard 29</text:p>
            <text:p>Riga LV-1459</text:p>
            <text:p>Latvia</text:p>
          </table:table-cell>
          <table:table-cell office:value-type="string" calcext:value-type="string">
            <text:p>🇱🇻 LV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lv.html</text:p>
          </table:table-cell>
        </table:table-row>
        <table:table-row table:style-name="ro4">
          <table:table-cell office:value-type="string" calcext:value-type="string">
            <text:p>L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eneral Authority of Communications and Informatics (GACI)</text:p>
            <text:p>Telecom Tower</text:p>
            <text:p>Al Zawia Street</text:p>
            <text:p>Tripoli</text:p>
            <text:p>Libya</text:p>
          </table:table-cell>
          <table:table-cell office:value-type="string" calcext:value-type="string">
            <text:p>🇱🇾 LY</text:p>
          </table:table-cell>
          <table:table-cell office:value-type="string" calcext:value-type="string">
            <text:p>Mr. Riyad ALZITOUNI, Manager of International Corporation Office</text:p>
            <text:p>General Authority of Communications and Informatics (GACI)</text:p>
            <text:p>Telecom Tower</text:p>
            <text:p>Al Zawia Street</text:p>
            <text:p>Tripoli</text:p>
            <text:p>Libya</text:p>
          </table:table-cell>
          <table:table-cell office:value-type="string" calcext:value-type="string">
            <text:p>🇱🇾 LY</text:p>
          </table:table-cell>
          <table:table-cell office:value-type="string" calcext:value-type="string">
            <text:p>Khaled Esheh</text:p>
            <text:p>Libya Telecom and Technology</text:p>
            <text:p>Alshut Road</text:p>
            <text:p>P.O. Box 91612</text:p>
            <text:p>Tripoli</text:p>
            <text:p>Libya</text:p>
          </table:table-cell>
          <table:table-cell office:value-type="string" calcext:value-type="string">
            <text:p>🇱🇾 L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ly.html</text:p>
          </table:table-cell>
        </table:table-row>
        <table:table-row table:style-name="ro3">
          <table:table-cell office:value-type="string" calcext:value-type="string">
            <text:p>MACY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acys.html</text:p>
          </table:table-cell>
        </table:table-row>
        <table:table-row table:style-name="ro2">
          <table:table-cell office:value-type="string" calcext:value-type="string">
            <text:p>MADRI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munidad de Madrid</text:p>
            <text:p>Calle Embajadores, 181</text:p>
            <text:p>Madrid 28045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Consejero Delegado de ICM</text:p>
            <text:p>Comunidad de Madrid</text:p>
            <text:p>Calle Embajadores, 181</text:p>
            <text:p>Madrid 28045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.madrid Technical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madrid.html</text:p>
          </table:table-cell>
        </table:table-row>
        <table:table-row table:style-name="ro4">
          <table:table-cell office:value-type="string" calcext:value-type="string">
            <text:p>M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ence Nationale de Réglementation des Télécommunications (ANRT)</text:p>
            <text:p>Avenue Ennakhil, Complexe d'Affaires</text:p>
            <text:p>Aile Sud, Hay Ryad</text:p>
            <text:p>Rabat 10100</text:p>
            <text:p>Morocco</text:p>
          </table:table-cell>
          <table:table-cell office:value-type="string" calcext:value-type="string">
            <text:p>🇲🇦 MA</text:p>
          </table:table-cell>
          <table:table-cell office:value-type="string" calcext:value-type="string">
            <text:p>General Director of ANRT</text:p>
            <text:p>Agence Nationale de Réglementation des Télécommunications (ANRT)</text:p>
            <text:p>Avenue Ennakhil, Complexe d'Affaires</text:p>
            <text:p>Aile Sud, Hay Ryad</text:p>
            <text:p>Rabat 10100</text:p>
            <text:p>Morocco</text:p>
          </table:table-cell>
          <table:table-cell office:value-type="string" calcext:value-type="string">
            <text:p>🇲🇦 MA</text:p>
          </table:table-cell>
          <table:table-cell office:value-type="string" calcext:value-type="string">
            <text:p>TLD Technical Contact</text:p>
            <text:p>Agence Nationale de Réglementation des Télécommunications (ANRT)</text:p>
            <text:p>Avenue Ennakhil, Complexe d'Affaires</text:p>
            <text:p>Aile Sud, Hay Ryad</text:p>
            <text:p>Rabat 10100</text:p>
            <text:p>Morocco</text:p>
          </table:table-cell>
          <table:table-cell office:value-type="string" calcext:value-type="string">
            <text:p>🇲🇦 M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.html</text:p>
          </table:table-cell>
        </table:table-row>
        <table:table-row table:style-name="ro4">
          <table:table-cell office:value-type="string" calcext:value-type="string">
            <text:p>MAIF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utuelle Assurance Instituteur France (MAIF)</text:p>
            <text:p>200 avenue Salvador Allende</text:p>
            <text:p>BP 303 Cedex</text:p>
            <text:p>Niort 7903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Internet Manager</text:p>
            <text:p>Mutuelle Assurance Instituteur France (MAIF)</text:p>
            <text:p>200 avenue Salvador Allende</text:p>
            <text:p>BP 303 Cedex</text:p>
            <text:p>Niort 7903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maif.html</text:p>
          </table:table-cell>
        </table:table-row>
        <table:table-row table:style-name="ro4">
          <table:table-cell office:value-type="string" calcext:value-type="string">
            <text:p>MAIS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ison.html</text:p>
          </table:table-cell>
        </table:table-row>
        <table:table-row table:style-name="ro4">
          <table:table-cell office:value-type="string" calcext:value-type="string">
            <text:p>MAKEU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keup.html</text:p>
          </table:table-cell>
        </table:table-row>
        <table:table-row table:style-name="ro4">
          <table:table-cell office:value-type="string" calcext:value-type="string">
            <text:p>MANAGEME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nagement.html</text:p>
          </table:table-cell>
        </table:table-row>
        <table:table-row table:style-name="ro2">
          <table:table-cell office:value-type="string" calcext:value-type="string">
            <text:p>MANG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NTO FA S.L.</text:p>
            <text:p>Carrer Mercaders 9-11</text:p>
            <text:p>Pol. Ind. Riera de Caldes</text:p>
            <text:p>Palau-Solità i Plegamans Barcelona 08184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Sergi Moreu Soler</text:p>
            <text:p>UBILIBET S.L.</text:p>
            <text:p>Psg. Sant Joan 72</text:p>
            <text:p>Barcelona 08009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TLD TechAdmin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mango.html</text:p>
          </table:table-cell>
        </table:table-row>
        <table:table-row table:style-name="ro2">
          <table:table-cell office:value-type="string" calcext:value-type="string">
            <text:p>M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AN Truck &amp; Bus SE</text:p>
            <text:p>Dachauer Strasse 641</text:p>
            <text:p>München 8099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ead of Communications</text:p>
            <text:p>MAN Truck &amp; Bus SE</text:p>
            <text:p>Dachauer Strasse 667</text:p>
            <text:p>München 8099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ronDNS Support</text:p>
            <text:p>Knipp Medien und Kommunikation GmbH</text:p>
            <text:p>Martin-Schmeisser-Weg 9</text:p>
            <text:p>Dortmund North Rhine-Westphalia 4422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man.html</text:p>
          </table:table-cell>
        </table:table-row>
        <table:table-row table:style-name="ro2">
          <table:table-cell office:value-type="string" calcext:value-type="string">
            <text:p>MA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p.html</text:p>
          </table:table-cell>
        </table:table-row>
        <table:table-row table:style-name="ro4">
          <table:table-cell office:value-type="string" calcext:value-type="string">
            <text:p>MARK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rket.html</text:p>
          </table:table-cell>
        </table:table-row>
        <table:table-row table:style-name="ro4">
          <table:table-cell office:value-type="string" calcext:value-type="string">
            <text:p>MARKET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rketing.html</text:p>
          </table:table-cell>
        </table:table-row>
        <table:table-row table:style-name="ro4">
          <table:table-cell office:value-type="string" calcext:value-type="string">
            <text:p>MARKE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rkets.html</text:p>
          </table:table-cell>
        </table:table-row>
        <table:table-row table:style-name="ro2">
          <table:table-cell office:value-type="string" calcext:value-type="string">
            <text:p>MARRIOT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arriott Worldwide Corporation</text:p>
            <text:p>7750 Wisconsin Ave</text:p>
            <text:p>Bethesda MD 2081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Consulting &amp; Strategy</text:p>
            <text:p>FairWinds Partners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rriott.html</text:p>
          </table:table-cell>
        </table:table-row>
        <table:table-row table:style-name="ro2">
          <table:table-cell office:value-type="string" calcext:value-type="string">
            <text:p>MARSHALL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TJX Companies, Inc.</text:p>
            <text:p>770 Cochituate Road</text:p>
            <text:p>Framingham MA 017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aylor Frank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rshalls.html</text:p>
          </table:table-cell>
        </table:table-row>
        <table:table-row table:style-name="ro3">
          <table:table-cell office:value-type="string" calcext:value-type="string">
            <text:p>MASERAT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aserati.html</text:p>
          </table:table-cell>
        </table:table-row>
        <table:table-row table:style-name="ro2">
          <table:table-cell office:value-type="string" calcext:value-type="string">
            <text:p>MATT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attel IT Services, Inc.</text:p>
            <text:p>333 Continental Blvd.</text:p>
            <text:p>El Segundo CA 9024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Administrator</text:p>
            <text:p>Mattel, Inc.</text:p>
            <text:p>333 Continental Blvd.</text:p>
            <text:p>El Segundo CA 9024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attel.html</text:p>
          </table:table-cell>
        </table:table-row>
        <table:table-row table:style-name="ro4">
          <table:table-cell office:value-type="string" calcext:value-type="string">
            <text:p>MB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ba.html</text:p>
          </table:table-cell>
        </table:table-row>
        <table:table-row table:style-name="ro3">
          <table:table-cell office:value-type="string" calcext:value-type="string">
            <text:p>MC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cd.html</text:p>
          </table:table-cell>
        </table:table-row>
        <table:table-row table:style-name="ro3">
          <table:table-cell office:value-type="string" calcext:value-type="string">
            <text:p>MCDONALD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cdonalds.html</text:p>
          </table:table-cell>
        </table:table-row>
        <table:table-row table:style-name="ro4">
          <table:table-cell office:value-type="string" calcext:value-type="string">
            <text:p>M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irection des Plateformes et des Ressources Numériques</text:p>
            <text:p>2 rue du Gabian</text:p>
            <text:p>c/o DITN</text:p>
            <text:p>98000</text:p>
            <text:p>Monaco</text:p>
          </table:table-cell>
          <table:table-cell office:value-type="string" calcext:value-type="string">
            <text:p>🇲🇨 MC</text:p>
          </table:table-cell>
          <table:table-cell office:value-type="string" calcext:value-type="string">
            <text:p>NIC Administrator</text:p>
            <text:p>Direction des Plateformes et des Ressources Numériques</text:p>
            <text:p>2 rue du Gabian</text:p>
            <text:p>c/o DITN</text:p>
            <text:p>98000</text:p>
            <text:p>Monaco</text:p>
          </table:table-cell>
          <table:table-cell office:value-type="string" calcext:value-type="string">
            <text:p>🇲🇨 MC</text:p>
          </table:table-cell>
          <table:table-cell office:value-type="string" calcext:value-type="string">
            <text:p>NIC Administrator</text:p>
            <text:p>Direction des Plateformes et des Ressources Numériques</text:p>
            <text:p>2 rue du Gabian</text:p>
            <text:p>c/o DITN</text:p>
            <text:p>98000</text:p>
            <text:p>Monaco</text:p>
          </table:table-cell>
          <table:table-cell office:value-type="string" calcext:value-type="string">
            <text:p>🇲🇨 MC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mc.html</text:p>
          </table:table-cell>
        </table:table-row>
        <table:table-row table:style-name="ro4">
          <table:table-cell office:value-type="string" calcext:value-type="string">
            <text:p>MCKINSE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cKinsey Holdings, Inc.</text:p>
            <text:p>555 California Street</text:p>
            <text:p>San Francisco CA 941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ssociate General Counsel</text:p>
            <text:p>McKinsey Holdings, Inc.</text:p>
            <text:p>555 California Street</text:p>
            <text:p>San Francisco CA 941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ckinsey.html</text:p>
          </table:table-cell>
        </table:table-row>
        <table:table-row table:style-name="ro2">
          <table:table-cell office:value-type="string" calcext:value-type="string">
            <text:p>MD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P Serviciul Tehnologia Informatiei si Securitate Cibernetica</text:p>
            <text:p>Piata Marii Adunari Nationale, 1</text:p>
            <text:p>mun. Chisinau MD-2012</text:p>
            <text:p>Moldova (the Republic of)</text:p>
          </table:table-cell>
          <table:table-cell office:value-type="string" calcext:value-type="string">
            <text:p>🇲🇩 MD</text:p>
          </table:table-cell>
          <table:table-cell office:value-type="string" calcext:value-type="string">
            <text:p>Sergiu Manic</text:p>
            <text:p>IP Serviciul Tehnologia Informatiei si Securitate Cibernetica</text:p>
            <text:p>Piata Marii Adunari Nationale, 1</text:p>
            <text:p>mun. Chisinau MD-2012</text:p>
            <text:p>Moldova (the Republic of)</text:p>
          </table:table-cell>
          <table:table-cell office:value-type="string" calcext:value-type="string">
            <text:p>🇲🇩 MD</text:p>
          </table:table-cell>
          <table:table-cell office:value-type="string" calcext:value-type="string">
            <text:p>Eugeniu Besliu</text:p>
            <text:p>IP Serviciul Tehnologia Informatiei si Securitate Cibernetica</text:p>
            <text:p>Piata Marii Adunari Nationale, 1</text:p>
            <text:p>mun. Chisinau MD-2012</text:p>
            <text:p>Moldova (the Republic of)</text:p>
          </table:table-cell>
          <table:table-cell office:value-type="string" calcext:value-type="string">
            <text:p>🇲🇩 M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d.html</text:p>
          </table:table-cell>
        </table:table-row>
        <table:table-row table:style-name="ro5">
          <table:table-cell office:value-type="string" calcext:value-type="string">
            <text:p>ME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edistry LLC</text:p>
            <text:p>3029 Prospect Ave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ay Fassett</text:p>
            <text:p>Medistry, LLC</text:p>
            <text:p>3029 Prospect Ave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d.html</text:p>
          </table:table-cell>
        </table:table-row>
        <table:table-row table:style-name="ro4">
          <table:table-cell office:value-type="string" calcext:value-type="string">
            <text:p>MEDI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dia.html</text:p>
          </table:table-cell>
        </table:table-row>
        <table:table-row table:style-name="ro2">
          <table:table-cell office:value-type="string" calcext:value-type="string">
            <text:p>ME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et.html</text:p>
          </table:table-cell>
        </table:table-row>
        <table:table-row table:style-name="ro4">
          <table:table-cell office:value-type="string" calcext:value-type="string">
            <text:p>M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overnment of Montenegro</text:p>
            <text:p>Rimski trg 46</text:p>
            <text:p>Podgorica 81000</text:p>
            <text:p>Montenegro</text:p>
          </table:table-cell>
          <table:table-cell office:value-type="string" calcext:value-type="string">
            <text:p>🇲🇪 ME</text:p>
          </table:table-cell>
          <table:table-cell office:value-type="string" calcext:value-type="string">
            <text:p>Božo Krstajić</text:p>
            <text:p>University of Montenegro, Faculty of Electrical Engineering</text:p>
            <text:p>Džordža Vašingtona bb</text:p>
            <text:p>Podgorica 81000</text:p>
            <text:p>Montenegro</text:p>
          </table:table-cell>
          <table:table-cell office:value-type="string" calcext:value-type="string">
            <text:p>🇲🇪 ME</text:p>
          </table:table-cell>
          <table:table-cell office:value-type="string" calcext:value-type="string">
            <text:p>TLD Tech</text:p>
            <text:p>Center of Information System (CIS)</text:p>
            <text:p>University of Montenegro</text:p>
            <text:p>Cetinjski put 2</text:p>
            <text:p>Podgorica 81000</text:p>
            <text:p>Montenegro</text:p>
          </table:table-cell>
          <table:table-cell office:value-type="string" calcext:value-type="string">
            <text:p>🇲🇪 M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.html</text:p>
          </table:table-cell>
        </table:table-row>
        <table:table-row table:style-name="ro2">
          <table:table-cell office:value-type="string" calcext:value-type="string">
            <text:p>MELBOUR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Crown in right of the State of Victoria, represented by its Department of State Development, Business and Innovation</text:p>
            <text:p>Level 20, 80 Collins Street</text:p>
            <text:p>Melbourne VIC 3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lbourne.html</text:p>
          </table:table-cell>
        </table:table-row>
        <table:table-row table:style-name="ro2">
          <table:table-cell office:value-type="string" calcext:value-type="string">
            <text:p>MEM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me.html</text:p>
          </table:table-cell>
        </table:table-row>
        <table:table-row table:style-name="ro4">
          <table:table-cell office:value-type="string" calcext:value-type="string">
            <text:p>MEMORI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morial.html</text:p>
          </table:table-cell>
        </table:table-row>
        <table:table-row table:style-name="ro2">
          <table:table-cell office:value-type="string" calcext:value-type="string">
            <text:p>M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xclusive Registry Limited</text:p>
            <text:p>Famous Four Media/Exclusive Registry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n.html</text:p>
          </table:table-cell>
        </table:table-row>
        <table:table-row table:style-name="ro2">
          <table:table-cell office:value-type="string" calcext:value-type="string">
            <text:p>MEN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Menu Registry LLC</text:p>
            <text:p>9440 Santa Monica Blvd, Suite 301</text:p>
            <text:p>Beverly Hills CA 902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Kenwei Chong</text:p>
            <text:p>Dot Menu Registry LLC</text:p>
            <text:p>9440 Santa Monica Blvd, Suite 301</text:p>
            <text:p>Beverly Hills CA 902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rik Ludwick</text:p>
            <text:p>Dot Menu Registry LLC</text:p>
            <text:p>9440 Santa Monica Blvd, Suite 301</text:p>
            <text:p>Beverly Hills CA 902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nu.html</text:p>
          </table:table-cell>
        </table:table-row>
        <table:table-row table:style-name="ro3">
          <table:table-cell office:value-type="string" calcext:value-type="string">
            <text:p>ME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eo.html</text:p>
          </table:table-cell>
        </table:table-row>
        <table:table-row table:style-name="ro2">
          <table:table-cell office:value-type="string" calcext:value-type="string">
            <text:p>MERC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erck Registry Holdings, Inc.</text:p>
            <text:p>17, av. Matignon</text:p>
            <text:p>Paris Ile de France 7500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David Taylor</text:p>
            <text:p>Hogan Lovells (Paris) LLP</text:p>
            <text:p>17, av. Matignon</text:p>
            <text:p>Paris Ile de France 7500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Neil Dundas</text:p>
            <text:p>DNS Africa Ltd</text:p>
            <text:p>19th Floor Newton Tower, Sir William Newton Street</text:p>
            <text:p>Port Louis Port Louis district 11328</text:p>
            <text:p>Mauritius</text:p>
          </table:table-cell>
          <table:table-cell office:value-type="string" calcext:value-type="string">
            <text:p>🇲🇺 MU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merck.html</text:p>
          </table:table-cell>
        </table:table-row>
        <table:table-row table:style-name="ro2">
          <table:table-cell office:value-type="string" calcext:value-type="string">
            <text:p>MERCKMS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SD Registry Holdings, Inc.</text:p>
            <text:p>2000 Galloping Hill Road</text:p>
            <text:p>Kenilworth NJ 07033-13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r. Spclst, Compliance &amp; Risk Management</text:p>
            <text:p>MSD Registery Holdings Inc</text:p>
            <text:p>3070 Route 22 West</text:p>
            <text:p>Branchburg NJ 0887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erckmsd.html</text:p>
          </table:table-cell>
        </table:table-row>
        <table:table-row table:style-name="ro3">
          <table:table-cell office:value-type="string" calcext:value-type="string">
            <text:p>METLIF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etlife.html</text:p>
          </table:table-cell>
        </table:table-row>
        <table:table-row table:style-name="ro6">
          <table:table-cell office:value-type="string" calcext:value-type="string">
            <text:p>MF</text:p>
          </table:table-cell>
          <table:table-cell office:value-type="string" calcext:value-type="string">
            <text:p>🪑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Not assigned</text:p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Not assigned</text:p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f.html</text:p>
          </table:table-cell>
        </table:table-row>
        <table:table-row table:style-name="ro4">
          <table:table-cell office:value-type="string" calcext:value-type="string">
            <text:p>M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IC-MG (Network Information Center Madagascar)</text:p>
            <text:p>Tanà Water Front,  Esc A</text:p>
            <text:p>Ambodivona</text:p>
            <text:p>Antananarivo 101</text:p>
            <text:p>Madagascar</text:p>
          </table:table-cell>
          <table:table-cell office:value-type="string" calcext:value-type="string">
            <text:p>🇲🇬 MG</text:p>
          </table:table-cell>
          <table:table-cell office:value-type="string" calcext:value-type="string">
            <text:p>Hajanirina Ramboasalama</text:p>
            <text:p>NIC-MG (Network Information Center Madagascar)</text:p>
            <text:p>BP 7735 Antanimena</text:p>
            <text:p>Antananarivo 101</text:p>
            <text:p>Madagascar</text:p>
          </table:table-cell>
          <table:table-cell office:value-type="string" calcext:value-type="string">
            <text:p>🇲🇬 MG</text:p>
          </table:table-cell>
          <table:table-cell office:value-type="string" calcext:value-type="string">
            <text:p>Raft Razafindrakoto</text:p>
            <text:p>NIC-MG (Network Information Center Madagascar)</text:p>
            <text:p>Tanà Water Front, Esc A</text:p>
            <text:p>Ambodivona</text:p>
            <text:p>Antananarivo 101</text:p>
            <text:p>Madagascar</text:p>
          </table:table-cell>
          <table:table-cell office:value-type="string" calcext:value-type="string">
            <text:p>🇲🇬 M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g.html</text:p>
          </table:table-cell>
        </table:table-row>
        <table:table-row table:style-name="ro2">
          <table:table-cell office:value-type="string" calcext:value-type="string">
            <text:p>MH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Office of the Cabinet</text:p>
            <text:p>P.O. Box 2</text:p>
            <text:p>Majuro MH 96960</text:p>
            <text:p>Marshall Islands (the)</text:p>
          </table:table-cell>
          <table:table-cell office:value-type="string" calcext:value-type="string">
            <text:p>🇲🇭 MH</text:p>
          </table:table-cell>
          <table:table-cell office:value-type="string" calcext:value-type="string">
            <text:p>Secretary, Ministry of Transportation and Communications</text:p>
            <text:p>Ministry of Transportation and Communications</text:p>
            <text:p>P.O. Box 1079</text:p>
            <text:p>Majuro MH 96960</text:p>
            <text:p>Marshall Islands (the)</text:p>
          </table:table-cell>
          <table:table-cell office:value-type="string" calcext:value-type="string">
            <text:p>🇲🇭 MH</text:p>
          </table:table-cell>
          <table:table-cell office:value-type="string" calcext:value-type="string">
            <text:p>Chief Technical Officer</text:p>
            <text:p>National Telecommunications Authority</text:p>
            <text:p>P.O. Box 1169</text:p>
            <text:p>Majuro MH 96960</text:p>
            <text:p>Marshall Islands (the)</text:p>
          </table:table-cell>
          <table:table-cell office:value-type="string" calcext:value-type="string">
            <text:p>🇲🇭 M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h.html</text:p>
          </table:table-cell>
        </table:table-row>
        <table:table-row table:style-name="ro2">
          <table:table-cell office:value-type="string" calcext:value-type="string">
            <text:p>MIAM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iami.html</text:p>
          </table:table-cell>
        </table:table-row>
        <table:table-row table:style-name="ro2">
          <table:table-cell office:value-type="string" calcext:value-type="string">
            <text:p>MICROSOF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</text:p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, Edmund Halley Road, 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icrosoft.html</text:p>
          </table:table-cell>
        </table:table-row>
        <table:table-row table:style-name="ro4">
          <table:table-cell office:value-type="string" calcext:value-type="string">
            <text:p>MIL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D Network Information Center</text:p>
            <text:p>DISA-Columbus</text:p>
            <text:p>300 North James Road</text:p>
            <text:p>Whitehall OH 432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D NIC Registry Services</text:p>
            <text:p>DoD Network Information Center</text:p>
            <text:p>DISA-Columbus</text:p>
            <text:p>300 North James Road</text:p>
            <text:p>Whitehall OH 432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D NIC Registry Services</text:p>
            <text:p>DoD Network Information Center</text:p>
            <text:p>DISA-Columbus</text:p>
            <text:p>300 North James Road</text:p>
            <text:p>Whitehall OH 432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il.html</text:p>
          </table:table-cell>
        </table:table-row>
        <table:table-row table:style-name="ro4">
          <table:table-cell office:value-type="string" calcext:value-type="string">
            <text:p>MIN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yerische Motoren Werke Aktiengesellschaft</text:p>
            <text:p>Petuelring 130</text:p>
            <text:p>Munich 8080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Legal Counsel</text:p>
            <text:p>Bayerische Motoren Werke Aktiengesellschaft</text:p>
            <text:p>Petuelring 130</text:p>
            <text:p>Munich 8080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mini.html</text:p>
          </table:table-cell>
        </table:table-row>
        <table:table-row table:style-name="ro2">
          <table:table-cell office:value-type="string" calcext:value-type="string">
            <text:p>MI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uit Administrative Services, Inc.</text:p>
            <text:p>c/o Intuit Inc., 2632 Marine 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topher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int.html</text:p>
          </table:table-cell>
        </table:table-row>
        <table:table-row table:style-name="ro4">
          <table:table-cell office:value-type="string" calcext:value-type="string">
            <text:p>MI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assachusetts Institute of Technology</text:p>
            <text:p>77 Massachusetts Avenue</text:p>
            <text:p>Cambridge MA 0213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Infrastructure Design &amp; Engineering</text:p>
            <text:p>Massachusetts Institute of Technology</text:p>
            <text:p>77 Massachusetts Avenue</text:p>
            <text:p>Cambridge MA 0213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it.html</text:p>
          </table:table-cell>
        </table:table-row>
        <table:table-row table:style-name="ro4">
          <table:table-cell office:value-type="string" calcext:value-type="string">
            <text:p>MITSUBISH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tsubishi Corporation</text:p>
            <text:p>3-1, Marunouchi 2-Chome</text:p>
            <text:p>Chiyoda-ku Tokyo 100-8086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itsubishi.html</text:p>
          </table:table-cell>
        </table:table-row>
        <table:table-row table:style-name="ro2">
          <table:table-cell office:value-type="string" calcext:value-type="string">
            <text:p>M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acedonian Academic Research Network Skopje</text:p>
            <text:p>Blvd. Partizanski Odredi 17</text:p>
            <text:p>Skopje 1000</text:p>
            <text:p>North Macedonia</text:p>
          </table:table-cell>
          <table:table-cell office:value-type="string" calcext:value-type="string">
            <text:p>🇲🇰 MK</text:p>
          </table:table-cell>
          <table:table-cell office:value-type="string" calcext:value-type="string">
            <text:p>Aleksandar Poposki</text:p>
            <text:p>Macedonian Academic And Research Network-MARnet</text:p>
            <text:p>Blvd. Partizanski Odredi 17</text:p>
            <text:p>Skopje 1000</text:p>
            <text:p>North Macedonia</text:p>
          </table:table-cell>
          <table:table-cell office:value-type="string" calcext:value-type="string">
            <text:p>🇲🇰 MK</text:p>
          </table:table-cell>
          <table:table-cell office:value-type="string" calcext:value-type="string">
            <text:p>Vladislav Bidikov</text:p>
            <text:p>Faculty of Computer Science and Engineering</text:p>
            <text:p>"Rugjer Boshkovikj" 16, P.O. Box 393</text:p>
            <text:p>Skopje 1000</text:p>
            <text:p>North Macedonia</text:p>
          </table:table-cell>
          <table:table-cell office:value-type="string" calcext:value-type="string">
            <text:p>🇲🇰 M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k.html</text:p>
          </table:table-cell>
        </table:table-row>
        <table:table-row table:style-name="ro4">
          <table:table-cell office:value-type="string" calcext:value-type="string">
            <text:p>ML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LB Advanced Media DH, LLC</text:p>
            <text:p>75 Nin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Administrator</text:p>
            <text:p>MLB Advanced Media, L.P.</text:p>
            <text:p>1271 Avenue of the Americas</text:p>
            <text:p>9th Fl.</text:p>
            <text:p>New York NY 1002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lb.html</text:p>
          </table:table-cell>
        </table:table-row>
        <table:table-row table:style-name="ro4">
          <table:table-cell office:value-type="string" calcext:value-type="string">
            <text:p>M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ence des Technologies de l’Information et de la Communication</text:p>
            <text:p>ACI 2000 Hamdallaye,</text:p>
            <text:p>BP E 5467</text:p>
            <text:p>Bamako</text:p>
            <text:p>Mali</text:p>
          </table:table-cell>
          <table:table-cell office:value-type="string" calcext:value-type="string">
            <text:p>🇲🇱 ML</text:p>
          </table:table-cell>
          <table:table-cell office:value-type="string" calcext:value-type="string">
            <text:p>Chef Service Gestion du .ml</text:p>
            <text:p>Agence des Technologies de l’Information et de la Communication</text:p>
            <text:p>ACI 2000 Hamdallaye,</text:p>
            <text:p>BP E 5467</text:p>
            <text:p>Bamako</text:p>
            <text:p>Mali</text:p>
          </table:table-cell>
          <table:table-cell office:value-type="string" calcext:value-type="string">
            <text:p>🇲🇱 ML</text:p>
          </table:table-cell>
          <table:table-cell office:value-type="string" calcext:value-type="string">
            <text:p>Adama TRAORE</text:p>
            <text:p>Agence des Technologies de l'Information et de la Communication</text:p>
            <text:p>Hamdallaye ACI 2000, cour Bibliothèque Nationale</text:p>
            <text:p>Bamako Mali BPE 5467</text:p>
            <text:p>Mali</text:p>
          </table:table-cell>
          <table:table-cell office:value-type="string" calcext:value-type="string">
            <text:p>🇲🇱 M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l.html</text:p>
          </table:table-cell>
        </table:table-row>
        <table:table-row table:style-name="ro2">
          <table:table-cell office:value-type="string" calcext:value-type="string">
            <text:p>ML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Canadian Real Estate Association</text:p>
            <text:p>200 Catherine Street, 6th Floor</text:p>
            <text:p>Ottawa ON K2P 2K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Legal Counsel</text:p>
            <text:p>The Canadian Real Estate Association</text:p>
            <text:p>200 Catherine Street, 6th Floor</text:p>
            <text:p>Ottawa ON K2P 2K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Fury Registry Services</text:p>
            <text:p>Canadian Internet Registration Authority (CIRA)</text:p>
            <text:p>979 Bank Street, Suite 400</text:p>
            <text:p>Ottawa ON K1S 5K5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ls.html</text:p>
          </table:table-cell>
        </table:table-row>
        <table:table-row table:style-name="ro2">
          <table:table-cell office:value-type="string" calcext:value-type="string">
            <text:p>MM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MA IARD</text:p>
            <text:p>14, boulevard Marie et Alexandre Oyon</text:p>
            <text:p>Le Mans 7203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Account Manager</text:p>
            <text:p>AFNIC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mma.html</text:p>
          </table:table-cell>
        </table:table-row>
        <table:table-row table:style-name="ro2">
          <table:table-cell office:value-type="string" calcext:value-type="string">
            <text:p>M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Transport and Communications</text:p>
            <text:p>Zayya Htar Ni Street</text:p>
            <text:p>Nay Pyi Taw Mandalay Division 150111</text:p>
            <text:p>Myanmar</text:p>
          </table:table-cell>
          <table:table-cell office:value-type="string" calcext:value-type="string">
            <text:p>🇲🇲 MM</text:p>
          </table:table-cell>
          <table:table-cell office:value-type="string" calcext:value-type="string">
            <text:p>Director General</text:p>
            <text:p>Posts and Telecommunications Department</text:p>
            <text:p>Zayya Htar Ni Street</text:p>
            <text:p>Nay Pyi Taw Mandalay Division 150111</text:p>
            <text:p>Myanmar</text:p>
          </table:table-cell>
          <table:table-cell office:value-type="string" calcext:value-type="string">
            <text:p>🇲🇲 MM</text:p>
          </table:table-cell>
          <table:table-cell office:value-type="string" calcext:value-type="string">
            <text:p>Deputy Director</text:p>
            <text:p>Posts and Telecommunications Department</text:p>
            <text:p>Zayya Htar Ni Street</text:p>
            <text:p>Nay Pyi Taw Mandalay Division 150111</text:p>
            <text:p>Myanmar</text:p>
          </table:table-cell>
          <table:table-cell office:value-type="string" calcext:value-type="string">
            <text:p>🇲🇲 M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m.html</text:p>
          </table:table-cell>
        </table:table-row>
        <table:table-row table:style-name="ro5">
          <table:table-cell office:value-type="string" calcext:value-type="string">
            <text:p>M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atacom Co., Ltd.</text:p>
            <text:p>Galaxy Tower Office Bldg, #5007,</text:p>
            <text:p>Mahatma Gandhi Street,</text:p>
            <text:p>Khan-Uul district</text:p>
            <text:p>Ulaanbaatar 17010</text:p>
            <text:p>Mongolia</text:p>
          </table:table-cell>
          <table:table-cell office:value-type="string" calcext:value-type="string">
            <text:p>🇲🇳 MN</text:p>
          </table:table-cell>
          <table:table-cell office:value-type="string" calcext:value-type="string">
            <text:p>Enkhbat Dangaasuren</text:p>
            <text:p>Datacom Co., Ltd.</text:p>
            <text:p>Galaxy Tower Office Bldg, #5007,</text:p>
            <text:p>Mahatma Gandhi Street,</text:p>
            <text:p>Khan-Uul district</text:p>
            <text:p>Ulaanbaatar 17010</text:p>
            <text:p>Mongolia</text:p>
          </table:table-cell>
          <table:table-cell office:value-type="string" calcext:value-type="string">
            <text:p>🇲🇳 MN</text:p>
          </table:table-cell>
          <table:table-cell office:value-type="string" calcext:value-type="string">
            <text:p>Enkhbold Gombo</text:p>
            <text:p>Datacom Co. Ltd.</text:p>
            <text:p>Galaxy Tower Office Bldg, #5007,</text:p>
            <text:p>Mahatma Gandhi Street,</text:p>
            <text:p>Khan-Uul district</text:p>
            <text:p>Ulaanbaatar 17010</text:p>
            <text:p>Mongolia</text:p>
          </table:table-cell>
          <table:table-cell office:value-type="string" calcext:value-type="string">
            <text:p>🇲🇳 M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n.html</text:p>
          </table:table-cell>
        </table:table-row>
        <table:table-row table:style-name="ro4">
          <table:table-cell office:value-type="string" calcext:value-type="string">
            <text:p>MOB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bi.html</text:p>
          </table:table-cell>
        </table:table-row>
        <table:table-row table:style-name="ro2">
          <table:table-cell office:value-type="string" calcext:value-type="string">
            <text:p>MOBI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bile.html</text:p>
          </table:table-cell>
        </table:table-row>
        <table:table-row table:style-name="ro3">
          <table:table-cell office:value-type="string" calcext:value-type="string">
            <text:p>MOBIL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obily.html</text:p>
          </table:table-cell>
        </table:table-row>
        <table:table-row table:style-name="ro4">
          <table:table-cell office:value-type="string" calcext:value-type="string">
            <text:p>MOD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da.html</text:p>
          </table:table-cell>
        </table:table-row>
        <table:table-row table:style-name="ro2">
          <table:table-cell office:value-type="string" calcext:value-type="string">
            <text:p>MO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link Systems Innovation Institute K.K.</text:p>
            <text:p>1-17-11 Higashi Ikebukuro</text:p>
            <text:p>Toshima Tokyo 170-0013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Jacob Williams</text:p>
            <text:p>Interlink Systems Innovation Institute K.K.</text:p>
            <text:p>1-17-11 Higashi Ikebukuro</text:p>
            <text:p>Toshima Tokyo 170-0013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e.html</text:p>
          </table:table-cell>
        </table:table-row>
        <table:table-row table:style-name="ro4">
          <table:table-cell office:value-type="string" calcext:value-type="string">
            <text:p>M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acao Post and Telecommunications Bureau (CTT)</text:p>
            <text:p>Largo do Senado, Edf. Sede dos CTT</text:p>
            <text:p>Macau</text:p>
            <text:p>Macao</text:p>
          </table:table-cell>
          <table:table-cell office:value-type="string" calcext:value-type="string">
            <text:p>🇲🇴 MO</text:p>
          </table:table-cell>
          <table:table-cell office:value-type="string" calcext:value-type="string">
            <text:p>MONIC Administrative Contact</text:p>
            <text:p>Macao Network Information Centre (MONIC) - HNET Asia</text:p>
            <text:p>Macao Post and Telecommunications Bureau</text:p>
            <text:p>Avenida da Praia Grande no.789, R/C</text:p>
            <text:p>Macau</text:p>
            <text:p>Macao</text:p>
          </table:table-cell>
          <table:table-cell office:value-type="string" calcext:value-type="string">
            <text:p>🇲🇴 MO</text:p>
          </table:table-cell>
          <table:table-cell office:value-type="string" calcext:value-type="string">
            <text:p>MONIC Technical Contact</text:p>
            <text:p>Macao Network Information Centre (MONIC) - HNET Asia</text:p>
            <text:p>Macao Post and Telecommunications Bureau</text:p>
            <text:p>Avenida da Praia Grande no.789, R/C</text:p>
            <text:p>Macau</text:p>
            <text:p>Macao</text:p>
          </table:table-cell>
          <table:table-cell office:value-type="string" calcext:value-type="string">
            <text:p>🇲🇴 M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.html</text:p>
          </table:table-cell>
        </table:table-row>
        <table:table-row table:style-name="ro5">
          <table:table-cell office:value-type="string" calcext:value-type="string">
            <text:p>MO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i.html</text:p>
          </table:table-cell>
        </table:table-row>
        <table:table-row table:style-name="ro4">
          <table:table-cell office:value-type="string" calcext:value-type="string">
            <text:p>MO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m.html</text:p>
          </table:table-cell>
        </table:table-row>
        <table:table-row table:style-name="ro2">
          <table:table-cell office:value-type="string" calcext:value-type="string">
            <text:p>MONAS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onash University</text:p>
            <text:p>Monash University</text:p>
            <text:p>Melbourne VIC 38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eSolutions Registry Operator</text:p>
            <text:p>Monash University</text:p>
            <text:p>Monash University</text:p>
            <text:p>Melbourne VIC 38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eSolutions Registry Operator</text:p>
            <text:p>Monash University</text:p>
            <text:p>Monash University</text:p>
            <text:p>Melbourne VIC 38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nash.html</text:p>
          </table:table-cell>
        </table:table-row>
        <table:table-row table:style-name="ro4">
          <table:table-cell office:value-type="string" calcext:value-type="string">
            <text:p>MONE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ney.html</text:p>
          </table:table-cell>
        </table:table-row>
        <table:table-row table:style-name="ro4">
          <table:table-cell office:value-type="string" calcext:value-type="string">
            <text:p>MONST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nster.html</text:p>
          </table:table-cell>
        </table:table-row>
        <table:table-row table:style-name="ro3">
          <table:table-cell office:value-type="string" calcext:value-type="string">
            <text:p>MONTBLAN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ontblanc.html</text:p>
          </table:table-cell>
        </table:table-row>
        <table:table-row table:style-name="ro3">
          <table:table-cell office:value-type="string" calcext:value-type="string">
            <text:p>MOP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opar.html</text:p>
          </table:table-cell>
        </table:table-row>
        <table:table-row table:style-name="ro4">
          <table:table-cell office:value-type="string" calcext:value-type="string">
            <text:p>MORM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RI Domain Management, LLC ("Applicant")</text:p>
            <text:p>50 E. North Temple Street, Floor 13</text:p>
            <text:p>Salt Lake City UT 84150-001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. Shawn Gunnarson</text:p>
            <text:p>Kirton McConkie</text:p>
            <text:p>50 East South Temple, Suite 400</text:p>
            <text:p>Salt Lake City UT 841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rmon.html</text:p>
          </table:table-cell>
        </table:table-row>
        <table:table-row table:style-name="ro4">
          <table:table-cell office:value-type="string" calcext:value-type="string">
            <text:p>MORTGA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rtgage.html</text:p>
          </table:table-cell>
        </table:table-row>
        <table:table-row table:style-name="ro2">
          <table:table-cell office:value-type="string" calcext:value-type="string">
            <text:p>MOSCO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undation for Assistance for Internet Technologies and Infrastructure Development (FAITID)</text:p>
            <text:p>2 bld 1, 3rd Khoroshevskaya str.</text:p>
            <text:p>Moscow 123308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Maxim Alzoba</text:p>
            <text:p>Foundation for Assistance for Internet Technologies and Infrastructure Development (FAITID)</text:p>
            <text:p>2 bld 1, 3rd Khoroshevskaya str.</text:p>
            <text:p>Moscow 123308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Pavel Ilichev</text:p>
            <text:p>Foundation for Assistance for Internet Technologies and Infrastructure Development (FAITID)</text:p>
            <text:p>2 bld 1, 3rd Khoroshevskaya str.</text:p>
            <text:p>Moscow 123308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scow.html</text:p>
          </table:table-cell>
        </table:table-row>
        <table:table-row table:style-name="ro2">
          <table:table-cell office:value-type="string" calcext:value-type="string">
            <text:p>MOT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otorola Trademark Holdings, LLC</text:p>
            <text:p>222 West Merchandise Mart Plaza, Suite #1800</text:p>
            <text:p>Chicago IL 606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Manager</text:p>
            <text:p>Com Laude</text:p>
            <text:p>28 Little Russell Street</text:p>
            <text:p>London WC1A 2H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to.html</text:p>
          </table:table-cell>
        </table:table-row>
        <table:table-row table:style-name="ro4">
          <table:table-cell office:value-type="string" calcext:value-type="string">
            <text:p>MOTORCYCL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torcycles.html</text:p>
          </table:table-cell>
        </table:table-row>
        <table:table-row table:style-name="ro2">
          <table:table-cell office:value-type="string" calcext:value-type="string">
            <text:p>MOV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v.html</text:p>
          </table:table-cell>
        </table:table-row>
        <table:table-row table:style-name="ro4">
          <table:table-cell office:value-type="string" calcext:value-type="string">
            <text:p>MOVI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ovie.html</text:p>
          </table:table-cell>
        </table:table-row>
        <table:table-row table:style-name="ro3">
          <table:table-cell office:value-type="string" calcext:value-type="string">
            <text:p>MOVIST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ovistar.html</text:p>
          </table:table-cell>
        </table:table-row>
        <table:table-row table:style-name="ro2">
          <table:table-cell office:value-type="string" calcext:value-type="string">
            <text:p>MP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aipan Datacom, Inc.</text:p>
            <text:p>P.O. Box 504053</text:p>
            <text:p>Saipan MP 96950</text:p>
            <text:p>Northern Mariana Islands (the)</text:p>
          </table:table-cell>
          <table:table-cell office:value-type="string" calcext:value-type="string">
            <text:p>🇲🇵 MP</text:p>
          </table:table-cell>
          <table:table-cell office:value-type="string" calcext:value-type="string">
            <text:p>Daniel Camacho</text:p>
            <text:p>Saipan Datacom, Inc.</text:p>
            <text:p>P.O. Box 504177</text:p>
            <text:p>Saipan MP 96950</text:p>
            <text:p>Northern Mariana Islands (the)</text:p>
          </table:table-cell>
          <table:table-cell office:value-type="string" calcext:value-type="string">
            <text:p>🇲🇵 MP</text:p>
          </table:table-cell>
          <table:table-cell office:value-type="string" calcext:value-type="string">
            <text:p>Daniel Camacho</text:p>
            <text:p>Saipan Datacom, Inc.</text:p>
            <text:p>P.O. Box 504177</text:p>
            <text:p>Saipan MP 96950</text:p>
            <text:p>Northern Mariana Islands (the)</text:p>
          </table:table-cell>
          <table:table-cell office:value-type="string" calcext:value-type="string">
            <text:p>🇲🇵 M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p.html</text:p>
          </table:table-cell>
        </table:table-row>
        <table:table-row table:style-name="ro2">
          <table:table-cell office:value-type="string" calcext:value-type="string">
            <text:p>MQ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ANAL+ TELECOM</text:p>
            <text:p>ZAC de Moudong Centre</text:p>
            <text:p>Baie-Mahault 97122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RP technique Guadeloupe</text:p>
            <text:p>CANAL+ TELECOM</text:p>
            <text:p>ZAC de Moudong Centre</text:p>
            <text:p>Baie-Mahault 97122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RP pôle exploitation système</text:p>
            <text:p>CANAL+ TELECOM</text:p>
            <text:p>ZAC de Moudong Centre</text:p>
            <text:p>Baie-Mahault 97122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mq.html</text:p>
          </table:table-cell>
        </table:table-row>
        <table:table-row table:style-name="ro2">
          <table:table-cell office:value-type="string" calcext:value-type="string">
            <text:p>M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é de Nouakchott Al Aasriya</text:p>
            <text:p>BP 5026</text:p>
            <text:p>Nouakchott</text:p>
            <text:p>Mauritania</text:p>
          </table:table-cell>
          <table:table-cell office:value-type="string" calcext:value-type="string">
            <text:p>🇲🇷 MR</text:p>
          </table:table-cell>
          <table:table-cell office:value-type="string" calcext:value-type="string">
            <text:p>Ahmedou Ould Haouba</text:p>
            <text:p>Faculté des Sciences et Techniques</text:p>
            <text:p>BP 5026</text:p>
            <text:p>Nouakchott</text:p>
            <text:p>Mauritania</text:p>
          </table:table-cell>
          <table:table-cell office:value-type="string" calcext:value-type="string">
            <text:p>🇲🇷 MR</text:p>
          </table:table-cell>
          <table:table-cell office:value-type="string" calcext:value-type="string">
            <text:p>Ahmed Salem Ould Cheikh</text:p>
            <text:p>Faculte de Sciences et Techniques, UNA</text:p>
            <text:p>BP 5026</text:p>
            <text:p>Nouakchott</text:p>
            <text:p>Mauritania</text:p>
          </table:table-cell>
          <table:table-cell office:value-type="string" calcext:value-type="string">
            <text:p>🇲🇷 M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r.html</text:p>
          </table:table-cell>
        </table:table-row>
        <table:table-row table:style-name="ro2">
          <table:table-cell office:value-type="string" calcext:value-type="string">
            <text:p>MS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SD Registry Holdings, Inc.</text:p>
            <text:p>3070 Route 22 West</text:p>
            <text:p>BRN 1161A</text:p>
            <text:p>Branchburg NJ 0887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er</text:p>
            <text:p>Merck Sharpe &amp; Dohme Corp</text:p>
            <text:p>3070 Route 22 West</text:p>
            <text:p>Branchburg NJ 0887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sd.html</text:p>
          </table:table-cell>
        </table:table-row>
        <table:table-row table:style-name="ro2">
          <table:table-cell office:value-type="string" calcext:value-type="string">
            <text:p>M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NI Networks Ltd.</text:p>
            <text:p>Olveston Drive</text:p>
            <text:p>Olveston Salem</text:p>
            <text:p>Montserrat</text:p>
          </table:table-cell>
          <table:table-cell office:value-type="string" calcext:value-type="string">
            <text:p>🇲🇸 MS</text:p>
          </table:table-cell>
          <table:table-cell office:value-type="string" calcext:value-type="string">
            <text:p>Director, Marketing and Development</text:p>
            <text:p>MNI Networks Ltd.</text:p>
            <text:p>Olveston Drive</text:p>
            <text:p>Olveston Salem</text:p>
            <text:p>Montserrat</text:p>
          </table:table-cell>
          <table:table-cell office:value-type="string" calcext:value-type="string">
            <text:p>🇲🇸 MS</text:p>
          </table:table-cell>
          <table:table-cell office:value-type="string" calcext:value-type="string">
            <text:p>Chief Technical Officer</text:p>
            <text:p>MNI Networks Ltd.</text:p>
            <text:p>Olveston Drive</text:p>
            <text:p>Olveston Salem</text:p>
            <text:p>Montserrat</text:p>
          </table:table-cell>
          <table:table-cell office:value-type="string" calcext:value-type="string">
            <text:p>🇲🇸 MS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ms.html</text:p>
          </table:table-cell>
        </table:table-row>
        <table:table-row table:style-name="ro2">
          <table:table-cell office:value-type="string" calcext:value-type="string">
            <text:p>M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IC (Malta)</text:p>
            <text:p>University Campus</text:p>
            <text:p>Msida MSD 2080</text:p>
            <text:p>Malta</text:p>
          </table:table-cell>
          <table:table-cell office:value-type="string" calcext:value-type="string">
            <text:p>🇲🇹 MT</text:p>
          </table:table-cell>
          <table:table-cell office:value-type="string" calcext:value-type="string">
            <text:p>NIC (Malta) Administrative Contact</text:p>
            <text:p>NIC (Malta)</text:p>
            <text:p>University Campus</text:p>
            <text:p>Msida MSD 2080</text:p>
            <text:p>Malta</text:p>
          </table:table-cell>
          <table:table-cell office:value-type="string" calcext:value-type="string">
            <text:p>🇲🇹 MT</text:p>
          </table:table-cell>
          <table:table-cell office:value-type="string" calcext:value-type="string">
            <text:p>NIC (Malta) Technical Contact</text:p>
            <text:p>NIC (Malta)</text:p>
            <text:p>University Campus</text:p>
            <text:p>Msida MSD 2080</text:p>
            <text:p>Malta</text:p>
          </table:table-cell>
          <table:table-cell office:value-type="string" calcext:value-type="string">
            <text:p>🇲🇹 M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mt.html</text:p>
          </table:table-cell>
        </table:table-row>
        <table:table-row table:style-name="ro5">
          <table:table-cell office:value-type="string" calcext:value-type="string">
            <text:p>MT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TN Dubai Limited</text:p>
            <text:p>Floor 23, DIFC Currency House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TLD Registry Services Management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tn.html</text:p>
          </table:table-cell>
        </table:table-row>
        <table:table-row table:style-name="ro3">
          <table:table-cell office:value-type="string" calcext:value-type="string">
            <text:p>MTP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tpc.html</text:p>
          </table:table-cell>
        </table:table-row>
        <table:table-row table:style-name="ro2">
          <table:table-cell office:value-type="string" calcext:value-type="string">
            <text:p>MT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TR Corporation Limited</text:p>
            <text:p>MTR Headquarters Building, Telford Plaza</text:p>
            <text:p>Kowloon Bay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Cherry lam</text:p>
            <text:p>Hong Kong Internet Registration Corporation Limited</text:p>
            <text:p>Unit 501, Level 5, Core C, Cyberport 3</text:p>
            <text:p>100 Cyberport Road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John Lam</text:p>
            <text:p>Hong Kong Internet Registration Corporation Limited</text:p>
            <text:p>Unit 501, Level 5, Core C, Cyberport 3</text:p>
            <text:p>100 Cyberport Road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tr.html</text:p>
          </table:table-cell>
        </table:table-row>
        <table:table-row table:style-name="ro2">
          <table:table-cell office:value-type="string" calcext:value-type="string">
            <text:p>M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ternet Direct Ltd</text:p>
            <text:p>48 Remy Ollier Street</text:p>
            <text:p>Port Louis</text:p>
            <text:p>Mauritius</text:p>
          </table:table-cell>
          <table:table-cell office:value-type="string" calcext:value-type="string">
            <text:p>🇲🇺 MU</text:p>
          </table:table-cell>
          <table:table-cell office:value-type="string" calcext:value-type="string">
            <text:p>Administrator</text:p>
            <text:p>Internet Direct Ltd.</text:p>
            <text:p>48 Remy Ollier Street</text:p>
            <text:p>Port-Louis</text:p>
            <text:p>Mauritius</text:p>
          </table:table-cell>
          <table:table-cell office:value-type="string" calcext:value-type="string">
            <text:p>🇲🇺 MU</text:p>
          </table:table-cell>
          <table:table-cell office:value-type="string" calcext:value-type="string">
            <text:p>Tech Administrator</text:p>
            <text:p>Internet Direct Ltd</text:p>
            <text:p>48 Remy Ollier Street</text:p>
            <text:p>Port Louis</text:p>
            <text:p>Mauritius</text:p>
          </table:table-cell>
          <table:table-cell office:value-type="string" calcext:value-type="string">
            <text:p>🇲🇺 M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u.html</text:p>
          </table:table-cell>
        </table:table-row>
        <table:table-row table:style-name="ro2">
          <table:table-cell office:value-type="string" calcext:value-type="string">
            <text:p>MUSEUM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useum Domain Management Association</text:p>
            <text:p>International Council of Museums</text:p>
            <text:p>22 rue de Palestro</text:p>
            <text:p>Paris 75002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Account Manager</text:p>
            <text:p>AFNIC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museum.html</text:p>
          </table:table-cell>
        </table:table-row>
        <table:table-row table:style-name="ro2">
          <table:table-cell office:value-type="string" calcext:value-type="string">
            <text:p>MUSI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Music Limited</text:p>
            <text:p>19 Mesolongiou Street</text:p>
            <text:p>Limassol 3032</text:p>
            <text:p>Cyprus</text:p>
          </table:table-cell>
          <table:table-cell office:value-type="string" calcext:value-type="string">
            <text:p>🇨🇾 CY</text:p>
          </table:table-cell>
          <table:table-cell office:value-type="string" calcext:value-type="string">
            <text:p>Constantinos Roussos</text:p>
            <text:p>DotMusic Limited</text:p>
            <text:p>19 Mesolongiou Street</text:p>
            <text:p>Limassol 3032</text:p>
            <text:p>Cyprus</text:p>
          </table:table-cell>
          <table:table-cell office:value-type="string" calcext:value-type="string">
            <text:p>🇨🇾 CY</text:p>
          </table:table-cell>
          <table:table-cell office:value-type="string" calcext:value-type="string">
            <text:p>Francisco Obispo (CTO)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music.html</text:p>
          </table:table-cell>
        </table:table-row>
        <table:table-row table:style-name="ro3">
          <table:table-cell office:value-type="string" calcext:value-type="string">
            <text:p>MUTU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utual.html</text:p>
          </table:table-cell>
        </table:table-row>
        <table:table-row table:style-name="ro3">
          <table:table-cell office:value-type="string" calcext:value-type="string">
            <text:p>MUTUEL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mutuelle.html</text:p>
          </table:table-cell>
        </table:table-row>
        <table:table-row table:style-name="ro5">
          <table:table-cell office:value-type="string" calcext:value-type="string">
            <text:p>MV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hivehi Raajjeyge Gulhun PLC</text:p>
            <text:p>Dhiraagu Head Office,</text:p>
            <text:p>Ameenee Magu,</text:p>
            <text:p>P.O. Box 2082,</text:p>
            <text:p>Male Maafannu 20403</text:p>
            <text:p>Maldives</text:p>
          </table:table-cell>
          <table:table-cell office:value-type="string" calcext:value-type="string">
            <text:p>🇲🇻 MV</text:p>
          </table:table-cell>
          <table:table-cell office:value-type="string" calcext:value-type="string">
            <text:p>NOC Engineer</text:p>
            <text:p>Dhivehi Raajjeyge Gulhun PLC</text:p>
            <text:p>Dhiraagu Head Office,</text:p>
            <text:p>Ameenee Magu,</text:p>
            <text:p>P.O. Box 2082,</text:p>
            <text:p>Male Maafannu 20403</text:p>
            <text:p>Maldives</text:p>
          </table:table-cell>
          <table:table-cell office:value-type="string" calcext:value-type="string">
            <text:p>🇲🇻 MV</text:p>
          </table:table-cell>
          <table:table-cell office:value-type="string" calcext:value-type="string">
            <text:p>Network Administrator - NOC</text:p>
            <text:p>Dhivehi Raajjeyge Gulhun PLC</text:p>
            <text:p>Dhiraagu Head Office,</text:p>
            <text:p>Ameenee Magu,</text:p>
            <text:p>P.O. Box 2082,</text:p>
            <text:p>Male Maafannu 20403</text:p>
            <text:p>Maldives</text:p>
          </table:table-cell>
          <table:table-cell office:value-type="string" calcext:value-type="string">
            <text:p>🇲🇻 MV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v.html</text:p>
          </table:table-cell>
        </table:table-row>
        <table:table-row table:style-name="ro5">
          <table:table-cell office:value-type="string" calcext:value-type="string">
            <text:p>M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alawi Sustainable Development Network Programme (Malawi SDNP)</text:p>
            <text:p>Room 51, Polytechnic</text:p>
            <text:p>P.O. Box 31762</text:p>
            <text:p>Chichiri</text:p>
            <text:p>Blantyre 3</text:p>
            <text:p>Malawi</text:p>
          </table:table-cell>
          <table:table-cell office:value-type="string" calcext:value-type="string">
            <text:p>🇲🇼 MW</text:p>
          </table:table-cell>
          <table:table-cell office:value-type="string" calcext:value-type="string">
            <text:p>The Coordinator (Dr. Paulos B. Nyirenda)</text:p>
            <text:p>Malawi SDNP</text:p>
            <text:p>Room 51, Polytechnic</text:p>
            <text:p>P.O. Box 31762</text:p>
            <text:p>Chichiri</text:p>
            <text:p>Blantyre 3</text:p>
            <text:p>Malawi</text:p>
          </table:table-cell>
          <table:table-cell office:value-type="string" calcext:value-type="string">
            <text:p>🇲🇼 MW</text:p>
          </table:table-cell>
          <table:table-cell office:value-type="string" calcext:value-type="string">
            <text:p>The Information Specialist</text:p>
            <text:p>Malawi SDNP</text:p>
            <text:p>Room 51, Polytechnic</text:p>
            <text:p>P.O. Box 31762</text:p>
            <text:p>Chichiri</text:p>
            <text:p>Blantyre 3</text:p>
            <text:p>Malawi</text:p>
          </table:table-cell>
          <table:table-cell office:value-type="string" calcext:value-type="string">
            <text:p>🇲🇼 M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w.html</text:p>
          </table:table-cell>
        </table:table-row>
        <table:table-row table:style-name="ro5">
          <table:table-cell office:value-type="string" calcext:value-type="string">
            <text:p>MX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IC-MexicoITESM - Campus Monterrey</text:p>
            <text:p>Av. Revolucion 2703 1</text:p>
            <text:p>Nuevo Sur, Torre 2, Piso 3</text:p>
            <text:p>Col. Ladrillera</text:p>
            <text:p>Monterrey Nuevo Leon 64830</text:p>
            <text:p>Mexico</text:p>
          </table:table-cell>
          <table:table-cell office:value-type="string" calcext:value-type="string">
            <text:p>🇲🇽 MX</text:p>
          </table:table-cell>
          <table:table-cell office:value-type="string" calcext:value-type="string">
            <text:p>POC ADM IANA</text:p>
            <text:p>NIC-Mexico, ITESM - Campus Monterrey</text:p>
            <text:p>Av. Revolucion 2703 1</text:p>
            <text:p>Nuevo Sur, Torre 2, Piso 3</text:p>
            <text:p>Col. Ladrillera</text:p>
            <text:p>Monterrey Nuevo Leon 64830</text:p>
            <text:p>Mexico</text:p>
          </table:table-cell>
          <table:table-cell office:value-type="string" calcext:value-type="string">
            <text:p>🇲🇽 MX</text:p>
          </table:table-cell>
          <table:table-cell office:value-type="string" calcext:value-type="string">
            <text:p>POC TECH IANA</text:p>
            <text:p>NIC-Mexico, ITESM - Campus Monterrey</text:p>
            <text:p>Av. Revolucion 2703 1</text:p>
            <text:p>Nuevo Sur, Torre 2, Piso 3</text:p>
            <text:p>Col. Ladrillera</text:p>
            <text:p>Monterrey Nuevo Leon 64830</text:p>
            <text:p>Mexico</text:p>
          </table:table-cell>
          <table:table-cell office:value-type="string" calcext:value-type="string">
            <text:p>🇲🇽 MX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x.html</text:p>
          </table:table-cell>
        </table:table-row>
        <table:table-row table:style-name="ro4">
          <table:table-cell office:value-type="string" calcext:value-type="string">
            <text:p>M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YNIC Berhad</text:p>
            <text:p>Level 3, Tower 2, Menara Cyber Axis</text:p>
            <text:p>Jalan Impact</text:p>
            <text:p>Cyberjaya Selangor Darul Ehsan 63000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Chief Executive Officer</text:p>
            <text:p>MYNIC Berhad</text:p>
            <text:p>Level 3, Tower 2, Menara Cyber Axis</text:p>
            <text:p>Jalan Impact</text:p>
            <text:p>Cyberjaya Selangor Darul Ehsan 63000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Chief Executive Officer</text:p>
            <text:p>MYNIC Berhad</text:p>
            <text:p>Level 3, Tower 2, Menara Cyber Axis</text:p>
            <text:p>Jalan Impact</text:p>
            <text:p>Cyberjaya Selangor Darul Ehsan 63000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y.html</text:p>
          </table:table-cell>
        </table:table-row>
        <table:table-row table:style-name="ro2">
          <table:table-cell office:value-type="string" calcext:value-type="string">
            <text:p>M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entro de Informatica de Universidade Eduardo Mondlane</text:p>
            <text:p>Av. Julius Nyerere, Campus Universitario</text:p>
            <text:p>Maputo 1000</text:p>
            <text:p>Mozambique</text:p>
          </table:table-cell>
          <table:table-cell office:value-type="string" calcext:value-type="string">
            <text:p>🇲🇿 MZ</text:p>
          </table:table-cell>
          <table:table-cell office:value-type="string" calcext:value-type="string">
            <text:p>David Bila</text:p>
            <text:p>Centro de Informatica da Universidade Eduardo Mondlane</text:p>
            <text:p>Av. Julius Nyerere, Campus Universitario</text:p>
            <text:p>Maputo 1000</text:p>
            <text:p>Mozambique</text:p>
          </table:table-cell>
          <table:table-cell office:value-type="string" calcext:value-type="string">
            <text:p>🇲🇿 MZ</text:p>
          </table:table-cell>
          <table:table-cell office:value-type="string" calcext:value-type="string">
            <text:p>Antonio Godinho</text:p>
            <text:p>Centro de Informatica da Universidade Eduardo Mondlane</text:p>
            <text:p>Av. Julius Nyerere, Campus Universitario</text:p>
            <text:p>Maputo 1000</text:p>
            <text:p>Mozambique</text:p>
          </table:table-cell>
          <table:table-cell office:value-type="string" calcext:value-type="string">
            <text:p>🇲🇿 M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mz.html</text:p>
          </table:table-cell>
        </table:table-row>
        <table:table-row table:style-name="ro4">
          <table:table-cell office:value-type="string" calcext:value-type="string">
            <text:p>NA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ational Australia Bank Limited</text:p>
            <text:p>Level 10</text:p>
            <text:p>700 Bourke Street</text:p>
            <text:p>Docklands VIC 3008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Manager Technical Services Digital &amp; Online Channel Service</text:p>
            <text:p>National Australia Bank Limited</text:p>
            <text:p>Level 10</text:p>
            <text:p>700 Bourke Street</text:p>
            <text:p>Docklands VIC 3008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ab.html</text:p>
          </table:table-cell>
        </table:table-row>
        <table:table-row table:style-name="ro3">
          <table:table-cell office:value-type="string" calcext:value-type="string">
            <text:p>NADE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nadex.html</text:p>
          </table:table-cell>
        </table:table-row>
        <table:table-row table:style-name="ro4">
          <table:table-cell office:value-type="string" calcext:value-type="string">
            <text:p>NAGOY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MO Registry, Inc.</text:p>
            <text:p>26-1 Sakuragaoka-cho</text:p>
            <text:p>Shibuy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agoya.html</text:p>
          </table:table-cell>
        </table:table-row>
        <table:table-row table:style-name="ro4">
          <table:table-cell office:value-type="string" calcext:value-type="string">
            <text:p>N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mibian Network Information Center</text:p>
            <text:p>PO Box 7022</text:p>
            <text:p>Swakopmund 13002</text:p>
            <text:p>Namibia</text:p>
          </table:table-cell>
          <table:table-cell office:value-type="string" calcext:value-type="string">
            <text:p>🇳🇦 NA</text:p>
          </table:table-cell>
          <table:table-cell office:value-type="string" calcext:value-type="string">
            <text:p>NA Domain Administrators</text:p>
            <text:p>Namibian Network Information Center</text:p>
            <text:p>106, Fischreiher Street</text:p>
            <text:p>PO Box 7022</text:p>
            <text:p>Swakopmund 13002</text:p>
            <text:p>Namibia</text:p>
          </table:table-cell>
          <table:table-cell office:value-type="string" calcext:value-type="string">
            <text:p>🇳🇦 NA</text:p>
          </table:table-cell>
          <table:table-cell office:value-type="string" calcext:value-type="string">
            <text:p>NA Domain Techs</text:p>
            <text:p>Namibian Network Information Center</text:p>
            <text:p>PO Box 7022</text:p>
            <text:p>Swakopmund 13002</text:p>
            <text:p>Namibia</text:p>
          </table:table-cell>
          <table:table-cell office:value-type="string" calcext:value-type="string">
            <text:p>🇳🇦 N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a.html</text:p>
          </table:table-cell>
        </table:table-row>
        <table:table-row table:style-name="ro2">
          <table:table-cell office:value-type="string" calcext:value-type="string">
            <text:p>NAME</text:p>
          </table:table-cell>
          <table:table-cell office:value-type="string" calcext:value-type="string">
            <text:p>🦚 Restricted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Information Services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 Information Services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 Information Services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ame.html</text:p>
          </table:table-cell>
        </table:table-row>
        <table:table-row table:style-name="ro3">
          <table:table-cell office:value-type="string" calcext:value-type="string">
            <text:p>NATIONWID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nationwide.html</text:p>
          </table:table-cell>
        </table:table-row>
        <table:table-row table:style-name="ro3">
          <table:table-cell office:value-type="string" calcext:value-type="string">
            <text:p>NATUR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natura.html</text:p>
          </table:table-cell>
        </table:table-row>
        <table:table-row table:style-name="ro4">
          <table:table-cell office:value-type="string" calcext:value-type="string">
            <text:p>NAV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avy.html</text:p>
          </table:table-cell>
        </table:table-row>
        <table:table-row table:style-name="ro2">
          <table:table-cell office:value-type="string" calcext:value-type="string">
            <text:p>NB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BA REGISTRY, LLC</text:p>
            <text:p>645 Fifth Ave</text:p>
            <text:p>New York NY 1002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igital Rights Strategy &amp; Enforcement</text:p>
            <text:p>NBA REGISTRY, LLC</text:p>
            <text:p>645 Fifth Ave</text:p>
            <text:p>New York NY 1002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ba.html</text:p>
          </table:table-cell>
        </table:table-row>
        <table:table-row table:style-name="ro2">
          <table:table-cell office:value-type="string" calcext:value-type="string">
            <text:p>N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Office des Postes et Telecommunications</text:p>
            <text:p>2 Rue Monchovet - Port Plaisance</text:p>
            <text:p>Noumea 98841</text:p>
            <text:p>New Caledonia</text:p>
          </table:table-cell>
          <table:table-cell office:value-type="string" calcext:value-type="string">
            <text:p>🇳🇨 NC</text:p>
          </table:table-cell>
          <table:table-cell office:value-type="string" calcext:value-type="string">
            <text:p>Ly-Chrystelle Hoang</text:p>
            <text:p>Office des Postes et Telecommunications</text:p>
            <text:p>2 Rue Monchovet - Port Plaisance</text:p>
            <text:p>Noumea 98841</text:p>
            <text:p>New Caledonia</text:p>
          </table:table-cell>
          <table:table-cell office:value-type="string" calcext:value-type="string">
            <text:p>🇳🇨 NC</text:p>
          </table:table-cell>
          <table:table-cell office:value-type="string" calcext:value-type="string">
            <text:p>Nicolas Soulard</text:p>
            <text:p>Office des Postes et Telecommunications</text:p>
            <text:p>2 Rue Monchovet - Port Plaisance</text:p>
            <text:p>Noumea 98841</text:p>
            <text:p>New Caledonia</text:p>
          </table:table-cell>
          <table:table-cell office:value-type="string" calcext:value-type="string">
            <text:p>🇳🇨 NC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nc.html</text:p>
          </table:table-cell>
        </table:table-row>
        <table:table-row table:style-name="ro4">
          <table:table-cell office:value-type="string" calcext:value-type="string">
            <text:p>NE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EC Corporation</text:p>
            <text:p>7-1, Shiba 5-chome</text:p>
            <text:p>Minato-ku Tokyo 108-80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c.html</text:p>
          </table:table-cell>
        </table:table-row>
        <table:table-row table:style-name="ro2">
          <table:table-cell office:value-type="string" calcext:value-type="string">
            <text:p>N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ONITEL</text:p>
            <text:p>Rue de l'Uranium</text:p>
            <text:p>Niamey 208</text:p>
            <text:p>Niger (the)</text:p>
          </table:table-cell>
          <table:table-cell office:value-type="string" calcext:value-type="string">
            <text:p>🇳🇪 NE</text:p>
          </table:table-cell>
          <table:table-cell office:value-type="string" calcext:value-type="string">
            <text:p>Kimba YAYE</text:p>
            <text:p>SONITEL</text:p>
            <text:p>Avenue du Général De Gaulle</text:p>
            <text:p>Niamey 208</text:p>
            <text:p>Niger (the)</text:p>
          </table:table-cell>
          <table:table-cell office:value-type="string" calcext:value-type="string">
            <text:p>🇳🇪 NE</text:p>
          </table:table-cell>
          <table:table-cell office:value-type="string" calcext:value-type="string">
            <text:p>Sadou SOLOKE</text:p>
            <text:p>SONITEL</text:p>
            <text:p>64 Rue du Stade</text:p>
            <text:p>Niamey 208</text:p>
            <text:p>Niger (the)</text:p>
          </table:table-cell>
          <table:table-cell office:value-type="string" calcext:value-type="string">
            <text:p>🇳🇪 N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.html</text:p>
          </table:table-cell>
        </table:table-row>
        <table:table-row table:style-name="ro4">
          <table:table-cell office:value-type="string" calcext:value-type="string">
            <text:p>NETBA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MMONWEALTH BANK OF AUSTRALIA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Domain Admin</text:p>
            <text:p>COMMONWEALTH BANK OF AUSTRALIA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Domain Admin</text:p>
            <text:p>COMMONWEALTH BANK OF AUSTRALIA</text:p>
            <text:p>Ground Floor</text:p>
            <text:p>Tower 1 201 Sussex Street</text:p>
            <text:p>Sydney NSW 1155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tbank.html</text:p>
          </table:table-cell>
        </table:table-row>
        <table:table-row table:style-name="ro2">
          <table:table-cell office:value-type="string" calcext:value-type="string">
            <text:p>NETFLI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etflix, Inc.</text:p>
            <text:p>100 Winchester Circle</text:p>
            <text:p>Los Gatos CA 9503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Administrator</text:p>
            <text:p>Netflix, Inc.</text:p>
            <text:p>100 Winchester Circle</text:p>
            <text:p>Los Gatos CA 9503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tflix.html</text:p>
          </table:table-cell>
        </table:table-row>
        <table:table-row table:style-name="ro2">
          <table:table-cell office:value-type="string" calcext:value-type="string">
            <text:p>N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Global Registry Services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 Global Registry Services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 Global Registry Services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t.html</text:p>
          </table:table-cell>
        </table:table-row>
        <table:table-row table:style-name="ro4">
          <table:table-cell office:value-type="string" calcext:value-type="string">
            <text:p>NETWOR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twork.html</text:p>
          </table:table-cell>
        </table:table-row>
        <table:table-row table:style-name="ro2">
          <table:table-cell office:value-type="string" calcext:value-type="string">
            <text:p>NEUST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euStar, Inc.</text:p>
            <text:p>21575 Ridgetop Circle</text:p>
            <text:p>Sterling VA 2016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ustar.html</text:p>
          </table:table-cell>
        </table:table-row>
        <table:table-row table:style-name="ro3">
          <table:table-cell office:value-type="string" calcext:value-type="string">
            <text:p>NEWHOLLAN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newholland.html</text:p>
          </table:table-cell>
        </table:table-row>
        <table:table-row table:style-name="ro2">
          <table:table-cell office:value-type="string" calcext:value-type="string">
            <text:p>NE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w.html</text:p>
          </table:table-cell>
        </table:table-row>
        <table:table-row table:style-name="ro4">
          <table:table-cell office:value-type="string" calcext:value-type="string">
            <text:p>NEW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ws.html</text:p>
          </table:table-cell>
        </table:table-row>
        <table:table-row table:style-name="ro2">
          <table:table-cell office:value-type="string" calcext:value-type="string">
            <text:p>NEXTDIREC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ext plc</text:p>
            <text:p>Desford Road</text:p>
            <text:p>Enderby Leicestershire LE19 4AT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ead of Ecommerce</text:p>
            <text:p>Next plc</text:p>
            <text:p>Desford Road</text:p>
            <text:p>Enderby Leicestershire LE19 4AT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nextdirect.html</text:p>
          </table:table-cell>
        </table:table-row>
        <table:table-row table:style-name="ro2">
          <table:table-cell office:value-type="string" calcext:value-type="string">
            <text:p>NEX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ext plc</text:p>
            <text:p>Desford Road</text:p>
            <text:p>Enderby Leicestershire LE19 4AT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ead of Ecommerce</text:p>
            <text:p>Next plc</text:p>
            <text:p>Desford Road</text:p>
            <text:p>Enderby Leicestershire LE19 4AT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next.html</text:p>
          </table:table-cell>
        </table:table-row>
        <table:table-row table:style-name="ro2">
          <table:table-cell office:value-type="string" calcext:value-type="string">
            <text:p>NEX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exus.html</text:p>
          </table:table-cell>
        </table:table-row>
        <table:table-row table:style-name="ro2">
          <table:table-cell office:value-type="string" calcext:value-type="string">
            <text:p>NF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rfolk Island Data Services</text:p>
            <text:p>617 Fletcher Christian Rd.</text:p>
            <text:p>South Pacific 2899</text:p>
            <text:p>Norfolk Island</text:p>
          </table:table-cell>
          <table:table-cell office:value-type="string" calcext:value-type="string">
            <text:p>🇳🇫 NF</text:p>
          </table:table-cell>
          <table:table-cell office:value-type="string" calcext:value-type="string">
            <text:p>Robert Ryan</text:p>
            <text:p>Norfolk Island Data Services</text:p>
            <text:p>706 Collins Head Rd.</text:p>
            <text:p>South Pacific 2899</text:p>
            <text:p>Norfolk Island</text:p>
          </table:table-cell>
          <table:table-cell office:value-type="string" calcext:value-type="string">
            <text:p>🇳🇫 NF</text:p>
          </table:table-cell>
          <table:table-cell office:value-type="string" calcext:value-type="string">
            <text:p>Project Manager, CoCCA</text:p>
            <text:p>Norfolk Island Data Services</text:p>
            <text:p>706 Collins Head Rd.</text:p>
            <text:p>South Pacific 2899</text:p>
            <text:p>Norfolk Island</text:p>
          </table:table-cell>
          <table:table-cell office:value-type="string" calcext:value-type="string">
            <text:p>🇳🇫 NF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f.html</text:p>
          </table:table-cell>
        </table:table-row>
        <table:table-row table:style-name="ro2">
          <table:table-cell office:value-type="string" calcext:value-type="string">
            <text:p>NF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FL Reg Ops LLC</text:p>
            <text:p>345 Park Avenue</text:p>
            <text:p>New York NY 1015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fl.html</text:p>
          </table:table-cell>
        </table:table-row>
        <table:table-row table:style-name="ro4">
          <table:table-cell office:value-type="string" calcext:value-type="string">
            <text:p>N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igeria Internet Registration Association</text:p>
            <text:p>8 Funso Williams Avenue</text:p>
            <text:p>Alaka Surulere</text:p>
            <text:p>Lagos</text:p>
            <text:p>Nigeria</text:p>
          </table:table-cell>
          <table:table-cell office:value-type="string" calcext:value-type="string">
            <text:p>🇳🇬 NG</text:p>
          </table:table-cell>
          <table:table-cell office:value-type="string" calcext:value-type="string">
            <text:p>President</text:p>
            <text:p>Nigeria Internet Registration Association</text:p>
            <text:p>8 Funso Williams Avenue</text:p>
            <text:p>Alaka Surulere</text:p>
            <text:p>Lagos</text:p>
            <text:p>Nigeria</text:p>
          </table:table-cell>
          <table:table-cell office:value-type="string" calcext:value-type="string">
            <text:p>🇳🇬 NG</text:p>
          </table:table-cell>
          <table:table-cell office:value-type="string" calcext:value-type="string">
            <text:p>DNS Administrator</text:p>
            <text:p>Nigeria Internet Registration Association</text:p>
            <text:p>8 Funso Williams Avenue</text:p>
            <text:p>Alaka Surulere</text:p>
            <text:p>Lagos</text:p>
            <text:p>Nigeria</text:p>
          </table:table-cell>
          <table:table-cell office:value-type="string" calcext:value-type="string">
            <text:p>🇳🇬 N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g.html</text:p>
          </table:table-cell>
        </table:table-row>
        <table:table-row table:style-name="ro4">
          <table:table-cell office:value-type="string" calcext:value-type="string">
            <text:p>NG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go.html</text:p>
          </table:table-cell>
        </table:table-row>
        <table:table-row table:style-name="ro4">
          <table:table-cell office:value-type="string" calcext:value-type="string">
            <text:p>NH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apan Broadcasting Corporation (NHK)</text:p>
            <text:p>2-2-1 Jinnan</text:p>
            <text:p>Shibuy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hk.html</text:p>
          </table:table-cell>
        </table:table-row>
        <table:table-row table:style-name="ro2">
          <table:table-cell office:value-type="string" calcext:value-type="string">
            <text:p>NIC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WANGO Co., Ltd.</text:p>
            <text:p>KABUKIZA TOWER., 4-12-15 Ginza Chuo-ku</text:p>
            <text:p>Tokyo Tokyo 104-006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ico.html</text:p>
          </table:table-cell>
        </table:table-row>
        <table:table-row table:style-name="ro2">
          <table:table-cell office:value-type="string" calcext:value-type="string">
            <text:p>N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dad Nacional del Ingernieria. Division de Tecnologias de la Informacion.</text:p>
            <text:p>Sede Central Avenida Universitaria</text:p>
            <text:p>Managua 5595</text:p>
            <text:p>Nicaragua</text:p>
          </table:table-cell>
          <table:table-cell office:value-type="string" calcext:value-type="string">
            <text:p>🇳🇮 NI</text:p>
          </table:table-cell>
          <table:table-cell office:value-type="string" calcext:value-type="string">
            <text:p>Jairo Rene Tinoco Salgado</text:p>
            <text:p>UNI (National University Engineering)</text:p>
            <text:p>Sede Central Avenida Universitaria</text:p>
            <text:p>Managua 5595</text:p>
            <text:p>Nicaragua</text:p>
          </table:table-cell>
          <table:table-cell office:value-type="string" calcext:value-type="string">
            <text:p>🇳🇮 NI</text:p>
          </table:table-cell>
          <table:table-cell office:value-type="string" calcext:value-type="string">
            <text:p>Jairo Rene Tinoco Salgado</text:p>
            <text:p>Universidad Nacional del Ingernieria</text:p>
            <text:p>Sede Central Avenida Universitaria</text:p>
            <text:p>Managua 5595</text:p>
            <text:p>Nicaragua</text:p>
          </table:table-cell>
          <table:table-cell office:value-type="string" calcext:value-type="string">
            <text:p>🇳🇮 NI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i.html</text:p>
          </table:table-cell>
        </table:table-row>
        <table:table-row table:style-name="ro2">
          <table:table-cell office:value-type="string" calcext:value-type="string">
            <text:p>NIK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IKE, Inc.</text:p>
            <text:p>One Bowerman Drive</text:p>
            <text:p>Beaverton OR 970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mily Wolford</text:p>
            <text:p>Nike, Inc.</text:p>
            <text:p>One Bowerman Drive</text:p>
            <text:p>Beaverton OR 9700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ike.html</text:p>
          </table:table-cell>
        </table:table-row>
        <table:table-row table:style-name="ro4">
          <table:table-cell office:value-type="string" calcext:value-type="string">
            <text:p>NIK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IKON CORPORATION</text:p>
            <text:p>Shinagawa Intercity Tower C</text:p>
            <text:p>2-15-3, Konan</text:p>
            <text:p>Minato-ku Tokyo 108-6290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General Manager</text:p>
            <text:p>NIKON CORPORATION</text:p>
            <text:p>Shinagawa Intercity Tower C</text:p>
            <text:p>2-15-3, Konan</text:p>
            <text:p>Minato-ku Tokyo 108-6290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ikon.html</text:p>
          </table:table-cell>
        </table:table-row>
        <table:table-row table:style-name="ro4">
          <table:table-cell office:value-type="string" calcext:value-type="string">
            <text:p>NINJ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inja.html</text:p>
          </table:table-cell>
        </table:table-row>
        <table:table-row table:style-name="ro2">
          <table:table-cell office:value-type="string" calcext:value-type="string">
            <text:p>NISS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ISSAN MOTOR CO., LTD.</text:p>
            <text:p>2, Takaracho, Kanagawa-ku</text:p>
            <text:p>Yokohama-shi Kanagawa 220-8686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issan.html</text:p>
          </table:table-cell>
        </table:table-row>
        <table:table-row table:style-name="ro4">
          <table:table-cell office:value-type="string" calcext:value-type="string">
            <text:p>NISS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ippon Life Insurance Company</text:p>
            <text:p>3-5-12, Imabashi, Chuo-ku</text:p>
            <text:p>Osaka 541-85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TLD Admin</text:p>
            <text:p>Nippon Life Insurance Company</text:p>
            <text:p>3-5-12, Imabashi, Chuo-ku</text:p>
            <text:p>Osaka 541-85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issay.html</text:p>
          </table:table-cell>
        </table:table-row>
        <table:table-row table:style-name="ro2">
          <table:table-cell office:value-type="string" calcext:value-type="string">
            <text:p>N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IDN (Stichting Internet Domeinregistratie Nederland)</text:p>
            <text:p>P.O. Box 5022</text:p>
            <text:p>Arnhem 6802 EA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Roelof Meijer</text:p>
            <text:p>SIDN (Stichting Internet Domeinregistratie Nederland)</text:p>
            <text:p>P.O. Box 5022</text:p>
            <text:p>Arnhem 6802 EA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Marc Groeneweg</text:p>
            <text:p>SIDN (Stichting Internet Domeinregistratie Nederland)</text:p>
            <text:p>P.O. Box 5022</text:p>
            <text:p>Arnhem 6802 EA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nl.html</text:p>
          </table:table-cell>
        </table:table-row>
        <table:table-row table:style-name="ro2">
          <table:table-cell office:value-type="string" calcext:value-type="string">
            <text:p>N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rid A/S</text:p>
            <text:p>Abelsgate 5</text:p>
            <text:p>Trondheim N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Hilde Thunem</text:p>
            <text:p>Norid A/S</text:p>
            <text:p>Postboks 4769 Torgarden</text:p>
            <text:p>Trondheim  NO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Jarle Greipsland</text:p>
            <text:p>Norid A/S</text:p>
            <text:p>Postboks 4769 Torgarden</text:p>
            <text:p>Trondheim  NO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no.html</text:p>
          </table:table-cell>
        </table:table-row>
        <table:table-row table:style-name="ro4">
          <table:table-cell office:value-type="string" calcext:value-type="string">
            <text:p>NOKI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okia Corporation</text:p>
            <text:p>Karaportti 3</text:p>
            <text:p>Espoo 02610</text:p>
            <text:p>Finland</text:p>
          </table:table-cell>
          <table:table-cell office:value-type="string" calcext:value-type="string">
            <text:p>🇫🇮 FI</text:p>
          </table:table-cell>
          <table:table-cell office:value-type="string" calcext:value-type="string">
            <text:p>Senior Legal Counsel</text:p>
            <text:p>Nokia Corporation</text:p>
            <text:p>Karakaari 7</text:p>
            <text:p>Espoo 02610</text:p>
            <text:p>Finland</text:p>
          </table:table-cell>
          <table:table-cell office:value-type="string" calcext:value-type="string">
            <text:p>🇫🇮 FI</text:p>
          </table:table-cell>
          <table:table-cell office:value-type="string" calcext:value-type="string">
            <text:p>Paul Freeman, 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nokia.html</text:p>
          </table:table-cell>
        </table:table-row>
        <table:table-row table:style-name="ro3">
          <table:table-cell office:value-type="string" calcext:value-type="string">
            <text:p>NORTHWESTERNMUTU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northwesternmutual.html</text:p>
          </table:table-cell>
        </table:table-row>
        <table:table-row table:style-name="ro2">
          <table:table-cell office:value-type="string" calcext:value-type="string">
            <text:p>NORT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en Digital Inc.</text:p>
            <text:p>60 E Rio Salado Pkwy, Suite 10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Vice President, Operations</text:p>
            <text:p>Brandsight, Inc.</text:p>
            <text:p>18 Division St., Suite 309</text:p>
            <text:p>Saratoga Springs NY 1286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orton.html</text:p>
          </table:table-cell>
        </table:table-row>
        <table:table-row table:style-name="ro5">
          <table:table-cell office:value-type="string" calcext:value-type="string">
            <text:p>NO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ow.html</text:p>
          </table:table-cell>
        </table:table-row>
        <table:table-row table:style-name="ro2">
          <table:table-cell office:value-type="string" calcext:value-type="string">
            <text:p>NOWRUZ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ergency Back-End Registry Operator Program - ICANN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BERO Event Director</text:p>
            <text:p>Internet Corporation for Assigned Names and Numbers (ICANN)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Nominet EBERO Event Manager</text:p>
            <text:p>Nominet</text:p>
            <text:p>Minerva House, Edmund Halley Road, Oxford Science Park</text:p>
            <text:p>Oxford Oxon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owruz.html</text:p>
          </table:table-cell>
        </table:table-row>
        <table:table-row table:style-name="ro4">
          <table:table-cell office:value-type="string" calcext:value-type="string">
            <text:p>NOWTV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rbucks (HK) Limited</text:p>
            <text:p>41/F, PCCW Tower, Taikoo Place, Quarry Bay</text:p>
            <text:p>Hong Ko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omain Administrator</text:p>
            <text:p>PCCW-HKT DataCom Services Limited</text:p>
            <text:p>39F PCCW Tower, Taikoo Place, 979 Kings Road</text:p>
            <text:p>Quarry Bay Hong Kong 0000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owtv.html</text:p>
          </table:table-cell>
        </table:table-row>
        <table:table-row table:style-name="ro4">
          <table:table-cell office:value-type="string" calcext:value-type="string">
            <text:p>NP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ercantile Communications Pvt. Ltd.</text:p>
            <text:p>Hitti Pokhari, DurbarMarg, Kathmandu</text:p>
            <text:p>P.O.Box 876</text:p>
            <text:p>Kathmandu Bagmati</text:p>
            <text:p>Nepal</text:p>
          </table:table-cell>
          <table:table-cell office:value-type="string" calcext:value-type="string">
            <text:p>🇳🇵 NP</text:p>
          </table:table-cell>
          <table:table-cell office:value-type="string" calcext:value-type="string">
            <text:p>Sanjib Raj Bhandari</text:p>
            <text:p>Mercantile Communications Pvt. Ltd.</text:p>
            <text:p>Hitti Pokhari, DurbarMarg, Kathmandu</text:p>
            <text:p>P.O.Box 876</text:p>
            <text:p>Kathmandu Bagmati</text:p>
            <text:p>Nepal</text:p>
          </table:table-cell>
          <table:table-cell office:value-type="string" calcext:value-type="string">
            <text:p>🇳🇵 NP</text:p>
          </table:table-cell>
          <table:table-cell office:value-type="string" calcext:value-type="string">
            <text:p>Gyanendra Kumar Mishra</text:p>
            <text:p>Mercantile Communications Pvt. Ltd.</text:p>
            <text:p>Hitti Pokhari, DurbarMarg, Kathmandu</text:p>
            <text:p>P.O.Box 876</text:p>
            <text:p>Kathmandu Bagmati</text:p>
            <text:p>Nepal</text:p>
          </table:table-cell>
          <table:table-cell office:value-type="string" calcext:value-type="string">
            <text:p>🇳🇵 N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p.html</text:p>
          </table:table-cell>
        </table:table-row>
        <table:table-row table:style-name="ro4">
          <table:table-cell office:value-type="string" calcext:value-type="string">
            <text:p>NR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ational Rifle Association of America</text:p>
            <text:p>11250 Waples Mill Road</text:p>
            <text:p>Fairfax VA 2203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ing Director</text:p>
            <text:p>National Rifle Association of America</text:p>
            <text:p>11250 Waples Mill Road</text:p>
            <text:p>Fairfax VA 2203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ra.html</text:p>
          </table:table-cell>
        </table:table-row>
        <table:table-row table:style-name="ro2">
          <table:table-cell office:value-type="string" calcext:value-type="string">
            <text:p>N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ENPAC NET</text:p>
            <text:p>Civic Centre</text:p>
            <text:p>Aiwo District</text:p>
            <text:p>Nauru</text:p>
          </table:table-cell>
          <table:table-cell office:value-type="string" calcext:value-type="string">
            <text:p>🇳🇷 NR</text:p>
          </table:table-cell>
          <table:table-cell office:value-type="string" calcext:value-type="string">
            <text:p>Criden Appi</text:p>
            <text:p>Government of the Republic of Nauru</text:p>
            <text:p>Civic Centre</text:p>
            <text:p>Aiwo District</text:p>
            <text:p>Nauru</text:p>
          </table:table-cell>
          <table:table-cell office:value-type="string" calcext:value-type="string">
            <text:p>🇳🇷 NR</text:p>
          </table:table-cell>
          <table:table-cell office:value-type="string" calcext:value-type="string">
            <text:p>Director for ICT</text:p>
            <text:p>Government of the Republic of Nauru</text:p>
            <text:p>Yaren District</text:p>
            <text:p>Nauru</text:p>
          </table:table-cell>
          <table:table-cell office:value-type="string" calcext:value-type="string">
            <text:p>🇳🇷 N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r.html</text:p>
          </table:table-cell>
        </table:table-row>
        <table:table-row table:style-name="ro2">
          <table:table-cell office:value-type="string" calcext:value-type="string">
            <text:p>NR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nds + Machines GmbH</text:p>
            <text:p>Hansestr. 111</text:p>
            <text:p>Köln 5114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ANA Contact</text:p>
            <text:p>GoDaddy Registry</text:p>
            <text:p>2155 E GoDaddy Way</text:p>
            <text:p>Tempe AZ 8528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2155 E GoDaddy Way</text:p>
            <text:p>Tempe AZ 8528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nrw.html</text:p>
          </table:table-cell>
        </table:table-row>
        <table:table-row table:style-name="ro4">
          <table:table-cell office:value-type="string" calcext:value-type="string">
            <text:p>NT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IPPON TELEGRAPH AND TELEPHONE CORPORATION</text:p>
            <text:p>Otemachi First Square, East Tower, 5-1, Otemachi 1-Chome</text:p>
            <text:p>Chiyod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General Affairs Department</text:p>
            <text:p>NIPPON TELEGRAPH AND TELEPHONE CORPORATION</text:p>
            <text:p>Otemachi First Square, East Tower, 5-1, Otemachi 1-Chome</text:p>
            <text:p>Chiyod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JPRS Technical Contact</text:p>
            <text:p>Japan Registry Services Co., Ltd.</text:p>
            <text:p>Chiyoda First Bldg. East 13F</text:p>
            <text:p>3-8-1 Nishi-Kanda</text:p>
            <text:p>Chiyoda-ku Tokyo 101-006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tt.html</text:p>
          </table:table-cell>
        </table:table-row>
        <table:table-row table:style-name="ro4">
          <table:table-cell office:value-type="string" calcext:value-type="string">
            <text:p>N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he IUSN Foundation</text:p>
            <text:p>P.O. Box 91</text:p>
            <text:p>Alofi 1010</text:p>
            <text:p>Niue</text:p>
          </table:table-cell>
          <table:table-cell office:value-type="string" calcext:value-type="string">
            <text:p>🇳🇺 NU</text:p>
          </table:table-cell>
          <table:table-cell office:value-type="string" calcext:value-type="string">
            <text:p>Emani Fakaotimanava-Lui</text:p>
            <text:p>The IUSN Foundation</text:p>
            <text:p>Main Road</text:p>
            <text:p>Omahi</text:p>
            <text:p>Alofi Tokelau 1010</text:p>
            <text:p>Niue</text:p>
          </table:table-cell>
          <table:table-cell office:value-type="string" calcext:value-type="string">
            <text:p>🇳🇺 NU</text:p>
          </table:table-cell>
          <table:table-cell office:value-type="string" calcext:value-type="string">
            <text:p>NU Technical Contact</text:p>
            <text:p>The Internet Infrastructure Foundation</text:p>
            <text:p>Box 92073</text:p>
            <text:p>Stockholm SE-120 07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u.html</text:p>
          </table:table-cell>
        </table:table-row>
        <table:table-row table:style-name="ro2">
          <table:table-cell office:value-type="string" calcext:value-type="string">
            <text:p>NY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City of New York by and through the New York City Department of Information Technology &amp; Telecommunications</text:p>
            <text:p>255 Greenwich Street, 9th Floor</text:p>
            <text:p>New York NY 1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yc.html</text:p>
          </table:table-cell>
        </table:table-row>
        <table:table-row table:style-name="ro5">
          <table:table-cell office:value-type="string" calcext:value-type="string">
            <text:p>N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ternetNZ</text:p>
            <text:p>Level 13</text:p>
            <text:p>18 Willis Street</text:p>
            <text:p>Wellington Central</text:p>
            <text:p>Wellington 6011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GM Infrastructure</text:p>
            <text:p>InternetNZ</text:p>
            <text:p>Level 13</text:p>
            <text:p>18 Willis Street</text:p>
            <text:p>Wellington Central</text:p>
            <text:p>Wellington 6011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Product Infrastructure Manager</text:p>
            <text:p>InternetNZ</text:p>
            <text:p>Level 13</text:p>
            <text:p>18 Willis Street</text:p>
            <text:p>Wellington Central</text:p>
            <text:p>Wellington 6011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nz.html</text:p>
          </table:table-cell>
        </table:table-row>
        <table:table-row table:style-name="ro2">
          <table:table-cell office:value-type="string" calcext:value-type="string">
            <text:p>OB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BI Group Holding SE &amp; Co. KGaA</text:p>
            <text:p>Albert-Einstein-Strasse 7-9</text:p>
            <text:p>Wermelskirchen 4294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Project &amp; Process Manager</text:p>
            <text:p>OBI Group Holding SE &amp; Co. KGaA</text:p>
            <text:p>Albert-Einstein-Strasse 7-9</text:p>
            <text:p>Wermelskirchen 4294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obi.html</text:p>
          </table:table-cell>
        </table:table-row>
        <table:table-row table:style-name="ro2">
          <table:table-cell office:value-type="string" calcext:value-type="string">
            <text:p>OBSERV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egistry, LLC</text:p>
            <text:p>1845 West Mercer Way</text:p>
            <text:p>Mercer Island WA 9804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incipal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bserver.html</text:p>
          </table:table-cell>
        </table:table-row>
        <table:table-row table:style-name="ro3">
          <table:table-cell office:value-type="string" calcext:value-type="string">
            <text:p>OFF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off.html</text:p>
          </table:table-cell>
        </table:table-row>
        <table:table-row table:style-name="ro5">
          <table:table-cell office:value-type="string" calcext:value-type="string">
            <text:p>OFFI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ole Quinn</text:p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,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ffice.html</text:p>
          </table:table-cell>
        </table:table-row>
        <table:table-row table:style-name="ro4">
          <table:table-cell office:value-type="string" calcext:value-type="string">
            <text:p>OKINAW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R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kinawa.html</text:p>
          </table:table-cell>
        </table:table-row>
        <table:table-row table:style-name="ro2">
          <table:table-cell office:value-type="string" calcext:value-type="string">
            <text:p>OLAYANGROU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mpetrol (Luxembourg) Sarl</text:p>
            <text:p>25B Boulevard Royal</text:p>
            <text:p>Luxembourg L-2449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Mr</text:p>
            <text:p>Crescent Holding GmbH</text:p>
            <text:p>Opernring - Stiege R top Nr. 709-714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Mr Michel Abi Aad</text:p>
            <text:p>Crescent Holding GmbH</text:p>
            <text:p>Opernring - Stiege R top Nr. 709-714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olayangroup.html</text:p>
          </table:table-cell>
        </table:table-row>
        <table:table-row table:style-name="ro2">
          <table:table-cell office:value-type="string" calcext:value-type="string">
            <text:p>OLAY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mpetrol (Luxembourg) Sarl</text:p>
            <text:p>25B Boulevard Royal</text:p>
            <text:p>Luxembourg L-2449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Mr</text:p>
            <text:p>Crescent Holding GmbH</text:p>
            <text:p>Opernring - Stiege R top Nr. 709-714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Mr Michel Abi Aad</text:p>
            <text:p>Crescent Holding GmbH</text:p>
            <text:p>Opernring - Stiege R top Nr. 709-714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olayan.html</text:p>
          </table:table-cell>
        </table:table-row>
        <table:table-row table:style-name="ro3">
          <table:table-cell office:value-type="string" calcext:value-type="string">
            <text:p>OLDNAV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oldnavy.html</text:p>
          </table:table-cell>
        </table:table-row>
        <table:table-row table:style-name="ro2">
          <table:table-cell office:value-type="string" calcext:value-type="string">
            <text:p>OLL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llo.html</text:p>
          </table:table-cell>
        </table:table-row>
        <table:table-row table:style-name="ro5">
          <table:table-cell office:value-type="string" calcext:value-type="string">
            <text:p>OMEG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Swatch Group Ltd</text:p>
            <text:p>Seevorstadt 6</text:p>
            <text:p>Biel / Bienne CH-250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igital Project Manager</text:p>
            <text:p>The Swatch Group Ltd</text:p>
            <text:p>Seevorstadt 6</text:p>
            <text:p>Biel / Bienne CH-250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Registry Services Technical</text:p>
            <text:p>Nominet</text:p>
            <text:p>Minerva House,</text:p>
            <text:p>Edmund Halley Road,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omega.html</text:p>
          </table:table-cell>
        </table:table-row>
        <table:table-row table:style-name="ro2">
          <table:table-cell office:value-type="string" calcext:value-type="string">
            <text:p>O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s Regulatory Authority (TRA)</text:p>
            <text:p>P.O. Box 3555, P.C 111, Seeb</text:p>
            <text:p>Muscat</text:p>
            <text:p>Oman</text:p>
          </table:table-cell>
          <table:table-cell office:value-type="string" calcext:value-type="string">
            <text:p>🇴🇲 OM</text:p>
          </table:table-cell>
          <table:table-cell office:value-type="string" calcext:value-type="string">
            <text:p>Domain Name Exective Manager</text:p>
            <text:p>Telecommunications Regulatory Authority (TRA)</text:p>
            <text:p>P.O. Box 3555, P.C 111, Seeb</text:p>
            <text:p>Muscat</text:p>
            <text:p>Oman</text:p>
          </table:table-cell>
          <table:table-cell office:value-type="string" calcext:value-type="string">
            <text:p>🇴🇲 OM</text:p>
          </table:table-cell>
          <table:table-cell office:value-type="string" calcext:value-type="string">
            <text:p>Domain Name Manager</text:p>
            <text:p>Telecommunications Regulatory Authority (TRA)</text:p>
            <text:p>P.O. Box 3555, P.C 111, Ruwi</text:p>
            <text:p>Muscat</text:p>
            <text:p>Oman</text:p>
          </table:table-cell>
          <table:table-cell office:value-type="string" calcext:value-type="string">
            <text:p>🇴🇲 O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m.html</text:p>
          </table:table-cell>
        </table:table-row>
        <table:table-row table:style-name="ro2">
          <table:table-cell office:value-type="string" calcext:value-type="string">
            <text:p>O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ne.com A/S</text:p>
            <text:p>Kalvebod Brygge 24</text:p>
            <text:p>Copenhagen DK-156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Karsten Heimbürger</text:p>
            <text:p>One.com</text:p>
            <text:p>Kalvebod Brygge 24</text:p>
            <text:p>Copenhagen DK-156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Karsten Heimbürger</text:p>
            <text:p>One.com</text:p>
            <text:p>Kalvebod Brygge 24</text:p>
            <text:p>Copenhagen DK-156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one.html</text:p>
          </table:table-cell>
        </table:table-row>
        <table:table-row table:style-name="ro4">
          <table:table-cell office:value-type="string" calcext:value-type="string">
            <text:p>O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ng.html</text:p>
          </table:table-cell>
        </table:table-row>
        <table:table-row table:style-name="ro2">
          <table:table-cell office:value-type="string" calcext:value-type="string">
            <text:p>ON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lly Host, LLC</text:p>
            <text:p>c/o Identity Digital Inc. 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 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nl.html</text:p>
          </table:table-cell>
        </table:table-row>
        <table:table-row table:style-name="ro2">
          <table:table-cell office:value-type="string" calcext:value-type="string">
            <text:p>ONLI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 SEZC</text:p>
            <text:p>CO 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 SEZC</text:p>
            <text:p>CO 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nline.html</text:p>
          </table:table-cell>
        </table:table-row>
        <table:table-row table:style-name="ro3">
          <table:table-cell office:value-type="string" calcext:value-type="string">
            <text:p>ONYOURSID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onyourside.html</text:p>
          </table:table-cell>
        </table:table-row>
        <table:table-row table:style-name="ro4">
          <table:table-cell office:value-type="string" calcext:value-type="string">
            <text:p>OO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FIBEAM AVENUES LIMITED</text:p>
            <text:p>28th Floor, GIFT Two Tower, Block - 56, Road 5C, ZONE-5, GIFT CITY,</text:p>
            <text:p>Gandhinagar Gujarat 382355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CEO</text:p>
            <text:p>Infibeam Avenues Limited</text:p>
            <text:p>28th Floor, GIFT Two Tower, Block - 56, Road 5C, ZONE-5, GIFT CITY,</text:p>
            <text:p>Gandhinagar Gujarat 382355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oo.html</text:p>
          </table:table-cell>
        </table:table-row>
        <table:table-row table:style-name="ro2">
          <table:table-cell office:value-type="string" calcext:value-type="string">
            <text:p>OP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erican Express Travel Related Services Company, Inc.</text:p>
            <text:p>200 Vesey Street</text:p>
            <text:p>New York NY 102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dmin</text:p>
            <text:p>American Express Travel Related Services, Inc.</text:p>
            <text:p>200 Vesey Street</text:p>
            <text:p>New York NY 1028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pen.html</text:p>
          </table:table-cell>
        </table:table-row>
        <table:table-row table:style-name="ro2">
          <table:table-cell office:value-type="string" calcext:value-type="string">
            <text:p>ORAC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racle Corporation</text:p>
            <text:p>500 Oracle Parkway</text:p>
            <text:p>M/S 501ip3</text:p>
            <text:p>Redwood Shores CA 9406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racle.html</text:p>
          </table:table-cell>
        </table:table-row>
        <table:table-row table:style-name="ro2">
          <table:table-cell office:value-type="string" calcext:value-type="string">
            <text:p>ORAN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range Brand Services Limited</text:p>
            <text:p>3 More London Riverside</text:p>
            <text:p>London SE1 2A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Legal Director, Group Legal Brand Affairs</text:p>
            <text:p>Orange Brand Services Limited</text:p>
            <text:p>3 More London Riverside</text:p>
            <text:p>London SE1 2A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orange.html</text:p>
          </table:table-cell>
        </table:table-row>
        <table:table-row table:style-name="ro4">
          <table:table-cell office:value-type="string" calcext:value-type="string">
            <text:p>ORGANI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rganic.html</text:p>
          </table:table-cell>
        </table:table-row>
        <table:table-row table:style-name="ro4">
          <table:table-cell office:value-type="string" calcext:value-type="string">
            <text:p>OR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rg.html</text:p>
          </table:table-cell>
        </table:table-row>
        <table:table-row table:style-name="ro3">
          <table:table-cell office:value-type="string" calcext:value-type="string">
            <text:p>ORIENTEXPRE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orientexpress.html</text:p>
          </table:table-cell>
        </table:table-row>
        <table:table-row table:style-name="ro4">
          <table:table-cell office:value-type="string" calcext:value-type="string">
            <text:p>ORIGI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Estée Lauder Companies Inc.</text:p>
            <text:p>767 Fifth Avenue</text:p>
            <text:p>New York NY 1015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ssociate Counsel</text:p>
            <text:p>The Estee Lauder Companies Inc.</text:p>
            <text:p>767 Fifth Avenue</text:p>
            <text:p>New York NY 1015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rigins.html</text:p>
          </table:table-cell>
        </table:table-row>
        <table:table-row table:style-name="ro4">
          <table:table-cell office:value-type="string" calcext:value-type="string">
            <text:p>OSAK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saka Registry Co., Ltd.</text:p>
            <text:p>Level 19 Hilton Plaza West Office Tower</text:p>
            <text:p>2-2-2 Umeda Kita-ku</text:p>
            <text:p>Osaka 530-00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Jacob Williams</text:p>
            <text:p>Osaka Registry Co., Ltd.</text:p>
            <text:p>Level 19 Hilton Plaza West Office Tower</text:p>
            <text:p>2-2-2 Umeda Kita-ku</text:p>
            <text:p>Osaka 530-00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saka.html</text:p>
          </table:table-cell>
        </table:table-row>
        <table:table-row table:style-name="ro4">
          <table:table-cell office:value-type="string" calcext:value-type="string">
            <text:p>OTSUK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tsuka Holdings Co., Ltd.</text:p>
            <text:p>2-9 Kanda-Tsukasamachi</text:p>
            <text:p>Chiyod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tsuka.html</text:p>
          </table:table-cell>
        </table:table-row>
        <table:table-row table:style-name="ro2">
          <table:table-cell office:value-type="string" calcext:value-type="string">
            <text:p>OT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ott.html</text:p>
          </table:table-cell>
        </table:table-row>
        <table:table-row table:style-name="ro2">
          <table:table-cell office:value-type="string" calcext:value-type="string">
            <text:p>OV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OVH SAS</text:p>
            <text:p>2, rue Kellermann</text:p>
            <text:p>Roubaix 591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echnical Project Manager</text:p>
            <text:p>OVH SAS</text:p>
            <text:p>2, rue Kellermann</text:p>
            <text:p>Roubaix 5910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ovh.html</text:p>
          </table:table-cell>
        </table:table-row>
        <table:table-row table:style-name="ro2">
          <table:table-cell office:value-type="string" calcext:value-type="string">
            <text:p>PA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age.html</text:p>
          </table:table-cell>
        </table:table-row>
        <table:table-row table:style-name="ro5">
          <table:table-cell office:value-type="string" calcext:value-type="string">
            <text:p>P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dad Tecnologica de Panama</text:p>
            <text:p>Panamanian Academic National Network</text:p>
            <text:p>Campus Victor Levi S.</text:p>
            <text:p>Avenida Universidad Tecnologica de Panama, PANNet</text:p>
            <text:p>Panama 0819-07289</text:p>
            <text:p>Panama</text:p>
          </table:table-cell>
          <table:table-cell office:value-type="string" calcext:value-type="string">
            <text:p>🇵🇦 PA</text:p>
          </table:table-cell>
          <table:table-cell office:value-type="string" calcext:value-type="string">
            <text:p>Jenifer Lopez</text:p>
            <text:p>Universidad Tecnologica de Panama</text:p>
            <text:p>Panamanian Academic National Network</text:p>
            <text:p>Campus Victor Levi S.</text:p>
            <text:p>Avenida Universidad Tecnologica de Panama, PANNet</text:p>
            <text:p>Panama 0819-07289</text:p>
            <text:p>Panama</text:p>
          </table:table-cell>
          <table:table-cell office:value-type="string" calcext:value-type="string">
            <text:p>🇵🇦 PA</text:p>
          </table:table-cell>
          <table:table-cell office:value-type="string" calcext:value-type="string">
            <text:p>Francela Ching</text:p>
            <text:p>Universidad Tecnologica de Panama</text:p>
            <text:p>Panamanian Academic National Network</text:p>
            <text:p>Campus Victor Levi S.</text:p>
            <text:p>Avenida Universidad Tecnologica de Panama, PANNet</text:p>
            <text:p>Panama 0819-07289</text:p>
            <text:p>Panama</text:p>
          </table:table-cell>
          <table:table-cell office:value-type="string" calcext:value-type="string">
            <text:p>🇵🇦 P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a.html</text:p>
          </table:table-cell>
        </table:table-row>
        <table:table-row table:style-name="ro3">
          <table:table-cell office:value-type="string" calcext:value-type="string">
            <text:p>PAMPEREDCHEF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pamperedchef.html</text:p>
          </table:table-cell>
        </table:table-row>
        <table:table-row table:style-name="ro4">
          <table:table-cell office:value-type="string" calcext:value-type="string">
            <text:p>PANASONI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anasonic Corporation</text:p>
            <text:p>1006, Oaza Kadoma</text:p>
            <text:p>Kadoma-shi Osaka 571-85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anasonic.html</text:p>
          </table:table-cell>
        </table:table-row>
        <table:table-row table:style-name="ro3">
          <table:table-cell office:value-type="string" calcext:value-type="string">
            <text:p>PANERA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panerai.html</text:p>
          </table:table-cell>
        </table:table-row>
        <table:table-row table:style-name="ro2">
          <table:table-cell office:value-type="string" calcext:value-type="string">
            <text:p>PARI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ity of Paris</text:p>
            <text:p>Ville de Paris</text:p>
            <text:p>5 rue Lobau</text:p>
            <text:p>Paris 75004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Account Manager</text:p>
            <text:p>AFNIC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paris.html</text:p>
          </table:table-cell>
        </table:table-row>
        <table:table-row table:style-name="ro2">
          <table:table-cell office:value-type="string" calcext:value-type="string">
            <text:p>PA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ergency Back-End Registry Operator Program - ICANN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BERO Event Director</text:p>
            <text:p>Internet Corporation for Assigned Names and Numbers (ICANN)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Nominet EBERO Event Manager</text:p>
            <text:p>Nominet</text:p>
            <text:p>Minerva House, Edmund Halley Road, Oxford Science Park</text:p>
            <text:p>Oxford Oxon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ars.html</text:p>
          </table:table-cell>
        </table:table-row>
        <table:table-row table:style-name="ro4">
          <table:table-cell office:value-type="string" calcext:value-type="string">
            <text:p>PARTNE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artners.html</text:p>
          </table:table-cell>
        </table:table-row>
        <table:table-row table:style-name="ro4">
          <table:table-cell office:value-type="string" calcext:value-type="string">
            <text:p>PAR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arts.html</text:p>
          </table:table-cell>
        </table:table-row>
        <table:table-row table:style-name="ro2">
          <table:table-cell office:value-type="string" calcext:value-type="string">
            <text:p>PAR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lue Sky Registry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arty.html</text:p>
          </table:table-cell>
        </table:table-row>
        <table:table-row table:style-name="ro3">
          <table:table-cell office:value-type="string" calcext:value-type="string">
            <text:p>PASSAGE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passagens.html</text:p>
          </table:table-cell>
        </table:table-row>
        <table:table-row table:style-name="ro5">
          <table:table-cell office:value-type="string" calcext:value-type="string">
            <text:p>P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ay.html</text:p>
          </table:table-cell>
        </table:table-row>
        <table:table-row table:style-name="ro4">
          <table:table-cell office:value-type="string" calcext:value-type="string">
            <text:p>PCC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CCW Enterprises Limited</text:p>
            <text:p>41/F., PCCW Tower, Taikoo Place, Quarry Bay</text:p>
            <text:p>Hong Ko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omain Administrator</text:p>
            <text:p>PCCW-HKT DataCom Services Limited</text:p>
            <text:p>39F PCCW Tower, Taikoo Place, 979 Kings Road</text:p>
            <text:p>Quarry Bay Hong Kong 0000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ccw.html</text:p>
          </table:table-cell>
        </table:table-row>
        <table:table-row table:style-name="ro2">
          <table:table-cell office:value-type="string" calcext:value-type="string">
            <text:p>P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d Cientifica Peruana</text:p>
            <text:p>Jr. Gonzales Prada # 585</text:p>
            <text:p>Surquillo Lima 15047</text:p>
            <text:p>Peru</text:p>
          </table:table-cell>
          <table:table-cell office:value-type="string" calcext:value-type="string">
            <text:p>🇵🇪 PE</text:p>
          </table:table-cell>
          <table:table-cell office:value-type="string" calcext:value-type="string">
            <text:p>Rolando Toledo</text:p>
            <text:p>Red Cientifica Peruana</text:p>
            <text:p>Jr. Gonzales Prada # 585</text:p>
            <text:p>Surquillo Lima 15047</text:p>
            <text:p>Peru</text:p>
          </table:table-cell>
          <table:table-cell office:value-type="string" calcext:value-type="string">
            <text:p>🇵🇪 PE</text:p>
          </table:table-cell>
          <table:table-cell office:value-type="string" calcext:value-type="string">
            <text:p>David Rios</text:p>
            <text:p>Red Cientifica Peruana</text:p>
            <text:p>Av. La Paz  Nro. 1049 - Int. 202</text:p>
            <text:p>Miraflores Lima 15047</text:p>
            <text:p>Peru</text:p>
          </table:table-cell>
          <table:table-cell office:value-type="string" calcext:value-type="string">
            <text:p>🇵🇪 P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e.html</text:p>
          </table:table-cell>
        </table:table-row>
        <table:table-row table:style-name="ro4">
          <table:table-cell office:value-type="string" calcext:value-type="string">
            <text:p>P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et.html</text:p>
          </table:table-cell>
        </table:table-row>
        <table:table-row table:style-name="ro2">
          <table:table-cell office:value-type="string" calcext:value-type="string">
            <text:p>PF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ouvernement de la Polynésie française</text:p>
            <text:p>Avenue POUVANAA A OOPA</text:p>
            <text:p>Papeete Tahiti 98714</text:p>
            <text:p>French Polynesia</text:p>
          </table:table-cell>
          <table:table-cell office:value-type="string" calcext:value-type="string">
            <text:p>🇵🇫 PF</text:p>
          </table:table-cell>
          <table:table-cell office:value-type="string" calcext:value-type="string">
            <text:p>Chef de service</text:p>
            <text:p>Direction générale de l’économie numérique</text:p>
            <text:p>Immeuble Toriki – Rue Dumont d’Urville</text:p>
            <text:p>Papeete Tahiti 98714</text:p>
            <text:p>French Polynesia</text:p>
          </table:table-cell>
          <table:table-cell office:value-type="string" calcext:value-type="string">
            <text:p>🇵🇫 PF</text:p>
          </table:table-cell>
          <table:table-cell office:value-type="string" calcext:value-type="string">
            <text:p>System &amp; Network Administrator</text:p>
            <text:p>ONATI SA</text:p>
            <text:p>Immeuble Jissang - BP 40001</text:p>
            <text:p>Papeete Tahiti 98713</text:p>
            <text:p>French Polynesia</text:p>
          </table:table-cell>
          <table:table-cell office:value-type="string" calcext:value-type="string">
            <text:p>🇵🇫 PF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pf.html</text:p>
          </table:table-cell>
        </table:table-row>
        <table:table-row table:style-name="ro2">
          <table:table-cell office:value-type="string" calcext:value-type="string">
            <text:p>PFIZ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fizer Inc.</text:p>
            <text:p>235 East 42nd Street</text:p>
            <text:p>New York City NY 100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Manager</text:p>
            <text:p>Com Laude</text:p>
            <text:p>28-30 Little Russell Street</text:p>
            <text:p>London WC1A 2H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fizer.html</text:p>
          </table:table-cell>
        </table:table-row>
        <table:table-row table:style-name="ro4">
          <table:table-cell office:value-type="string" calcext:value-type="string">
            <text:p>P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NG DNS Administration, Vice Chancellors Office, The Papua New Guinea University of Technology</text:p>
            <text:p>Private Mail Bag</text:p>
            <text:p>Lae Morobe</text:p>
            <text:p>Papua New Guinea</text:p>
          </table:table-cell>
          <table:table-cell office:value-type="string" calcext:value-type="string">
            <text:p>🇵🇬 PG</text:p>
          </table:table-cell>
          <table:table-cell office:value-type="string" calcext:value-type="string">
            <text:p>Network &amp; Communications Manager</text:p>
            <text:p>The Papua New Guinea University of Technology</text:p>
            <text:p>Information Technology Services</text:p>
            <text:p>Private Mail Bag</text:p>
            <text:p>Lae Morobe Province 411</text:p>
            <text:p>Papua New Guinea</text:p>
          </table:table-cell>
          <table:table-cell office:value-type="string" calcext:value-type="string">
            <text:p>🇵🇬 PG</text:p>
          </table:table-cell>
          <table:table-cell office:value-type="string" calcext:value-type="string">
            <text:p>Systems Engineer</text:p>
            <text:p>The Papua New Guinea University of Technology</text:p>
            <text:p>Information Technology Services</text:p>
            <text:p>Private Mail Bag</text:p>
            <text:p>Lae Morobe Province 411</text:p>
            <text:p>Papua New Guinea</text:p>
          </table:table-cell>
          <table:table-cell office:value-type="string" calcext:value-type="string">
            <text:p>🇵🇬 P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g.html</text:p>
          </table:table-cell>
        </table:table-row>
        <table:table-row table:style-name="ro5">
          <table:table-cell office:value-type="string" calcext:value-type="string">
            <text:p>PHARMAC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ational Association of Boards of Pharmacy</text:p>
            <text:p>1600 Feehanville Drive</text:p>
            <text:p>Mount Prospect IL 6005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Management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harmacy.html</text:p>
          </table:table-cell>
        </table:table-row>
        <table:table-row table:style-name="ro2">
          <table:table-cell office:value-type="string" calcext:value-type="string">
            <text:p>PH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hd.html</text:p>
          </table:table-cell>
        </table:table-row>
        <table:table-row table:style-name="ro4">
          <table:table-cell office:value-type="string" calcext:value-type="string">
            <text:p>PH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H Domain Foundation</text:p>
            <text:p>27/F Jollibee Plaza</text:p>
            <text:p>F. Ortigas Ave. Ortigas Center</text:p>
            <text:p>Pasig Metro Manila 1600</text:p>
            <text:p>Philippines (the)</text:p>
          </table:table-cell>
          <table:table-cell office:value-type="string" calcext:value-type="string">
            <text:p>🇵🇭 PH</text:p>
          </table:table-cell>
          <table:table-cell office:value-type="string" calcext:value-type="string">
            <text:p>DOTPH Administrative Contact</text:p>
            <text:p>DotPH</text:p>
            <text:p>Room 1101, 11/F, Tai Yau Building</text:p>
            <text:p>181 Johnston Road</text:p>
            <text:p>Wanchai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DOTPH Technical Contact</text:p>
            <text:p>DotPH</text:p>
            <text:p>Room 1101, 11/F, Tai Yau Building</text:p>
            <text:p>181 Johnston Road</text:p>
            <text:p>Wanchai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h.html</text:p>
          </table:table-cell>
        </table:table-row>
        <table:table-row table:style-name="ro7">
          <table:table-cell office:value-type="string" calcext:value-type="string">
            <text:p>PHILIP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oninklijke Philips N.V.</text:p>
            <text:p>High Tech Campus 5</text:p>
            <text:p>Eindhoven 5656AE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Project &amp; Process Manager</text:p>
            <text:p>High Tech Campus 5</text:p>
            <text:p>Eindhoven 5656AE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Project &amp; Process Manager</text:p>
            <text:p>High Tech Campus 5</text:p>
            <text:p>Eindhoven 5656AE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philips.html</text:p>
          </table:table-cell>
        </table:table-row>
        <table:table-row table:style-name="ro2">
          <table:table-cell office:value-type="string" calcext:value-type="string">
            <text:p>PHO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Advanced Video Products</text:p>
            <text:p>DISH DBS Corporation</text:p>
            <text:p>9601 S. Meridian Boulevard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hone.html</text:p>
          </table:table-cell>
        </table:table-row>
        <table:table-row table:style-name="ro4">
          <table:table-cell office:value-type="string" calcext:value-type="string">
            <text:p>PHOTOGRAPH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hotography.html</text:p>
          </table:table-cell>
        </table:table-row>
        <table:table-row table:style-name="ro2">
          <table:table-cell office:value-type="string" calcext:value-type="string">
            <text:p>PHOT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hoto.html</text:p>
          </table:table-cell>
        </table:table-row>
        <table:table-row table:style-name="ro4">
          <table:table-cell office:value-type="string" calcext:value-type="string">
            <text:p>PHOTO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hotos.html</text:p>
          </table:table-cell>
        </table:table-row>
        <table:table-row table:style-name="ro2">
          <table:table-cell office:value-type="string" calcext:value-type="string">
            <text:p>PHYSI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hysBiz Pty Ltd</text:p>
            <text:p>PO Box 316</text:p>
            <text:p>Floreat WA 6014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Glenn Ruscoe</text:p>
            <text:p>Phys Biz Pty Ltd</text:p>
            <text:p>PO Box 316</text:p>
            <text:p>Floreat WA 6014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Glenn Ruscoe</text:p>
            <text:p>Phys Biz Pty Ltd</text:p>
            <text:p>PO Box 316</text:p>
            <text:p>Floreat WA 6014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hysio.html</text:p>
          </table:table-cell>
        </table:table-row>
        <table:table-row table:style-name="ro3">
          <table:table-cell office:value-type="string" calcext:value-type="string">
            <text:p>PIAG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piaget.html</text:p>
          </table:table-cell>
        </table:table-row>
        <table:table-row table:style-name="ro4">
          <table:table-cell office:value-type="string" calcext:value-type="string">
            <text:p>PIC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ics.html</text:p>
          </table:table-cell>
        </table:table-row>
        <table:table-row table:style-name="ro2">
          <table:table-cell office:value-type="string" calcext:value-type="string">
            <text:p>PICT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anque Pictet &amp; Cie SA</text:p>
            <text:p>15A, Avenue J. F. Kennedy</text:p>
            <text:p>Luxembourg L-1855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Senior Web Publisher/Editor</text:p>
            <text:p>Banque Pictet &amp; Cie SA</text:p>
            <text:p>Route des Acacias 60</text:p>
            <text:p>Geneva CH-121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pictet.html</text:p>
          </table:table-cell>
        </table:table-row>
        <table:table-row table:style-name="ro4">
          <table:table-cell office:value-type="string" calcext:value-type="string">
            <text:p>PICTUR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ictures.html</text:p>
          </table:table-cell>
        </table:table-row>
        <table:table-row table:style-name="ro2">
          <table:table-cell office:value-type="string" calcext:value-type="string">
            <text:p>PI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op Level Spectrum, Inc.</text:p>
            <text:p>1845 West Mercer Way</text:p>
            <text:p>Mercer Island WA 9804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Jay Westerdal</text:p>
            <text:p>Top Level Spectrum, Inc.</text:p>
            <text:p>1845 West Mercer Way</text:p>
            <text:p>Mercer Island WA 9804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id.html</text:p>
          </table:table-cell>
        </table:table-row>
        <table:table-row table:style-name="ro2">
          <table:table-cell office:value-type="string" calcext:value-type="string">
            <text:p>P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ing Registry Provider, Inc.</text:p>
            <text:p>2201 W. Desert Cove</text:p>
            <text:p>Phoenix AZ 8502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ric Hart</text:p>
            <text:p>Ping Registry Provider</text:p>
            <text:p>2201 W. Desert Cove</text:p>
            <text:p>Phoenix AZ 8502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ing.html</text:p>
          </table:table-cell>
        </table:table-row>
        <table:table-row table:style-name="ro5">
          <table:table-cell office:value-type="string" calcext:value-type="string">
            <text:p>P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in.html</text:p>
          </table:table-cell>
        </table:table-row>
        <table:table-row table:style-name="ro4">
          <table:table-cell office:value-type="string" calcext:value-type="string">
            <text:p>PI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ink.html</text:p>
          </table:table-cell>
        </table:table-row>
        <table:table-row table:style-name="ro5">
          <table:table-cell office:value-type="string" calcext:value-type="string">
            <text:p>PIONE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ioneer Corporation</text:p>
            <text:p>28-8, Honkomagome 2-chome</text:p>
            <text:p>Bunkyo-ku Tokyo 113-002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omain Manager</text:p>
            <text:p>Valideus</text:p>
            <text:p>28-30 Little Russell Street</text:p>
            <text:p>London WC1A 2HN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ioneer.html</text:p>
          </table:table-cell>
        </table:table-row>
        <table:table-row table:style-name="ro4">
          <table:table-cell office:value-type="string" calcext:value-type="string">
            <text:p>PIZZ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izza.html</text:p>
          </table:table-cell>
        </table:table-row>
        <table:table-row table:style-name="ro4">
          <table:table-cell office:value-type="string" calcext:value-type="string">
            <text:p>P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KNIC</text:p>
            <text:p>435 Tariq Block</text:p>
            <text:p>New Garden Town</text:p>
            <text:p>Lahore</text:p>
            <text:p>Pakistan</text:p>
          </table:table-cell>
          <table:table-cell office:value-type="string" calcext:value-type="string">
            <text:p>🇵🇰 PK</text:p>
          </table:table-cell>
          <table:table-cell office:value-type="string" calcext:value-type="string">
            <text:p>Ashar Nisar</text:p>
            <text:p>PKNIC</text:p>
            <text:p>435 Tariq Block</text:p>
            <text:p>New Garden Town</text:p>
            <text:p>Lahore</text:p>
            <text:p>Pakistan</text:p>
          </table:table-cell>
          <table:table-cell office:value-type="string" calcext:value-type="string">
            <text:p>🇵🇰 PK</text:p>
          </table:table-cell>
          <table:table-cell office:value-type="string" calcext:value-type="string">
            <text:p>Ashar Nisar</text:p>
            <text:p>PKNIC</text:p>
            <text:p>435 Tariq Block</text:p>
            <text:p>New Garden Town</text:p>
            <text:p>Lahore</text:p>
            <text:p>Pakistan</text:p>
          </table:table-cell>
          <table:table-cell office:value-type="string" calcext:value-type="string">
            <text:p>🇵🇰 P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k.html</text:p>
          </table:table-cell>
        </table:table-row>
        <table:table-row table:style-name="ro4">
          <table:table-cell office:value-type="string" calcext:value-type="string">
            <text:p>PLA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lace.html</text:p>
          </table:table-cell>
        </table:table-row>
        <table:table-row table:style-name="ro2">
          <table:table-cell office:value-type="string" calcext:value-type="string">
            <text:p>PL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lay.html</text:p>
          </table:table-cell>
        </table:table-row>
        <table:table-row table:style-name="ro4">
          <table:table-cell office:value-type="string" calcext:value-type="string">
            <text:p>PLAYSTAT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ony Computer Entertainment Inc.</text:p>
            <text:p>1-7-1 Konan</text:p>
            <text:p>Minato-ku Tokyo 108-007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laystation.html</text:p>
          </table:table-cell>
        </table:table-row>
        <table:table-row table:style-name="ro2">
          <table:table-cell office:value-type="string" calcext:value-type="string">
            <text:p>P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search and Academic Computer Network</text:p>
            <text:p>Kolska 12</text:p>
            <text:p>Warsaw 01-045</text:p>
            <text:p>Poland</text:p>
          </table:table-cell>
          <table:table-cell office:value-type="string" calcext:value-type="string">
            <text:p>🇵🇱 PL</text:p>
          </table:table-cell>
          <table:table-cell office:value-type="string" calcext:value-type="string">
            <text:p>NASK Admin-C</text:p>
            <text:p>Research and Academic Computer Network</text:p>
            <text:p>Kolska 12</text:p>
            <text:p>Warsaw 01-045</text:p>
            <text:p>Poland</text:p>
          </table:table-cell>
          <table:table-cell office:value-type="string" calcext:value-type="string">
            <text:p>🇵🇱 PL</text:p>
          </table:table-cell>
          <table:table-cell office:value-type="string" calcext:value-type="string">
            <text:p>NASK Tech-C</text:p>
            <text:p>Research and Academic Computer Network</text:p>
            <text:p>Kolska 12</text:p>
            <text:p>Warsaw 01-045</text:p>
            <text:p>Poland</text:p>
          </table:table-cell>
          <table:table-cell office:value-type="string" calcext:value-type="string">
            <text:p>🇵🇱 PL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pl.html</text:p>
          </table:table-cell>
        </table:table-row>
        <table:table-row table:style-name="ro4">
          <table:table-cell office:value-type="string" calcext:value-type="string">
            <text:p>PLUMB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lumbing.html</text:p>
          </table:table-cell>
        </table:table-row>
        <table:table-row table:style-name="ro4">
          <table:table-cell office:value-type="string" calcext:value-type="string">
            <text:p>PLU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lus.html</text:p>
          </table:table-cell>
        </table:table-row>
        <table:table-row table:style-name="ro2">
          <table:table-cell office:value-type="string" calcext:value-type="string">
            <text:p>P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Admin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pm.html</text:p>
          </table:table-cell>
        </table:table-row>
        <table:table-row table:style-name="ro4">
          <table:table-cell office:value-type="string" calcext:value-type="string">
            <text:p>PN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NC Domain Co., LLC</text:p>
            <text:p>249 Fifth Avenue</text:p>
            <text:p>Pittsburgh PA 15222-27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P</text:p>
            <text:p>PNC Domain Co., LLC</text:p>
            <text:p>249 Fifth Avenue</text:p>
            <text:p>Pittsburgh PA 15222-27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nc.html</text:p>
          </table:table-cell>
        </table:table-row>
        <table:table-row table:style-name="ro5">
          <table:table-cell office:value-type="string" calcext:value-type="string">
            <text:p>P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itcairn Island Administration</text:p>
            <text:p>Floor 17</text:p>
            <text:p>151 Queen Street</text:p>
            <text:p>Auckland Central</text:p>
            <text:p>Auckland 1010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TLD Registry Services Management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n.html</text:p>
          </table:table-cell>
        </table:table-row>
        <table:table-row table:style-name="ro4">
          <table:table-cell office:value-type="string" calcext:value-type="string">
            <text:p>POH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eutsche Vermögensberatung Aktiengesellschaft DVAG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irector, Digital Media</text:p>
            <text:p>Deutsche Vermögensberatung Aktiengesellschaft DVAG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pohl.html</text:p>
          </table:table-cell>
        </table:table-row>
        <table:table-row table:style-name="ro4">
          <table:table-cell office:value-type="string" calcext:value-type="string">
            <text:p>POK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oker.html</text:p>
          </table:table-cell>
        </table:table-row>
        <table:table-row table:style-name="ro2">
          <table:table-cell office:value-type="string" calcext:value-type="string">
            <text:p>POLITI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olitie Nederland</text:p>
            <text:p>Zeisterweg 1</text:p>
            <text:p>Odijk 3984 NH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Managing Director</text:p>
            <text:p>SIDN (Stichting Internet Domeinregistratie Nederland)</text:p>
            <text:p>P.O. Box 5022</text:p>
            <text:p>Arnhem 6802 EA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Operational Director</text:p>
            <text:p>SIDN (Stichting Internet Domeinregistratie Nederland)</text:p>
            <text:p>P.O. Box 5022</text:p>
            <text:p>Arnhem 6802 EA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politie.html</text:p>
          </table:table-cell>
        </table:table-row>
        <table:table-row table:style-name="ro2">
          <table:table-cell office:value-type="string" calcext:value-type="string">
            <text:p>POR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CM Registry PN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orn.html</text:p>
          </table:table-cell>
        </table:table-row>
        <table:table-row table:style-name="ro2">
          <table:table-cell office:value-type="string" calcext:value-type="string">
            <text:p>POST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Universal Postal Union</text:p>
            <text:p>Weltpoststrasse 4</text:p>
            <text:p>Bern CH-3015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Administrator</text:p>
            <text:p>Universal Postal Union</text:p>
            <text:p>Weltpoststrasse 4</text:p>
            <text:p>Bern CH-3015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post.html</text:p>
          </table:table-cell>
        </table:table-row>
        <table:table-row table:style-name="ro3">
          <table:table-cell office:value-type="string" calcext:value-type="string">
            <text:p>PRAMERIC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pramerica.html</text:p>
          </table:table-cell>
        </table:table-row>
        <table:table-row table:style-name="ro2">
          <table:table-cell office:value-type="string" calcext:value-type="string">
            <text:p>PRAX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raxi S.p.A.</text:p>
            <text:p>C.so Vittorio Emanuele, 3</text:p>
            <text:p>Torino TO 10125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Andrea Del Monte</text:p>
            <text:p>PRAXI S.p.A.</text:p>
            <text:p>C.so Vittorio Emanuele, 3</text:p>
            <text:p>Torino TO 10125</text:p>
            <text:p>Italy</text:p>
          </table:table-cell>
          <table:table-cell office:value-type="string" calcext:value-type="string">
            <text:p>🇮🇹 IT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praxi.html</text:p>
          </table:table-cell>
        </table:table-row>
        <table:table-row table:style-name="ro2">
          <table:table-cell office:value-type="string" calcext:value-type="string">
            <text:p>PRE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ess.html</text:p>
          </table:table-cell>
        </table:table-row>
        <table:table-row table:style-name="ro2">
          <table:table-cell office:value-type="string" calcext:value-type="string">
            <text:p>P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auss Research Laboratory Inc.</text:p>
            <text:p>Calle Vesta 801</text:p>
            <text:p>San Juan 00923</text:p>
            <text:p>Puerto Rico</text:p>
          </table:table-cell>
          <table:table-cell office:value-type="string" calcext:value-type="string">
            <text:p>🇵🇷 PR</text:p>
          </table:table-cell>
          <table:table-cell office:value-type="string" calcext:value-type="string">
            <text:p>Registry Administrative Contact</text:p>
            <text:p>Gauss Research Laboratory Inc.</text:p>
            <text:p>#4 Georgetti, Río Piedras</text:p>
            <text:p>San Juan PR 00925</text:p>
            <text:p>Puerto Rico</text:p>
          </table:table-cell>
          <table:table-cell office:value-type="string" calcext:value-type="string">
            <text:p>🇵🇷 PR</text:p>
          </table:table-cell>
          <table:table-cell office:value-type="string" calcext:value-type="string">
            <text:p>Registry Technical Contact</text:p>
            <text:p>Gauss Research Laboratory Inc.</text:p>
            <text:p>#4 Georgetti, Río Piedras</text:p>
            <text:p>San Juan PR 00925</text:p>
            <text:p>Puerto Rico</text:p>
          </table:table-cell>
          <table:table-cell office:value-type="string" calcext:value-type="string">
            <text:p>🇵🇷 P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.html</text:p>
          </table:table-cell>
        </table:table-row>
        <table:table-row table:style-name="ro5">
          <table:table-cell office:value-type="string" calcext:value-type="string">
            <text:p>PRIM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ime.html</text:p>
          </table:table-cell>
        </table:table-row>
        <table:table-row table:style-name="ro2">
          <table:table-cell office:value-type="string" calcext:value-type="string">
            <text:p>PRO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d.html</text:p>
          </table:table-cell>
        </table:table-row>
        <table:table-row table:style-name="ro4">
          <table:table-cell office:value-type="string" calcext:value-type="string">
            <text:p>PRODUCTIO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ductions.html</text:p>
          </table:table-cell>
        </table:table-row>
        <table:table-row table:style-name="ro2">
          <table:table-cell office:value-type="string" calcext:value-type="string">
            <text:p>PROF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f.html</text:p>
          </table:table-cell>
        </table:table-row>
        <table:table-row table:style-name="ro4">
          <table:table-cell office:value-type="string" calcext:value-type="string">
            <text:p>PROGRESSIV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rogressive Casualty Insurance Company</text:p>
            <text:p>6300 Wilson Mills Road</text:p>
            <text:p>Mayfield Village OH 441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Manager, Digital Strategy and Experience</text:p>
            <text:p>Progressive Casualty Insurance Company</text:p>
            <text:p>6300 Wilson Mills Road</text:p>
            <text:p>Mayfield Village OH 441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gressive.html</text:p>
          </table:table-cell>
        </table:table-row>
        <table:table-row table:style-name="ro4">
          <table:table-cell office:value-type="string" calcext:value-type="string">
            <text:p>PRO</text:p>
          </table:table-cell>
          <table:table-cell office:value-type="string" calcext:value-type="string">
            <text:p>🦚 Restricted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.html</text:p>
          </table:table-cell>
        </table:table-row>
        <table:table-row table:style-name="ro4">
          <table:table-cell office:value-type="string" calcext:value-type="string">
            <text:p>PROM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mo.html</text:p>
          </table:table-cell>
        </table:table-row>
        <table:table-row table:style-name="ro4">
          <table:table-cell office:value-type="string" calcext:value-type="string">
            <text:p>PROPERTI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perties.html</text:p>
          </table:table-cell>
        </table:table-row>
        <table:table-row table:style-name="ro2">
          <table:table-cell office:value-type="string" calcext:value-type="string">
            <text:p>PROPER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gital Property Infrastructure Limited</text:p>
            <text:p>Vistra Corporate Services Centre, Wickhams Cay II, Road Town</text:p>
            <text:p>Tortola British Virgin Islands VG1110</text:p>
            <text:p>Virgin Islands (British)</text:p>
          </table:table-cell>
          <table:table-cell office:value-type="string" calcext:value-type="string">
            <text:p>🇻🇬 VG</text:p>
          </table:table-cell>
          <table:table-cell office:value-type="string" calcext:value-type="string">
            <text:p>Shayan Rostam</text:p>
            <text:p>Digital Property Infrastructure Limited</text:p>
            <text:p>Vistra Corporate Services Centre, Wickhams Cay II, Road Town</text:p>
            <text:p>Tortola British Virgin Islands VG1110</text:p>
            <text:p>Virgin Islands (British)</text:p>
          </table:table-cell>
          <table:table-cell office:value-type="string" calcext:value-type="string">
            <text:p>🇻🇬 VG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perty.html</text:p>
          </table:table-cell>
        </table:table-row>
        <table:table-row table:style-name="ro4">
          <table:table-cell office:value-type="string" calcext:value-type="string">
            <text:p>PROTECT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otection.html</text:p>
          </table:table-cell>
        </table:table-row>
        <table:table-row table:style-name="ro2">
          <table:table-cell office:value-type="string" calcext:value-type="string">
            <text:p>PRUDENTI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rudential Financial, Inc.</text:p>
            <text:p>751 Broad Street</text:p>
            <text:p>Newark NJ 07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dam Kaye</text:p>
            <text:p>Prudential Financial</text:p>
            <text:p>213 Washington St</text:p>
            <text:p>Newark NJ 07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udential.html</text:p>
          </table:table-cell>
        </table:table-row>
        <table:table-row table:style-name="ro2">
          <table:table-cell office:value-type="string" calcext:value-type="string">
            <text:p>PR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rudential Financial, Inc.</text:p>
            <text:p>751 Broad Street</text:p>
            <text:p>Newark NJ 07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dam Kaye</text:p>
            <text:p>Prudential Financial</text:p>
            <text:p>213 Washington St</text:p>
            <text:p>Newark NJ 07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ru.html</text:p>
          </table:table-cell>
        </table:table-row>
        <table:table-row table:style-name="ro2">
          <table:table-cell office:value-type="string" calcext:value-type="string">
            <text:p>P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Telecommunications &amp; Information Technology, Government Computer Center</text:p>
            <text:p>Al-Irsal Street.</text:p>
            <text:p>Ramallah 674</text:p>
            <text:p>Palestine, State of</text:p>
          </table:table-cell>
          <table:table-cell office:value-type="string" calcext:value-type="string">
            <text:p>🇵🇸 PS</text:p>
          </table:table-cell>
          <table:table-cell office:value-type="string" calcext:value-type="string">
            <text:p>MTIT Representative, PNINA Chairman</text:p>
            <text:p>Ministry Of Telecommunications &amp; Information Technology</text:p>
            <text:p>Al-Irsal Street</text:p>
            <text:p>Ramallah 674</text:p>
            <text:p>Palestine, State of</text:p>
          </table:table-cell>
          <table:table-cell office:value-type="string" calcext:value-type="string">
            <text:p>🇵🇸 PS</text:p>
          </table:table-cell>
          <table:table-cell office:value-type="string" calcext:value-type="string">
            <text:p>Technical Contact</text:p>
            <text:p>Palestinian National Internet Naming Authority PNINA</text:p>
            <text:p>Al-Wehda Street</text:p>
            <text:p>Ramallah Gaza 1215</text:p>
            <text:p>Palestine, State of</text:p>
          </table:table-cell>
          <table:table-cell office:value-type="string" calcext:value-type="string">
            <text:p>🇵🇸 P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s.html</text:p>
          </table:table-cell>
        </table:table-row>
        <table:table-row table:style-name="ro2">
          <table:table-cell office:value-type="string" calcext:value-type="string">
            <text:p>P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ção DNS.PT</text:p>
            <text:p>Rua Eça de Queiroz, 29</text:p>
            <text:p>Lisboa 1050-095</text:p>
            <text:p>Portugal</text:p>
          </table:table-cell>
          <table:table-cell office:value-type="string" calcext:value-type="string">
            <text:p>🇵🇹 PT</text:p>
          </table:table-cell>
          <table:table-cell office:value-type="string" calcext:value-type="string">
            <text:p>Luisa Ribeiro Lopes</text:p>
            <text:p>Associação DNS.PT</text:p>
            <text:p>Rua Eça de Queiroz, 29</text:p>
            <text:p>Lisboa 1050-095</text:p>
            <text:p>Portugal</text:p>
          </table:table-cell>
          <table:table-cell office:value-type="string" calcext:value-type="string">
            <text:p>🇵🇹 PT</text:p>
          </table:table-cell>
          <table:table-cell office:value-type="string" calcext:value-type="string">
            <text:p>Assis Guerreiro</text:p>
            <text:p>Associação DNS.PT</text:p>
            <text:p>Rua Eça de Queiroz, 29</text:p>
            <text:p>Lisboa 1050-095</text:p>
            <text:p>Portugal</text:p>
          </table:table-cell>
          <table:table-cell office:value-type="string" calcext:value-type="string">
            <text:p>🇵🇹 P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pt.html</text:p>
          </table:table-cell>
        </table:table-row>
        <table:table-row table:style-name="ro4">
          <table:table-cell office:value-type="string" calcext:value-type="string">
            <text:p>PU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ub.html</text:p>
          </table:table-cell>
        </table:table-row>
        <table:table-row table:style-name="ro4">
          <table:table-cell office:value-type="string" calcext:value-type="string">
            <text:p>PW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ricewaterhouseCoopers LLP</text:p>
            <text:p>1 Embankment Place</text:p>
            <text:p>London WC2N 6RH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ead of Online</text:p>
            <text:p>PricewaterhouseCoopers LLP</text:p>
            <text:p>1 Embankment Place</text:p>
            <text:p>London WC2N 6RH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pwc.html</text:p>
          </table:table-cell>
        </table:table-row>
        <table:table-row table:style-name="ro2">
          <table:table-cell office:value-type="string" calcext:value-type="string">
            <text:p>P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cronesia Investment and Development Corporation</text:p>
            <text:p>P.O. Box 1256</text:p>
            <text:p>Koror 96940</text:p>
            <text:p>Palau</text:p>
          </table:table-cell>
          <table:table-cell office:value-type="string" calcext:value-type="string">
            <text:p>🇵🇼 PW</text:p>
          </table:table-cell>
          <table:table-cell office:value-type="string" calcext:value-type="string">
            <text:p>.pw Admin Contact</text:p>
            <text:p>PW Registry Corporation</text:p>
            <text:p>P.O. Box 1106</text:p>
            <text:p>Koror 96940</text:p>
            <text:p>Palau</text:p>
          </table:table-cell>
          <table:table-cell office:value-type="string" calcext:value-type="string">
            <text:p>🇵🇼 PW</text:p>
          </table:table-cell>
          <table:table-cell office:value-type="string" calcext:value-type="string">
            <text:p>.pw Technical Contact</text:p>
            <text:p>Radix Technologies Inc SEZC</text:p>
            <text:p>CO Services Cayman Limited, P.O. Box 10008, Willow House, Cricket Square, Grand Cayman, KY1-1001, Cayman Islands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w.html</text:p>
          </table:table-cell>
        </table:table-row>
        <table:table-row table:style-name="ro4">
          <table:table-cell office:value-type="string" calcext:value-type="string">
            <text:p>P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IC-PY</text:p>
            <text:p>Campus Universitario UNA</text:p>
            <text:p>San Lorenzo Asuncion</text:p>
            <text:p>Paraguay</text:p>
          </table:table-cell>
          <table:table-cell office:value-type="string" calcext:value-type="string">
            <text:p>🇵🇾 PY</text:p>
          </table:table-cell>
          <table:table-cell office:value-type="string" calcext:value-type="string">
            <text:p>Administrative Contact TLD-PY</text:p>
            <text:p>LED-UCA</text:p>
            <text:p>Campus UCA</text:p>
            <text:p>B. Sta. Librada</text:p>
            <text:p>Asuncion CC 1683</text:p>
            <text:p>Paraguay</text:p>
          </table:table-cell>
          <table:table-cell office:value-type="string" calcext:value-type="string">
            <text:p>🇵🇾 PY</text:p>
          </table:table-cell>
          <table:table-cell office:value-type="string" calcext:value-type="string">
            <text:p>TLD-PY DNS Administrator</text:p>
            <text:p>Centro Nacional de Computación (CNC-UNA)</text:p>
            <text:p>Campus Universitario UNA</text:p>
            <text:p>San Lorenzo 1439</text:p>
            <text:p>Paraguay</text:p>
          </table:table-cell>
          <table:table-cell office:value-type="string" calcext:value-type="string">
            <text:p>🇵🇾 P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py.html</text:p>
          </table:table-cell>
        </table:table-row>
        <table:table-row table:style-name="ro4">
          <table:table-cell office:value-type="string" calcext:value-type="string">
            <text:p>Q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munications Regulatory Authority</text:p>
            <text:p>Al Nasr Tower B.</text:p>
            <text:p>Corniche Road</text:p>
            <text:p>Doha 23404</text:p>
            <text:p>Qatar</text:p>
          </table:table-cell>
          <table:table-cell office:value-type="string" calcext:value-type="string">
            <text:p>🇶🇦 QA</text:p>
          </table:table-cell>
          <table:table-cell office:value-type="string" calcext:value-type="string">
            <text:p>Qatar Domains Registry Admin</text:p>
            <text:p>Communications Regulatory Authority</text:p>
            <text:p>Al Nasr Tower B.</text:p>
            <text:p>Corniche Road</text:p>
            <text:p>Doha 23404</text:p>
            <text:p>Qatar</text:p>
          </table:table-cell>
          <table:table-cell office:value-type="string" calcext:value-type="string">
            <text:p>🇶🇦 QA</text:p>
          </table:table-cell>
          <table:table-cell office:value-type="string" calcext:value-type="string">
            <text:p>Qatar Domains Registry Tech</text:p>
            <text:p>Communications Regulatory Authority</text:p>
            <text:p>Al Nasr Tower B.</text:p>
            <text:p>Corniche Road</text:p>
            <text:p>Doha 23404</text:p>
            <text:p>Qatar</text:p>
          </table:table-cell>
          <table:table-cell office:value-type="string" calcext:value-type="string">
            <text:p>🇶🇦 Q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qa.html</text:p>
          </table:table-cell>
        </table:table-row>
        <table:table-row table:style-name="ro4">
          <table:table-cell office:value-type="string" calcext:value-type="string">
            <text:p>QP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QPON LLC.</text:p>
            <text:p>1112 Montana Ave. Suite C-920</text:p>
            <text:p>Santa Monica CA 904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teven Castro / Manager</text:p>
            <text:p>DOT QPON LLC</text:p>
            <text:p>1112 Montana Ave. Suite C-920</text:p>
            <text:p>Santa Monica CA 904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qpon.html</text:p>
          </table:table-cell>
        </table:table-row>
        <table:table-row table:style-name="ro2">
          <table:table-cell office:value-type="string" calcext:value-type="string">
            <text:p>QUEBE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ointQuébec Inc</text:p>
            <text:p>101-82, Sherbrooke Ouest</text:p>
            <text:p>Montréal QC H2X 1X3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Normand Fortier</text:p>
            <text:p>PointQuébec</text:p>
            <text:p>101-82, Sherbrooke Ouest</text:p>
            <text:p>Montréal QC H2X 1X3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TLD Technical Contact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quebec.html</text:p>
          </table:table-cell>
        </table:table-row>
        <table:table-row table:style-name="ro4">
          <table:table-cell office:value-type="string" calcext:value-type="string">
            <text:p>QUE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quest.html</text:p>
          </table:table-cell>
        </table:table-row>
        <table:table-row table:style-name="ro3">
          <table:table-cell office:value-type="string" calcext:value-type="string">
            <text:p>QV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qvc.html</text:p>
          </table:table-cell>
        </table:table-row>
        <table:table-row table:style-name="ro2">
          <table:table-cell office:value-type="string" calcext:value-type="string">
            <text:p>RAC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remier Registry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acing.html</text:p>
          </table:table-cell>
        </table:table-row>
        <table:table-row table:style-name="ro2">
          <table:table-cell office:value-type="string" calcext:value-type="string">
            <text:p>RADI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gity, LLC</text:p>
            <text:p>Po Box 1341</text:p>
            <text:p>Bridgeview Illinois 6045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</text:p>
            <text:p>Digity, LLC</text:p>
            <text:p>Po Box 1341</text:p>
            <text:p>Bridgeview Illinois 6045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.radio TLD Technical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adio.html</text:p>
          </table:table-cell>
        </table:table-row>
        <table:table-row table:style-name="ro3">
          <table:table-cell office:value-type="string" calcext:value-type="string">
            <text:p>RAI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raid.html</text:p>
          </table:table-cell>
        </table:table-row>
        <table:table-row table:style-name="ro5">
          <table:table-cell office:value-type="string" calcext:value-type="string">
            <text:p>REA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ad.html</text:p>
          </table:table-cell>
        </table:table-row>
        <table:table-row table:style-name="ro5">
          <table:table-cell office:value-type="string" calcext:value-type="string">
            <text:p>REALESTA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RealEstate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 Matthew Embrescia</text:p>
            <text:p>dotRealEstate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alestate.html</text:p>
          </table:table-cell>
        </table:table-row>
        <table:table-row table:style-name="ro5">
          <table:table-cell office:value-type="string" calcext:value-type="string">
            <text:p>REALTO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al Estate Domains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. Matthew Embrescia</text:p>
            <text:p>Real Estate Domains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altor.html</text:p>
          </table:table-cell>
        </table:table-row>
        <table:table-row table:style-name="ro2">
          <table:table-cell office:value-type="string" calcext:value-type="string">
            <text:p>REAL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Principal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alty.html</text:p>
          </table:table-cell>
        </table:table-row>
        <table:table-row table:style-name="ro4">
          <table:table-cell office:value-type="string" calcext:value-type="string">
            <text:p>RECIP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cipes.html</text:p>
          </table:table-cell>
        </table:table-row>
        <table:table-row table:style-name="ro4">
          <table:table-cell office:value-type="string" calcext:value-type="string">
            <text:p>RE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d.html</text:p>
          </table:table-cell>
        </table:table-row>
        <table:table-row table:style-name="ro3">
          <table:table-cell office:value-type="string" calcext:value-type="string">
            <text:p>REDSTO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redstone.html</text:p>
          </table:table-cell>
        </table:table-row>
        <table:table-row table:style-name="ro4">
          <table:table-cell office:value-type="string" calcext:value-type="string">
            <text:p>REDUMBRELL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ravelers TLD, LLC</text:p>
            <text:p>One Tower Square</text:p>
            <text:p>Hartford CT 0618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2VP, Enterprise Web and Mobile</text:p>
            <text:p>Travelers TLD, LLC</text:p>
            <text:p>One Tower Square</text:p>
            <text:p>Hartford CT 0618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dumbrella.html</text:p>
          </table:table-cell>
        </table:table-row>
        <table:table-row table:style-name="ro4">
          <table:table-cell office:value-type="string" calcext:value-type="string">
            <text:p>REHA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hab.html</text:p>
          </table:table-cell>
        </table:table-row>
        <table:table-row table:style-name="ro2">
          <table:table-cell office:value-type="string" calcext:value-type="string">
            <text:p>R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Admin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re.html</text:p>
          </table:table-cell>
        </table:table-row>
        <table:table-row table:style-name="ro4">
          <table:table-cell office:value-type="string" calcext:value-type="string">
            <text:p>REIS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ise.html</text:p>
          </table:table-cell>
        </table:table-row>
        <table:table-row table:style-name="ro4">
          <table:table-cell office:value-type="string" calcext:value-type="string">
            <text:p>REIS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isen.html</text:p>
          </table:table-cell>
        </table:table-row>
        <table:table-row table:style-name="ro4">
          <table:table-cell office:value-type="string" calcext:value-type="string">
            <text:p>REI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ational Association of Real Estate Investment Trusts, Inc.</text:p>
            <text:p>1875 I ST NW</text:p>
            <text:p>Washington DC 2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P, Operations</text:p>
            <text:p>National Association of Real Estate Investment Trusts, Inc.</text:p>
            <text:p>1875 I ST NW</text:p>
            <text:p>Washington DC 2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it.html</text:p>
          </table:table-cell>
        </table:table-row>
        <table:table-row table:style-name="ro4">
          <table:table-cell office:value-type="string" calcext:value-type="string">
            <text:p>RELIAN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liance Industries Limited</text:p>
            <text:p>Building 2A, 1st floor, CA - 13</text:p>
            <text:p>Reliance Corporate Park, Thane Belapur Road</text:p>
            <text:p>Navi Mumbai Maharashtra 40070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aket Gadkari</text:p>
            <text:p>Reliance Industries Limited</text:p>
            <text:p>Building 2A, 1st floor, CA - 13</text:p>
            <text:p>Reliance Corporate Park, Thane Belapur Road</text:p>
            <text:p>Navi Mumbai Maharashtra 40070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enior Director, DNS Infrastructure Group</text:p>
            <text:p>Afilias Limited</text:p>
            <text:p>c/o Donuts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liance.html</text:p>
          </table:table-cell>
        </table:table-row>
        <table:table-row table:style-name="ro4">
          <table:table-cell office:value-type="string" calcext:value-type="string">
            <text:p>R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DNS International Limited</text:p>
            <text:p>4, South 4th Street, Zhongguancun</text:p>
            <text:p>Haidian District</text:p>
            <text:p>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irector</text:p>
            <text:p>ZDNS</text:p>
            <text:p>4, South 4th Street, Zhongguancun</text:p>
            <text:p>Haidian District</text:p>
            <text:p>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irector</text:p>
            <text:p>ZDNS</text:p>
            <text:p>4, South 4th Street, Zhongguancun</text:p>
            <text:p>Haidian District</text:p>
            <text:p>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n.html</text:p>
          </table:table-cell>
        </table:table-row>
        <table:table-row table:style-name="ro4">
          <table:table-cell office:value-type="string" calcext:value-type="string">
            <text:p>RENTAL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ntals.html</text:p>
          </table:table-cell>
        </table:table-row>
        <table:table-row table:style-name="ro4">
          <table:table-cell office:value-type="string" calcext:value-type="string">
            <text:p>RE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nt.html</text:p>
          </table:table-cell>
        </table:table-row>
        <table:table-row table:style-name="ro4">
          <table:table-cell office:value-type="string" calcext:value-type="string">
            <text:p>REPAI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pair.html</text:p>
          </table:table-cell>
        </table:table-row>
        <table:table-row table:style-name="ro4">
          <table:table-cell office:value-type="string" calcext:value-type="string">
            <text:p>REPOR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port.html</text:p>
          </table:table-cell>
        </table:table-row>
        <table:table-row table:style-name="ro4">
          <table:table-cell office:value-type="string" calcext:value-type="string">
            <text:p>REPUBLIC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publican.html</text:p>
          </table:table-cell>
        </table:table-row>
        <table:table-row table:style-name="ro4">
          <table:table-cell office:value-type="string" calcext:value-type="string">
            <text:p>RESTAURA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staurant.html</text:p>
          </table:table-cell>
        </table:table-row>
        <table:table-row table:style-name="ro5">
          <table:table-cell office:value-type="string" calcext:value-type="string">
            <text:p>RE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nto 2012 Sociedad Anonima Promotora de Inversion de Capital Variable</text:p>
            <text:p>Sierra Mojada 405, Nivel 3 Oficina B,</text:p>
            <text:p>Col. Lomas De Chapultepec III Sección,</text:p>
            <text:p>Miguel Hidalgo</text:p>
            <text:p>Ciudad De México 11000</text:p>
            <text:p>Mexico</text:p>
          </table:table-cell>
          <table:table-cell office:value-type="string" calcext:value-type="string">
            <text:p>🇲🇽 MX</text:p>
          </table:table-cell>
          <table:table-cell office:value-type="string" calcext:value-type="string">
            <text:p>CEO</text:p>
            <text:p>Punto 2012 Sociedad Anonima Promotora de Inversion de Capital Variable</text:p>
            <text:p>Sierra Mojada 405, Nivel 3 Oficina B,</text:p>
            <text:p>Col. Lomas De Chapultepec III Sección,</text:p>
            <text:p>Miguel Hidalgo</text:p>
            <text:p>Ciudad De México 11000</text:p>
            <text:p>Mexico</text:p>
          </table:table-cell>
          <table:table-cell office:value-type="string" calcext:value-type="string">
            <text:p>🇲🇽 MX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st.html</text:p>
          </table:table-cell>
        </table:table-row>
        <table:table-row table:style-name="ro2">
          <table:table-cell office:value-type="string" calcext:value-type="string">
            <text:p>REVIE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Review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view.html</text:p>
          </table:table-cell>
        </table:table-row>
        <table:table-row table:style-name="ro4">
          <table:table-cell office:value-type="string" calcext:value-type="string">
            <text:p>REVIEW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eviews.html</text:p>
          </table:table-cell>
        </table:table-row>
        <table:table-row table:style-name="ro2">
          <table:table-cell office:value-type="string" calcext:value-type="string">
            <text:p>REXROT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obert Bosch GMBH</text:p>
            <text:p>Robert-Bosch-Platz 1</text:p>
            <text:p>Gerlingen-Schillerhöhe 7083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eMarketing</text:p>
            <text:p>Bosch Rexroth AG</text:p>
            <text:p>Maria-Theresien-Str. 23</text:p>
            <text:p>Lohr a.Main 9781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rexroth.html</text:p>
          </table:table-cell>
        </table:table-row>
        <table:table-row table:style-name="ro4">
          <table:table-cell office:value-type="string" calcext:value-type="string">
            <text:p>RICHARDL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acific Century Asset Management (HK) Limited</text:p>
            <text:p>41/F., PCCW Tower, Taikoo Place, Quarry Bay</text:p>
            <text:p>Hong Ko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omain Administrator</text:p>
            <text:p>PCCW-HKT DataCom Services Limited</text:p>
            <text:p>39F PCCW Tower, Taikoo Place, 979 Kings Road</text:p>
            <text:p>Quarry Bay Hong Kong 0000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ichardli.html</text:p>
          </table:table-cell>
        </table:table-row>
        <table:table-row table:style-name="ro2">
          <table:table-cell office:value-type="string" calcext:value-type="string">
            <text:p>RI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Registry GmbH</text:p>
            <text:p>Friedrichstr. 171</text:p>
            <text:p>Berlin 1011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General Manager</text:p>
            <text:p>iRegistry GmbH</text:p>
            <text:p>Friedrichstr. 171</text:p>
            <text:p>Berlin 1011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rich.html</text:p>
          </table:table-cell>
        </table:table-row>
        <table:table-row table:style-name="ro4">
          <table:table-cell office:value-type="string" calcext:value-type="string">
            <text:p>RICO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icoh Company, Ltd.</text:p>
            <text:p>Ricoh Building</text:p>
            <text:p>8-13-1 Ginza</text:p>
            <text:p>Chuo-ku Tokyo 104-822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icoh.html</text:p>
          </table:table-cell>
        </table:table-row>
        <table:table-row table:style-name="ro3">
          <table:table-cell office:value-type="string" calcext:value-type="string">
            <text:p>RIGHTATHOM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rightathome.html</text:p>
          </table:table-cell>
        </table:table-row>
        <table:table-row table:style-name="ro4">
          <table:table-cell office:value-type="string" calcext:value-type="string">
            <text:p>RI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liance Industries Limited</text:p>
            <text:p>Building 2A, 1st floor, CA - 13</text:p>
            <text:p>Reliance Corporate Park, Thane Belapur Road</text:p>
            <text:p>Navi Mumbai Maharashtra 40070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aket Gadkari</text:p>
            <text:p>Reliance Industries Limited</text:p>
            <text:p>Building 2A, 1st floor, CA - 13</text:p>
            <text:p>Reliance Corporate Park, Thane Belapur Road</text:p>
            <text:p>Navi Mumbai Maharashtra 40070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enior Director, DNS Infrastructure Group</text:p>
            <text:p>Afilias Limited</text:p>
            <text:p>c/o Donuts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il.html</text:p>
          </table:table-cell>
        </table:table-row>
        <table:table-row table:style-name="ro2">
          <table:table-cell office:value-type="string" calcext:value-type="string">
            <text:p>RI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presa Municipal de Informática SA - IPLANRIO</text:p>
            <text:p>Rua Beatriz Larragoiti Lucas 121 7o andar</text:p>
            <text:p>Rio de Janeiro RJ 20211-175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Empresa Municipal de Informática SA - IPLANRIO</text:p>
            <text:p>Rua Beatriz Larragoiti Lucas 121 7o andar</text:p>
            <text:p>Rio de Janeiro RJ 20211-175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NIC.br Registry Services - Tech Contact</text:p>
            <text:p>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io.html</text:p>
          </table:table-cell>
        </table:table-row>
        <table:table-row table:style-name="ro4">
          <table:table-cell office:value-type="string" calcext:value-type="string">
            <text:p>RI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ip.html</text:p>
          </table:table-cell>
        </table:table-row>
        <table:table-row table:style-name="ro3">
          <table:table-cell office:value-type="string" calcext:value-type="string">
            <text:p>RMI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rmit.html</text:p>
          </table:table-cell>
        </table:table-row>
        <table:table-row table:style-name="ro3">
          <table:table-cell office:value-type="string" calcext:value-type="string">
            <text:p>ROCH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rocher.html</text:p>
          </table:table-cell>
        </table:table-row>
        <table:table-row table:style-name="ro4">
          <table:table-cell office:value-type="string" calcext:value-type="string">
            <text:p>ROCK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ocks.html</text:p>
          </table:table-cell>
        </table:table-row>
        <table:table-row table:style-name="ro2">
          <table:table-cell office:value-type="string" calcext:value-type="string">
            <text:p>RODE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odeo.html</text:p>
          </table:table-cell>
        </table:table-row>
        <table:table-row table:style-name="ro4">
          <table:table-cell office:value-type="string" calcext:value-type="string">
            <text:p>ROGE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ogers Communications Canada Inc.</text:p>
            <text:p>333 Bloor Street East</text:p>
            <text:p>Toronto ON M4W1G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VP, Customer Intelligence &amp; Digital Optimization</text:p>
            <text:p>Rogers Communications Canada Inc.</text:p>
            <text:p>333 Bloor Street East</text:p>
            <text:p>Toronto ON M4W1G9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ogers.html</text:p>
          </table:table-cell>
        </table:table-row>
        <table:table-row table:style-name="ro4">
          <table:table-cell office:value-type="string" calcext:value-type="string">
            <text:p>R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stitute for R&amp;D in Informatics</text:p>
            <text:p>Bd. Averescu 8-10</text:p>
            <text:p>Sector 1</text:p>
            <text:p>Bucharest 011454</text:p>
            <text:p>Romania</text:p>
          </table:table-cell>
          <table:table-cell office:value-type="string" calcext:value-type="string">
            <text:p>🇷🇴 RO</text:p>
          </table:table-cell>
          <table:table-cell office:value-type="string" calcext:value-type="string">
            <text:p>Ionut Eugen SANDU</text:p>
            <text:p>National Institute for R&amp;D in Informatics</text:p>
            <text:p>Bd. Averescu 8-10</text:p>
            <text:p>Sector 1</text:p>
            <text:p>Bucharest 011454</text:p>
            <text:p>Romania</text:p>
          </table:table-cell>
          <table:table-cell office:value-type="string" calcext:value-type="string">
            <text:p>🇷🇴 RO</text:p>
          </table:table-cell>
          <table:table-cell office:value-type="string" calcext:value-type="string">
            <text:p>.ro TLD Tech Contact</text:p>
            <text:p>National Institute for R&amp;D in Informatics</text:p>
            <text:p>Bd. Averescu 8-10</text:p>
            <text:p>Sector 1</text:p>
            <text:p>Bucharest 011454</text:p>
            <text:p>Romania</text:p>
          </table:table-cell>
          <table:table-cell office:value-type="string" calcext:value-type="string">
            <text:p>🇷🇴 R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o.html</text:p>
          </table:table-cell>
        </table:table-row>
        <table:table-row table:style-name="ro5">
          <table:table-cell office:value-type="string" calcext:value-type="string">
            <text:p>ROO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oom.html</text:p>
          </table:table-cell>
        </table:table-row>
        <table:table-row table:style-name="ro2">
          <table:table-cell office:value-type="string" calcext:value-type="string">
            <text:p>R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erbian National Internet Domain Registry (RNIDS)</text:p>
            <text:p>Zorza Klemansoa 18a</text:p>
            <text:p>Belgrade 11008</text:p>
            <text:p>Serbia</text:p>
          </table:table-cell>
          <table:table-cell office:value-type="string" calcext:value-type="string">
            <text:p>🇷🇸 RS</text:p>
          </table:table-cell>
          <table:table-cell office:value-type="string" calcext:value-type="string">
            <text:p>RNIDS Admin Contact</text:p>
            <text:p>Serbian National Internet Domain Registry (RNIDS)</text:p>
            <text:p>Zorza Klemansoa 18a</text:p>
            <text:p>Belgrade 11108</text:p>
            <text:p>Serbia</text:p>
          </table:table-cell>
          <table:table-cell office:value-type="string" calcext:value-type="string">
            <text:p>🇷🇸 RS</text:p>
          </table:table-cell>
          <table:table-cell office:value-type="string" calcext:value-type="string">
            <text:p>RNIDS Tech Contact</text:p>
            <text:p>Serbian National Internet Domain Registry (RNIDS)</text:p>
            <text:p>Zorza Klemansoa 18a</text:p>
            <text:p>Belgrade 11108</text:p>
            <text:p>Serbia</text:p>
          </table:table-cell>
          <table:table-cell office:value-type="string" calcext:value-type="string">
            <text:p>🇷🇸 R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s.html</text:p>
          </table:table-cell>
        </table:table-row>
        <table:table-row table:style-name="ro2">
          <table:table-cell office:value-type="string" calcext:value-type="string">
            <text:p>RSV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svp.html</text:p>
          </table:table-cell>
        </table:table-row>
        <table:table-row table:style-name="ro4">
          <table:table-cell office:value-type="string" calcext:value-type="string">
            <text:p>RUGB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orld Rugby Strategic Developments Limited</text:p>
            <text:p>World Rugby House</text:p>
            <text:p>8-10 Pembroke Street</text:p>
            <text:p>Dublin Dublin 2</text:p>
            <text:p>Ireland</text:p>
          </table:table-cell>
          <table:table-cell office:value-type="string" calcext:value-type="string">
            <text:p>🇮🇪 IE</text:p>
          </table:table-cell>
          <table:table-cell office:value-type="string" calcext:value-type="string">
            <text:p>Ryan Nelsen</text:p>
            <text:p>World Rugby Strategic Developments Limited</text:p>
            <text:p>World Rugby House</text:p>
            <text:p>8-10 Pembroke Street</text:p>
            <text:p>Dublin Dublin 2</text:p>
            <text:p>Ireland</text:p>
          </table:table-cell>
          <table:table-cell office:value-type="string" calcext:value-type="string">
            <text:p>🇮🇪 IE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rugby.html</text:p>
          </table:table-cell>
        </table:table-row>
        <table:table-row table:style-name="ro2">
          <table:table-cell office:value-type="string" calcext:value-type="string">
            <text:p>RUH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Saarland GmbH</text:p>
            <text:p>Im Oberen Werk 1</text:p>
            <text:p>St. Ingbert 6638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Oliver Fries</text:p>
            <text:p>dotSaarland GmbH</text:p>
            <text:p>Im Oberen Werk 1</text:p>
            <text:p>St. Ingbert 6638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ead of Registry Engineering</text:p>
            <text:p>CentralNic</text:p>
            <text:p>44 Gutter Lane, Saddlers Hous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ruhr.html</text:p>
          </table:table-cell>
        </table:table-row>
        <table:table-row table:style-name="ro2">
          <table:table-cell office:value-type="string" calcext:value-type="string">
            <text:p>R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ordination Center for TLD RU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.RU domain Administrative group</text:p>
            <text:p>Coordination Center for TLD RU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Technical Center of Internet</text:p>
            <text:p>Technical Center of Internet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u.html</text:p>
          </table:table-cell>
        </table:table-row>
        <table:table-row table:style-name="ro4">
          <table:table-cell office:value-type="string" calcext:value-type="string">
            <text:p>RU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un.html</text:p>
          </table:table-cell>
        </table:table-row>
        <table:table-row table:style-name="ro2">
          <table:table-cell office:value-type="string" calcext:value-type="string">
            <text:p>RW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WE AG</text:p>
            <text:p>Opernplatz 1</text:p>
            <text:p>Essen 45128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ead of Group Brand Communications</text:p>
            <text:p>RWE AG</text:p>
            <text:p>Opernplatz 1</text:p>
            <text:p>Essen 45128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rwe.html</text:p>
          </table:table-cell>
        </table:table-row>
        <table:table-row table:style-name="ro5">
          <table:table-cell office:value-type="string" calcext:value-type="string">
            <text:p>R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wanda Internet Community and Technology  Alliance (RICTA) Ltd</text:p>
            <text:p>Kubaho Plaza</text:p>
            <text:p>KG 544 st,</text:p>
            <text:p>Kacyiru</text:p>
            <text:p>Kigali</text:p>
            <text:p>Rwanda</text:p>
          </table:table-cell>
          <table:table-cell office:value-type="string" calcext:value-type="string">
            <text:p>🇷🇼 RW</text:p>
          </table:table-cell>
          <table:table-cell office:value-type="string" calcext:value-type="string">
            <text:p>IT Manager</text:p>
            <text:p>Rwanda Internet Community and Technology  Alliance (RICTA) Ltd</text:p>
            <text:p>Kubaho Plaza</text:p>
            <text:p>KG 544 st</text:p>
            <text:p>Kacyiru</text:p>
            <text:p>Kigali City</text:p>
            <text:p>Rwanda</text:p>
          </table:table-cell>
          <table:table-cell office:value-type="string" calcext:value-type="string">
            <text:p>🇷🇼 RW</text:p>
          </table:table-cell>
          <table:table-cell office:value-type="string" calcext:value-type="string">
            <text:p>IT Manager</text:p>
            <text:p>Rwanda Internet Community and Technology  Alliance (RICTA) Ltd</text:p>
            <text:p>Kubaho plaza</text:p>
            <text:p>KG 544 st</text:p>
            <text:p>Kacyiru</text:p>
            <text:p>Kigali City</text:p>
            <text:p>Rwanda</text:p>
          </table:table-cell>
          <table:table-cell office:value-type="string" calcext:value-type="string">
            <text:p>🇷🇼 R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w.html</text:p>
          </table:table-cell>
        </table:table-row>
        <table:table-row table:style-name="ro4">
          <table:table-cell office:value-type="string" calcext:value-type="string">
            <text:p>RYUKY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R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ryukyu.html</text:p>
          </table:table-cell>
        </table:table-row>
        <table:table-row table:style-name="ro4">
          <table:table-cell office:value-type="string" calcext:value-type="string">
            <text:p>SAARLAN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Saarland GmbH</text:p>
            <text:p>Im Oberen Werk 1</text:p>
            <text:p>St. Ingbert 6638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Registry Service</text:p>
            <text:p>dotSaarland GmbH</text:p>
            <text:p>Im Oberen Werk 1</text:p>
            <text:p>St. Ingbert 6638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aarland.html</text:p>
          </table:table-cell>
        </table:table-row>
        <table:table-row table:style-name="ro5">
          <table:table-cell office:value-type="string" calcext:value-type="string">
            <text:p>SAF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fe.html</text:p>
          </table:table-cell>
        </table:table-row>
        <table:table-row table:style-name="ro4">
          <table:table-cell office:value-type="string" calcext:value-type="string">
            <text:p>SAFE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olly Host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fety.html</text:p>
          </table:table-cell>
        </table:table-row>
        <table:table-row table:style-name="ro2">
          <table:table-cell office:value-type="string" calcext:value-type="string">
            <text:p>S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munications, Space and Technology Commission</text:p>
            <text:p>P. O. Box 75606</text:p>
            <text:p>Riyadh 11588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Head of Saudi Network Information Center</text:p>
            <text:p>Communications, Space and Technology Commission</text:p>
            <text:p>P. O. Box 75606</text:p>
            <text:p>Riyadh 11588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SA-TLD Technical Contact</text:p>
            <text:p>Communications, Space and Technology Commission</text:p>
            <text:p>P. O. Box 75606</text:p>
            <text:p>Riyadh 11588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.html</text:p>
          </table:table-cell>
        </table:table-row>
        <table:table-row table:style-name="ro4">
          <table:table-cell office:value-type="string" calcext:value-type="string">
            <text:p>SAKUR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KURA internet Inc.</text:p>
            <text:p>Sumitomo Fudosan Nishishinjuku Bldg. 32F,</text:p>
            <text:p>7-20-1, NishiShinjuku</text:p>
            <text:p>Shinjuku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otSakura Administrative Contact</text:p>
            <text:p>Sakura internet Inc.</text:p>
            <text:p>Sumitomo Fudosan Nishishinjuku Bldg. 32F,</text:p>
            <text:p>7-20-1, NishiShinjuku</text:p>
            <text:p>Shinjuku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JPRS Technical Contact</text:p>
            <text:p>Japan Registry Services Co., Ltd.</text:p>
            <text:p>Chiyoda First Bldg. East,</text:p>
            <text:p>3-8-1 Nishi-Kanda</text:p>
            <text:p>Chiyod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kura.html</text:p>
          </table:table-cell>
        </table:table-row>
        <table:table-row table:style-name="ro4">
          <table:table-cell office:value-type="string" calcext:value-type="string">
            <text:p>SA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le.html</text:p>
          </table:table-cell>
        </table:table-row>
        <table:table-row table:style-name="ro4">
          <table:table-cell office:value-type="string" calcext:value-type="string">
            <text:p>SAL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lon.html</text:p>
          </table:table-cell>
        </table:table-row>
        <table:table-row table:style-name="ro2">
          <table:table-cell office:value-type="string" calcext:value-type="string">
            <text:p>SAMSCLU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al-Mart Stores, Inc.</text:p>
            <text:p>702 Southwest 8th Street</text:p>
            <text:p>Bentonville AR 727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ject and Process Manager</text:p>
            <text:p>Wal-Mart Stores, Inc.</text:p>
            <text:p>702 Southwest 8th Street</text:p>
            <text:p>Bentonville AR 727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msclub.html</text:p>
          </table:table-cell>
        </table:table-row>
        <table:table-row table:style-name="ro2">
          <table:table-cell office:value-type="string" calcext:value-type="string">
            <text:p>SAMSU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MSUNG SDS CO., LTD</text:p>
            <text:p>5F, 34, Gwacheon-daero 7na-gil</text:p>
            <text:p>Gwacheon-si Gyeonggi-do 13840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Yujeong Shin</text:p>
            <text:p>Whois Corp.</text:p>
            <text:p>5F, 34, Gwacheon-daero 7na-gil</text:p>
            <text:p>Gwacheon-si Gyeonggi-do 13840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Junmyoung Oh</text:p>
            <text:p>Whois Corp.</text:p>
            <text:p>5F, 34, Gwacheon-daero 7na-gil</text:p>
            <text:p>Gwacheon-si Gyeonggi-do 13840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msung.html</text:p>
          </table:table-cell>
        </table:table-row>
        <table:table-row table:style-name="ro2">
          <table:table-cell office:value-type="string" calcext:value-type="string">
            <text:p>SANDVIKCOROMA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Project &amp; Process Manager</text:p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Project &amp; Process Manager</text:p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andvikcoromant.html</text:p>
          </table:table-cell>
        </table:table-row>
        <table:table-row table:style-name="ro2">
          <table:table-cell office:value-type="string" calcext:value-type="string">
            <text:p>SANDVI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Project &amp; Process Manager</text:p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Project &amp; Process Manager</text:p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andvik.html</text:p>
          </table:table-cell>
        </table:table-row>
        <table:table-row table:style-name="ro2">
          <table:table-cell office:value-type="string" calcext:value-type="string">
            <text:p>SANOF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nofi</text:p>
            <text:p>54, rue La Boétie</text:p>
            <text:p>Paris 7500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osting and Domain name manager</text:p>
            <text:p>Sanofi</text:p>
            <text:p>54, rue La Boétie</text:p>
            <text:p>Paris 7500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sanofi.html</text:p>
          </table:table-cell>
        </table:table-row>
        <table:table-row table:style-name="ro2">
          <table:table-cell office:value-type="string" calcext:value-type="string">
            <text:p>SA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P AG</text:p>
            <text:p>Dietmar-Hopp-Allee 16</text:p>
            <text:p>Walldorf 69190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oenke Lange</text:p>
            <text:p>Dietmar-Hopp-Allee 16</text:p>
            <text:p>Walldorf 69190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ironDNS Support</text:p>
            <text:p>Knipp Medien und Kommunikation GmbH</text:p>
            <text:p>Martin-Schmeisser-Weg 9</text:p>
            <text:p>Dortmund North Rhine-Westphalia 4422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ap.html</text:p>
          </table:table-cell>
        </table:table-row>
        <table:table-row table:style-name="ro3">
          <table:table-cell office:value-type="string" calcext:value-type="string">
            <text:p>SAP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apo.html</text:p>
          </table:table-cell>
        </table:table-row>
        <table:table-row table:style-name="ro4">
          <table:table-cell office:value-type="string" calcext:value-type="string">
            <text:p>SAR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rl.html</text:p>
          </table:table-cell>
        </table:table-row>
        <table:table-row table:style-name="ro2">
          <table:table-cell office:value-type="string" calcext:value-type="string">
            <text:p>SA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search IP LLC</text:p>
            <text:p>100 Matrix Drive</text:p>
            <text:p>Cary NC 275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Karen Day</text:p>
            <text:p>SAS Institute Inc.</text:p>
            <text:p>SAS Campus Drive</text:p>
            <text:p>Cary NC 2751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s.html</text:p>
          </table:table-cell>
        </table:table-row>
        <table:table-row table:style-name="ro5">
          <table:table-cell office:value-type="string" calcext:value-type="string">
            <text:p>SAV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ave.html</text:p>
          </table:table-cell>
        </table:table-row>
        <table:table-row table:style-name="ro2">
          <table:table-cell office:value-type="string" calcext:value-type="string">
            <text:p>SAX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xo Bank A/S</text:p>
            <text:p>Phillip Heymans Allé 15</text:p>
            <text:p>Hellerup DK-290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Project &amp; Process Manager</text:p>
            <text:p>Saxo Bank A/S</text:p>
            <text:p>Phillip Heymans Allé 15</text:p>
            <text:p>Hellerup DK-2900</text:p>
            <text:p>Denmark</text:p>
          </table:table-cell>
          <table:table-cell office:value-type="string" calcext:value-type="string">
            <text:p>🇩🇰 D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saxo.html</text:p>
          </table:table-cell>
        </table:table-row>
        <table:table-row table:style-name="ro8">
          <table:table-cell office:value-type="string" calcext:value-type="string">
            <text:p>SB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olomon Telekom Company Limited</text:p>
            <text:p>Telekom Haus</text:p>
            <text:p>Mendana Avenue</text:p>
            <text:p>P.O. Box 148</text:p>
            <text:p>Honiara City Council</text:p>
            <text:p>Honiara</text:p>
            <text:p>Solomon Islands</text:p>
          </table:table-cell>
          <table:table-cell office:value-type="string" calcext:value-type="string">
            <text:p>🇸🇧 SB</text:p>
          </table:table-cell>
          <table:table-cell office:value-type="string" calcext:value-type="string">
            <text:p>Manager Information Systems</text:p>
            <text:p>Solomon Telekom Company Limited</text:p>
            <text:p>Telekom Haus</text:p>
            <text:p>Mendana Avenue</text:p>
            <text:p>P.O. Box 148</text:p>
            <text:p>Honiara City Council</text:p>
            <text:p>Honiara</text:p>
            <text:p>Solomon Islands</text:p>
          </table:table-cell>
          <table:table-cell office:value-type="string" calcext:value-type="string">
            <text:p>🇸🇧 SB</text:p>
          </table:table-cell>
          <table:table-cell office:value-type="string" calcext:value-type="string">
            <text:p>Senior Engineer SBNIC</text:p>
            <text:p>Solomon Telekom Company Limited</text:p>
            <text:p>Telekom Haus</text:p>
            <text:p>Mendana Avenue</text:p>
            <text:p>P.O. Box 148</text:p>
            <text:p>Honiara City Council</text:p>
            <text:p>Honiara</text:p>
            <text:p>Solomon Islands</text:p>
          </table:table-cell>
          <table:table-cell office:value-type="string" calcext:value-type="string">
            <text:p>🇸🇧 SB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b.html</text:p>
          </table:table-cell>
        </table:table-row>
        <table:table-row table:style-name="ro4">
          <table:table-cell office:value-type="string" calcext:value-type="string">
            <text:p>SB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TE BANK OF INDIA</text:p>
            <text:p>State Bank Bhavan, Madame Cama Road, Nariman Point</text:p>
            <text:p>Mumbai Maharashtra 40002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IT-NW&amp;MS Department</text:p>
            <text:p>State Bank of India</text:p>
            <text:p>GITC, Belapur Sector-11</text:p>
            <text:p>Navi Mumbai Maharashtra 400614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bi.html</text:p>
          </table:table-cell>
        </table:table-row>
        <table:table-row table:style-name="ro4">
          <table:table-cell office:value-type="string" calcext:value-type="string">
            <text:p>SB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ortdot SA</text:p>
            <text:p>29 Boulevard de la Grande-Duchesse Charlotte</text:p>
            <text:p>Luxembourg City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EO</text:p>
            <text:p>Shortdot SA</text:p>
            <text:p>29 Boulevard de la Grande-Duchesse Charlotte</text:p>
            <text:p>Luxembourg City L-1331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bs.html</text:p>
          </table:table-cell>
        </table:table-row>
        <table:table-row table:style-name="ro3">
          <table:table-cell office:value-type="string" calcext:value-type="string">
            <text:p>SC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ca.html</text:p>
          </table:table-cell>
        </table:table-row>
        <table:table-row table:style-name="ro2">
          <table:table-cell office:value-type="string" calcext:value-type="string">
            <text:p>SC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Siam Commercial Bank Public Company Limited ("SCB")</text:p>
            <text:p>9 Ratchadapisek Rd., Jatujak</text:p>
            <text:p>Bangkok 109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Mr. Somphop Satjatham</text:p>
            <text:p>The Siam Commercial Bank Public Company Limited ("SCB")</text:p>
            <text:p>Siam Commercial Bank, 21st Floor Zone C, 9 Ratchadapisek Road, Jatujak</text:p>
            <text:p>Bangkok 109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Director</text:p>
            <text:p>Thai Name Server Co., Ltd.</text:p>
            <text:p>Thai Name Server Co., Ltd. 159 Phichai Road, Thanon Nakorn Chai Si, Dusit</text:p>
            <text:p>Bangkok 103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cb.html</text:p>
          </table:table-cell>
        </table:table-row>
        <table:table-row table:style-name="ro2">
          <table:table-cell office:value-type="string" calcext:value-type="string">
            <text:p>SCHAEFFL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chaeffler Technologies AG &amp; Co. KG</text:p>
            <text:p>Industriestrasse 1-3</text:p>
            <text:p>Herzogenaurach 91074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EO</text:p>
            <text:p>LEMARIT GmbH</text:p>
            <text:p>Werkstrasse 12</text:p>
            <text:p>Harrislee Schleswig-Holstein 2495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LEMARIT GmbH</text:p>
            <text:p>Werkstrasse 12</text:p>
            <text:p>Harrislee Schleswig-Holstein 2495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chaeffler.html</text:p>
          </table:table-cell>
        </table:table-row>
        <table:table-row table:style-name="ro2">
          <table:table-cell office:value-type="string" calcext:value-type="string">
            <text:p>SCHMID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CHMIDT GROUPE S.A.S.</text:p>
            <text:p>5, rue Clemenceau</text:p>
            <text:p>Liepvre 6866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Project &amp; Process Manager</text:p>
            <text:p>SCHMIDT GROUPE S.A.S.</text:p>
            <text:p>5, rue Clemenceau</text:p>
            <text:p>Liepvre 6866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Project &amp; Process Manager</text:p>
            <text:p>SCHMIDT GROUPE S.A.S.</text:p>
            <text:p>5, rue Clemenceau</text:p>
            <text:p>Liepvre 6866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chmidt.html</text:p>
          </table:table-cell>
        </table:table-row>
        <table:table-row table:style-name="ro4">
          <table:table-cell office:value-type="string" calcext:value-type="string">
            <text:p>SCHOLARSHIP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cholarships.com, LLC</text:p>
            <text:p>513 Central Ave., Suite 300</text:p>
            <text:p>Highland Park IL 6003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Scholarships.com, LLC</text:p>
            <text:p>513 Central Ave., Suite 300</text:p>
            <text:p>Highland Park IL 6003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cholarships.html</text:p>
          </table:table-cell>
        </table:table-row>
        <table:table-row table:style-name="ro4">
          <table:table-cell office:value-type="string" calcext:value-type="string">
            <text:p>SCHOO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chool.html</text:p>
          </table:table-cell>
        </table:table-row>
        <table:table-row table:style-name="ro2">
          <table:table-cell office:value-type="string" calcext:value-type="string">
            <text:p>S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VCS Pty Ltd</text:p>
            <text:p>P.O. Box 1000</text:p>
            <text:p>Victoria Mahe</text:p>
            <text:p>Seychelles</text:p>
          </table:table-cell>
          <table:table-cell office:value-type="string" calcext:value-type="string">
            <text:p>🇸🇨 SC</text:p>
          </table:table-cell>
          <table:table-cell office:value-type="string" calcext:value-type="string">
            <text:p>Arnold A. Chetty</text:p>
            <text:p>VCS Pty Ltd</text:p>
            <text:p>P.O. Box 1000</text:p>
            <text:p>Victoria Mahe</text:p>
            <text:p>Seychelles</text:p>
          </table:table-cell>
          <table:table-cell office:value-type="string" calcext:value-type="string">
            <text:p>🇸🇨 SC</text:p>
          </table:table-cell>
          <table:table-cell office:value-type="string" calcext:value-type="string">
            <text:p>Marc Houareau</text:p>
            <text:p>VCS Pty Ltd</text:p>
            <text:p>P O Box 1000</text:p>
            <text:p>Victoria Mahe NONE</text:p>
            <text:p>Seychelles</text:p>
          </table:table-cell>
          <table:table-cell office:value-type="string" calcext:value-type="string">
            <text:p>🇸🇨 SC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c.html</text:p>
          </table:table-cell>
        </table:table-row>
        <table:table-row table:style-name="ro4">
          <table:table-cell office:value-type="string" calcext:value-type="string">
            <text:p>SCHU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chule.html</text:p>
          </table:table-cell>
        </table:table-row>
        <table:table-row table:style-name="ro4">
          <table:table-cell office:value-type="string" calcext:value-type="string">
            <text:p>SCHWARZ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chwarz Domains und Services GmbH &amp; Co. KG</text:p>
            <text:p>Stiftsbergstrasse 1</text:p>
            <text:p>Neckarsulm 74172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Tim Wessäly</text:p>
            <text:p>Schwarz IT GmbH &amp; Co. KG</text:p>
            <text:p>Stiftsbergstrasse 1</text:p>
            <text:p>Neckarsulm 74172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chwarz.html</text:p>
          </table:table-cell>
        </table:table-row>
        <table:table-row table:style-name="ro2">
          <table:table-cell office:value-type="string" calcext:value-type="string">
            <text:p>SCIEN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Science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cience.html</text:p>
          </table:table-cell>
        </table:table-row>
        <table:table-row table:style-name="ro3">
          <table:table-cell office:value-type="string" calcext:value-type="string">
            <text:p>SCJOHNS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cjohnson.html</text:p>
          </table:table-cell>
        </table:table-row>
        <table:table-row table:style-name="ro3">
          <table:table-cell office:value-type="string" calcext:value-type="string">
            <text:p>SCO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cor.html</text:p>
          </table:table-cell>
        </table:table-row>
        <table:table-row table:style-name="ro2">
          <table:table-cell office:value-type="string" calcext:value-type="string">
            <text:p>SC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Scot Registry Limited</text:p>
            <text:p>Suite 119, 111 West George Street</text:p>
            <text:p>Glasgow Scotland G2 1QX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.scot Administrative Contact</text:p>
            <text:p>Dot Scot Registry Limited</text:p>
            <text:p>Suite 119, 111 West George Street</text:p>
            <text:p>Glasgow Scotland G2 1QX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.scot Technical Contact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cot.html</text:p>
          </table:table-cell>
        </table:table-row>
        <table:table-row table:style-name="ro4">
          <table:table-cell office:value-type="string" calcext:value-type="string">
            <text:p>SD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udan Internet Society</text:p>
            <text:p>Al Fayha Buld, 4th Floor</text:p>
            <text:p>P.O.Box 13713, Code 11111</text:p>
            <text:p>Khartoum</text:p>
            <text:p>Sudan (the)</text:p>
          </table:table-cell>
          <table:table-cell office:value-type="string" calcext:value-type="string">
            <text:p>🇸🇩 SD</text:p>
          </table:table-cell>
          <table:table-cell office:value-type="string" calcext:value-type="string">
            <text:p>SD Administration Management</text:p>
            <text:p>Sudan Internet Society</text:p>
            <text:p>Al Fayha Buld, 4th Floor</text:p>
            <text:p>P.O.Box 13713, Code 11111</text:p>
            <text:p>Khartoum</text:p>
            <text:p>Sudan (the)</text:p>
          </table:table-cell>
          <table:table-cell office:value-type="string" calcext:value-type="string">
            <text:p>🇸🇩 SD</text:p>
          </table:table-cell>
          <table:table-cell office:value-type="string" calcext:value-type="string">
            <text:p>SD Technical Management</text:p>
            <text:p>Sudan Internet Society</text:p>
            <text:p>Al Fayha Buld, 4th Floor</text:p>
            <text:p>P.O.Box 13713, Code 11111</text:p>
            <text:p>Khartoum</text:p>
            <text:p>Sudan (the)</text:p>
          </table:table-cell>
          <table:table-cell office:value-type="string" calcext:value-type="string">
            <text:p>🇸🇩 S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d.html</text:p>
          </table:table-cell>
        </table:table-row>
        <table:table-row table:style-name="ro2">
          <table:table-cell office:value-type="string" calcext:value-type="string">
            <text:p>SEAR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arch.html</text:p>
          </table:table-cell>
        </table:table-row>
        <table:table-row table:style-name="ro2">
          <table:table-cell office:value-type="string" calcext:value-type="string">
            <text:p>SEA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EAT, S.A. (Sociedad Unipersonal)</text:p>
            <text:p>AutovIa A-2, Km 585</text:p>
            <text:p>Martorell 08760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.seat TLD Admin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seat TLD Technical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eat.html</text:p>
          </table:table-cell>
        </table:table-row>
        <table:table-row table:style-name="ro5">
          <table:table-cell office:value-type="string" calcext:value-type="string">
            <text:p>SECU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cure.html</text:p>
          </table:table-cell>
        </table:table-row>
        <table:table-row table:style-name="ro4">
          <table:table-cell office:value-type="string" calcext:value-type="string">
            <text:p>SECURI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curity.html</text:p>
          </table:table-cell>
        </table:table-row>
        <table:table-row table:style-name="ro4">
          <table:table-cell office:value-type="string" calcext:value-type="string">
            <text:p>SEE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eek Limited</text:p>
            <text:p>60 Cremome Street</text:p>
            <text:p>Cremoma VIC 3121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Project &amp; Process Manager</text:p>
            <text:p>CSC Digital Brand Services</text:p>
            <text:p>2711 Centerville Rd</text:p>
            <text:p>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ject &amp; Process Manager</text:p>
            <text:p>CSC Digital Brand Services</text:p>
            <text:p>2711 Centerville Rd.</text:p>
            <text:p>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ek.html</text:p>
          </table:table-cell>
        </table:table-row>
        <table:table-row table:style-name="ro2">
          <table:table-cell office:value-type="string" calcext:value-type="string">
            <text:p>S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he Internet Infrastructure Foundation</text:p>
            <text:p>Box 92073</text:p>
            <text:p>Stockholm SE-120 07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SE Administrative Contact</text:p>
            <text:p>The Internet Infrastructure Foundation</text:p>
            <text:p>Box 92073</text:p>
            <text:p>Stockholm SE-120 07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SE Technical Contact</text:p>
            <text:p>Netnod AB</text:p>
            <text:p>Greta Garbos väg 13</text:p>
            <text:p>Solna 169 40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e.html</text:p>
          </table:table-cell>
        </table:table-row>
        <table:table-row table:style-name="ro2">
          <table:table-cell office:value-type="string" calcext:value-type="string">
            <text:p>SELEC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lect.html</text:p>
          </table:table-cell>
        </table:table-row>
        <table:table-row table:style-name="ro2">
          <table:table-cell office:value-type="string" calcext:value-type="string">
            <text:p>SEN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ener Ingeniería y Sistemas, S.A.</text:p>
            <text:p>Avda. De Zugazarte, 56</text:p>
            <text:p>Getxo 48930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Project Manager</text:p>
            <text:p>Sener Ingeniería y Sistemas, S.A.</text:p>
            <text:p>Avda. De Zugazarte, 56</text:p>
            <text:p>Getxo 48930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sener.html</text:p>
          </table:table-cell>
        </table:table-row>
        <table:table-row table:style-name="ro4">
          <table:table-cell office:value-type="string" calcext:value-type="string">
            <text:p>SERVIC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rvices.html</text:p>
          </table:table-cell>
        </table:table-row>
        <table:table-row table:style-name="ro3">
          <table:table-cell office:value-type="string" calcext:value-type="string">
            <text:p>S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es.html</text:p>
          </table:table-cell>
        </table:table-row>
        <table:table-row table:style-name="ro4">
          <table:table-cell office:value-type="string" calcext:value-type="string">
            <text:p>SEV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even West Media Ltd</text:p>
            <text:p>Newspaper House</text:p>
            <text:p>50 Hasler Road</text:p>
            <text:p>Osborne Park WA 6017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Regulatory Affairs Executive</text:p>
            <text:p>Seven West Media Ltd</text:p>
            <text:p>38-42 Pirrama Road</text:p>
            <text:p>Pyrmont NSW 2009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Project &amp; Process Manager</text:p>
            <text:p>Implementation Manager</text:p>
            <text:p>2711 Centerville Rd.</text:p>
            <text:p>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ven.html</text:p>
          </table:table-cell>
        </table:table-row>
        <table:table-row table:style-name="ro4">
          <table:table-cell office:value-type="string" calcext:value-type="string">
            <text:p>SE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EW-EURODRIVE GmbH &amp; Co KG</text:p>
            <text:p>Ernst-Blickle-Str. 42</text:p>
            <text:p>Bruchsal 7664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Legal Professional</text:p>
            <text:p>SEW-EURODRIVE GmbH &amp; Co KG</text:p>
            <text:p>Ernst-Blickle-Str. 42</text:p>
            <text:p>Bruchsal 76646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Director, DNS Infrastructure Group</text:p>
            <text:p>Afilias Limited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sew.html</text:p>
          </table:table-cell>
        </table:table-row>
        <table:table-row table:style-name="ro2">
          <table:table-cell office:value-type="string" calcext:value-type="string">
            <text:p>SE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CM Registry SX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x.html</text:p>
          </table:table-cell>
        </table:table-row>
        <table:table-row table:style-name="ro2">
          <table:table-cell office:value-type="string" calcext:value-type="string">
            <text:p>SEX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</text:p>
            <text:p>West Bay 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</text:p>
            <text:p>Internet Naming Co.</text:p>
            <text:p>23 Lime Tree Bay</text:p>
            <text:p>West Bay 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exy.html</text:p>
          </table:table-cell>
        </table:table-row>
        <table:table-row table:style-name="ro8">
          <table:table-cell office:value-type="string" calcext:value-type="string">
            <text:p>SF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ociete Francaise du Radiotelephone - SFR</text:p>
            <text:p>12 Rue Jean-Philippe Rameau</text:p>
            <text:p>CS80001</text:p>
            <text:p>Cedex</text:p>
            <text:p>La Plaine Saint Denis  93634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Frederic Guillemaut</text:p>
            <text:p>SafeBrands</text:p>
            <text:p>SafeBrands</text:p>
            <text:p>37 Rue Guibal</text:p>
            <text:p>Pôle Media</text:p>
            <text:p>Cedex</text:p>
            <text:p>Marseille  13003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fr.html</text:p>
          </table:table-cell>
        </table:table-row>
        <table:table-row table:style-name="ro4">
          <table:table-cell office:value-type="string" calcext:value-type="string">
            <text:p>S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ingapore Network Information Centre (SGNIC) Pte Ltd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Head (Technical and Ops)</text:p>
            <text:p>Singapore Network Information Centre (SGNIC) Pte Ltd.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Head (Technical and Ops)</text:p>
            <text:p>Singapore Network Information Centre (SGNIC) Pte Ltd.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g.html</text:p>
          </table:table-cell>
        </table:table-row>
        <table:table-row table:style-name="ro4">
          <table:table-cell office:value-type="string" calcext:value-type="string">
            <text:p>SHANGRIL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angri-La International Hotel Management Limited</text:p>
            <text:p>28/F.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Legal Executive</text:p>
            <text:p>Shangri-La International Hotel Management Limited</text:p>
            <text:p>28/F.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angrila.html</text:p>
          </table:table-cell>
        </table:table-row>
        <table:table-row table:style-name="ro4">
          <table:table-cell office:value-type="string" calcext:value-type="string">
            <text:p>SHAR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arp Corporation</text:p>
            <text:p>22-22 Nagaike-cho, Abeno-ku</text:p>
            <text:p>Osaka 545-852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arp.html</text:p>
          </table:table-cell>
        </table:table-row>
        <table:table-row table:style-name="ro3">
          <table:table-cell office:value-type="string" calcext:value-type="string">
            <text:p>SHA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haw.html</text:p>
          </table:table-cell>
        </table:table-row>
        <table:table-row table:style-name="ro5">
          <table:table-cell office:value-type="string" calcext:value-type="string">
            <text:p>SHE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ell Information Technology International Inc</text:p>
            <text:p>1500 Old Spanish Trail</text:p>
            <text:p>Houston TX 77054-181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 Communications</text:p>
            <text:p>Shell International Limited</text:p>
            <text:p>Shell Centre</text:p>
            <text:p>London SE1 7NA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,</text:p>
            <text:p>Edmund Halley Road,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ell.html</text:p>
          </table:table-cell>
        </table:table-row>
        <table:table-row table:style-name="ro2">
          <table:table-cell office:value-type="string" calcext:value-type="string">
            <text:p>SH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overnment of St. Helena</text:p>
            <text:p>The Castle</text:p>
            <text:p>Jamestown</text:p>
            <text:p>Saint Helena, Ascension and Tristan da Cunha</text:p>
          </table:table-cell>
          <table:table-cell office:value-type="string" calcext:value-type="string">
            <text:p>🇻🇬 SH</text:p>
          </table:table-cell>
          <table:table-cell office:value-type="string" calcext:value-type="string">
            <text:p>Chief Secretary</text:p>
            <text:p>Government of St. Helena</text:p>
            <text:p>The Castle</text:p>
            <text:p>Jamestown</text:p>
            <text:p>Saint Helena, Ascension and Tristan da Cunha</text:p>
          </table:table-cell>
          <table:table-cell office:value-type="string" calcext:value-type="string">
            <text:p>🇻🇬 SH</text:p>
          </table:table-cell>
          <table:table-cell office:value-type="string" calcext:value-type="string">
            <text:p>Technical Director</text:p>
            <text:p>Internet Computer Bureau Ltd</text:p>
            <text:p>Greytown House, 221-227 High Street</text:p>
            <text:p>Orpington Kent BR6 0NZ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sh.html</text:p>
          </table:table-cell>
        </table:table-row>
        <table:table-row table:style-name="ro2">
          <table:table-cell office:value-type="string" calcext:value-type="string">
            <text:p>SHI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ergency Back-End Registry Operator Program - ICANN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BERO Event Director</text:p>
            <text:p>Internet Corporation for Assigned Names and Numbers (ICANN)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Nominet EBERO Event Manager</text:p>
            <text:p>Nominet</text:p>
            <text:p>Minerva House, Edmund Halley Road, Oxford Science Park</text:p>
            <text:p>Oxford Oxon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ia.html</text:p>
          </table:table-cell>
        </table:table-row>
        <table:table-row table:style-name="ro4">
          <table:table-cell office:value-type="string" calcext:value-type="string">
            <text:p>SHIKSH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iksha.html</text:p>
          </table:table-cell>
        </table:table-row>
        <table:table-row table:style-name="ro4">
          <table:table-cell office:value-type="string" calcext:value-type="string">
            <text:p>SHO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oes.html</text:p>
          </table:table-cell>
        </table:table-row>
        <table:table-row table:style-name="ro4">
          <table:table-cell office:value-type="string" calcext:value-type="string">
            <text:p>SHO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MO Registry, Inc.</text:p>
            <text:p>26-1 Sakuragaoka-cho</text:p>
            <text:p>Shibuy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op.html</text:p>
          </table:table-cell>
        </table:table-row>
        <table:table-row table:style-name="ro4">
          <table:table-cell office:value-type="string" calcext:value-type="string">
            <text:p>SHOPP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opping.html</text:p>
          </table:table-cell>
        </table:table-row>
        <table:table-row table:style-name="ro4">
          <table:table-cell office:value-type="string" calcext:value-type="string">
            <text:p>SHOUJ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ijing Qihu Keji Co., Ltd.</text:p>
            <text:p>Building #2, No. 6 Jiuxianqiao Road</text:p>
            <text:p>Chaoyang District</text:p>
            <text:p>Beijing 100011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Senior Operation Manager</text:p>
            <text:p>Beijing Qihu Keji Co., Ltd.</text:p>
            <text:p>Building #2, No. 6 Jiuxianqiao Road</text:p>
            <text:p>Chaoyang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ouji.html</text:p>
          </table:table-cell>
        </table:table-row>
        <table:table-row table:style-name="ro4">
          <table:table-cell office:value-type="string" calcext:value-type="string">
            <text:p>SHO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how.html</text:p>
          </table:table-cell>
        </table:table-row>
        <table:table-row table:style-name="ro3">
          <table:table-cell office:value-type="string" calcext:value-type="string">
            <text:p>SHOWTIM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howtime.html</text:p>
          </table:table-cell>
        </table:table-row>
        <table:table-row table:style-name="ro3">
          <table:table-cell office:value-type="string" calcext:value-type="string">
            <text:p>SHRIRA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hriram.html</text:p>
          </table:table-cell>
        </table:table-row>
        <table:table-row table:style-name="ro2">
          <table:table-cell office:value-type="string" calcext:value-type="string">
            <text:p>S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cademic and Research Network of Slovenia (ARNES)</text:p>
            <text:p>Tehnološki park 18</text:p>
            <text:p>Ljubljana 1000</text:p>
            <text:p>Slovenia</text:p>
          </table:table-cell>
          <table:table-cell office:value-type="string" calcext:value-type="string">
            <text:p>🇸🇮 SI</text:p>
          </table:table-cell>
          <table:table-cell office:value-type="string" calcext:value-type="string">
            <text:p>Barbara Povše</text:p>
            <text:p>Academic and Research Network of Slovenia (ARNES)</text:p>
            <text:p>Tehnološki park 18</text:p>
            <text:p>Ljubljana 1000</text:p>
            <text:p>Slovenia</text:p>
          </table:table-cell>
          <table:table-cell office:value-type="string" calcext:value-type="string">
            <text:p>🇸🇮 SI</text:p>
          </table:table-cell>
          <table:table-cell office:value-type="string" calcext:value-type="string">
            <text:p>Benjamin Zwittnig</text:p>
            <text:p>Academic and Research Network of Slovenia (ARNES)</text:p>
            <text:p>Tehnološki park 18</text:p>
            <text:p>Ljubljana 1000</text:p>
            <text:p>Slovenia</text:p>
          </table:table-cell>
          <table:table-cell office:value-type="string" calcext:value-type="string">
            <text:p>🇸🇮 SI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i.html</text:p>
          </table:table-cell>
        </table:table-row>
        <table:table-row table:style-name="ro5">
          <table:table-cell office:value-type="string" calcext:value-type="string">
            <text:p>SIL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ilk.html</text:p>
          </table:table-cell>
        </table:table-row>
        <table:table-row table:style-name="ro4">
          <table:table-cell office:value-type="string" calcext:value-type="string">
            <text:p>SIN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ina Corporation</text:p>
            <text:p>20F Ideal Haza No. 59 Bei Si Huan Xi Road</text:p>
            <text:p>Haidian District</text:p>
            <text:p>Beijing 10008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irector, Legal Dept.</text:p>
            <text:p>Sina Corporation</text:p>
            <text:p>20F Ideal Haza No. 59 Bei Si Huan Xi Road</text:p>
            <text:p>Haidian District</text:p>
            <text:p>Beijing 10008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ina.html</text:p>
          </table:table-cell>
        </table:table-row>
        <table:table-row table:style-name="ro4">
          <table:table-cell office:value-type="string" calcext:value-type="string">
            <text:p>SINGL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ingles.html</text:p>
          </table:table-cell>
        </table:table-row>
        <table:table-row table:style-name="ro2">
          <table:table-cell office:value-type="string" calcext:value-type="string">
            <text:p>SI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 SEZC</text:p>
            <text:p>CO 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 SEZC</text:p>
            <text:p>CO 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ite.html</text:p>
          </table:table-cell>
        </table:table-row>
        <table:table-row table:style-name="ro2">
          <table:table-cell office:value-type="string" calcext:value-type="string">
            <text:p>SJ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rid A/S</text:p>
            <text:p>Abelsgate 5</text:p>
            <text:p>Trondheim N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Hilde Thunem</text:p>
            <text:p>Norid A/S</text:p>
            <text:p>Postboks 4769 Torgarden</text:p>
            <text:p>Trondheim  NO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Jarle Greipsland</text:p>
            <text:p>Norid A/S</text:p>
            <text:p>Postboks 4769 Torgarden</text:p>
            <text:p>Trondheim  NO-7465</text:p>
            <text:p>Norway</text:p>
          </table:table-cell>
          <table:table-cell office:value-type="string" calcext:value-type="string">
            <text:p>🇳🇴 NO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j.html</text:p>
          </table:table-cell>
        </table:table-row>
        <table:table-row table:style-name="ro2">
          <table:table-cell office:value-type="string" calcext:value-type="string">
            <text:p>S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K-NIC, a.s.</text:p>
            <text:p>Namestie SNP 14</text:p>
            <text:p>Bratislava 81106</text:p>
            <text:p>Slovakia</text:p>
          </table:table-cell>
          <table:table-cell office:value-type="string" calcext:value-type="string">
            <text:p>🇸🇰 SK</text:p>
          </table:table-cell>
          <table:table-cell office:value-type="string" calcext:value-type="string">
            <text:p>GAC delegate</text:p>
            <text:p>Ministry of Investments, Regional development and Informatization of the Slovak Republic</text:p>
            <text:p>Pribinova 25</text:p>
            <text:p>Bratislava 81109</text:p>
            <text:p>Slovakia</text:p>
          </table:table-cell>
          <table:table-cell office:value-type="string" calcext:value-type="string">
            <text:p>🇸🇰 SK</text:p>
          </table:table-cell>
          <table:table-cell office:value-type="string" calcext:value-type="string">
            <text:p>Technical Director</text:p>
            <text:p>SK-NIC, a.s.</text:p>
            <text:p>Namestie SNP 14</text:p>
            <text:p>Bratislava 81106</text:p>
            <text:p>Slovakia</text:p>
          </table:table-cell>
          <table:table-cell office:value-type="string" calcext:value-type="string">
            <text:p>🇸🇰 S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k.html</text:p>
          </table:table-cell>
        </table:table-row>
        <table:table-row table:style-name="ro4">
          <table:table-cell office:value-type="string" calcext:value-type="string">
            <text:p>SK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ki.html</text:p>
          </table:table-cell>
        </table:table-row>
        <table:table-row table:style-name="ro4">
          <table:table-cell office:value-type="string" calcext:value-type="string">
            <text:p>SK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kin.html</text:p>
          </table:table-cell>
        </table:table-row>
        <table:table-row table:style-name="ro5">
          <table:table-cell office:value-type="string" calcext:value-type="string">
            <text:p>SK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ky UK Limited</text:p>
            <text:p>Grant Way</text:p>
            <text:p>Isleworth Middlesex TW7 5QD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ead of Domain Management</text:p>
            <text:p>Sky UK Limited</text:p>
            <text:p>Grant Way</text:p>
            <text:p>Isleworth Middlesex TW7 5QD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,</text:p>
            <text:p>Edmund Halley Road,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ky.html</text:p>
          </table:table-cell>
        </table:table-row>
        <table:table-row table:style-name="ro5">
          <table:table-cell office:value-type="string" calcext:value-type="string">
            <text:p>SKYP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ole Quinn</text:p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kype.html</text:p>
          </table:table-cell>
        </table:table-row>
        <table:table-row table:style-name="ro2">
          <table:table-cell office:value-type="string" calcext:value-type="string">
            <text:p>S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ierratel</text:p>
            <text:p>7 Wallace Johnson Street</text:p>
            <text:p>Freetown</text:p>
            <text:p>Sierra Leone</text:p>
          </table:table-cell>
          <table:table-cell office:value-type="string" calcext:value-type="string">
            <text:p>🇸🇱 SL</text:p>
          </table:table-cell>
          <table:table-cell office:value-type="string" calcext:value-type="string">
            <text:p>Adel Suliman</text:p>
            <text:p>Sierratel</text:p>
            <text:p>7 Wallace Johnson Street</text:p>
            <text:p>Freetown</text:p>
            <text:p>Sierra Leone</text:p>
          </table:table-cell>
          <table:table-cell office:value-type="string" calcext:value-type="string">
            <text:p>🇸🇱 SL</text:p>
          </table:table-cell>
          <table:table-cell office:value-type="string" calcext:value-type="string">
            <text:p>Adam Ben-Gur</text:p>
            <text:p>Sierratel</text:p>
            <text:p>7 Wallace Johnson Street</text:p>
            <text:p>Freetown</text:p>
            <text:p>Sierra Leone</text:p>
          </table:table-cell>
          <table:table-cell office:value-type="string" calcext:value-type="string">
            <text:p>🇸🇱 S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l.html</text:p>
          </table:table-cell>
        </table:table-row>
        <table:table-row table:style-name="ro2">
          <table:table-cell office:value-type="string" calcext:value-type="string">
            <text:p>SL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ISH Technologies L.L.C.</text:p>
            <text:p>100 Inverness Terrace East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Patent Counsel &amp; Director</text:p>
            <text:p>Hughes Satellite Systems Corporation</text:p>
            <text:p>100 Inverness Terrace East</text:p>
            <text:p>Englewood CO 801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ling.html</text:p>
          </table:table-cell>
        </table:table-row>
        <table:table-row table:style-name="ro4">
          <table:table-cell office:value-type="string" calcext:value-type="string">
            <text:p>SMAR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mart Communications, Inc. (SMART)</text:p>
            <text:p>Smart Tower, 6799 Ayala Ave.</text:p>
            <text:p>Makati City Metro Manila 1226</text:p>
            <text:p>Philippines (the)</text:p>
          </table:table-cell>
          <table:table-cell office:value-type="string" calcext:value-type="string">
            <text:p>🇵🇭 PH</text:p>
          </table:table-cell>
          <table:table-cell office:value-type="string" calcext:value-type="string">
            <text:p>Luisa Lenore Franchette Ayson</text:p>
            <text:p>Smart Communications, Inc.</text:p>
            <text:p>Smart Tower, 6799 Ayala Ave.</text:p>
            <text:p>Makati City Metro Manila 1226</text:p>
            <text:p>Philippines (the)</text:p>
          </table:table-cell>
          <table:table-cell office:value-type="string" calcext:value-type="string">
            <text:p>🇵🇭 PH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mart.html</text:p>
          </table:table-cell>
        </table:table-row>
        <table:table-row table:style-name="ro2">
          <table:table-cell office:value-type="string" calcext:value-type="string">
            <text:p>S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 Italia San Marino S.p.A.</text:p>
            <text:p>Via Ventotto Luglio, 212</text:p>
            <text:p>Borgo Maggiore 47893</text:p>
            <text:p>San Marino</text:p>
          </table:table-cell>
          <table:table-cell office:value-type="string" calcext:value-type="string">
            <text:p>🇸🇲 SM</text:p>
          </table:table-cell>
          <table:table-cell office:value-type="string" calcext:value-type="string">
            <text:p>TISM Hostmaster</text:p>
            <text:p>Telecom Italia San Marino S.p.A.</text:p>
            <text:p>Via Ventotto Luglio, 212</text:p>
            <text:p>Borgo Maggiore 47893</text:p>
            <text:p>San Marino</text:p>
          </table:table-cell>
          <table:table-cell office:value-type="string" calcext:value-type="string">
            <text:p>🇸🇲 SM</text:p>
          </table:table-cell>
          <table:table-cell office:value-type="string" calcext:value-type="string">
            <text:p>TISM Hostmaster</text:p>
            <text:p>Telecom Italia San Marino S.p.A.</text:p>
            <text:p>Via Ventotto Luglio, 212</text:p>
            <text:p>Borgo Maggiore 47893</text:p>
            <text:p>San Marino</text:p>
          </table:table-cell>
          <table:table-cell office:value-type="string" calcext:value-type="string">
            <text:p>🇸🇲 S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m.html</text:p>
          </table:table-cell>
        </table:table-row>
        <table:table-row table:style-name="ro5">
          <table:table-cell office:value-type="string" calcext:value-type="string">
            <text:p>SMI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mile.html</text:p>
          </table:table-cell>
        </table:table-row>
        <table:table-row table:style-name="ro4">
          <table:table-cell office:value-type="string" calcext:value-type="string">
            <text:p>SNCF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ociété Nationale SNCF</text:p>
            <text:p>2 Place aux Etoiles</text:p>
            <text:p>Cedex</text:p>
            <text:p>La Plaine St Denis 93633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Domain Name MANAGER</text:p>
            <text:p>SNCF</text:p>
            <text:p>2 Place aux Etoiles</text:p>
            <text:p>Cedex</text:p>
            <text:p>La Plaine St Denis 93633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ncf.html</text:p>
          </table:table-cell>
        </table:table-row>
        <table:table-row table:style-name="ro4">
          <table:table-cell office:value-type="string" calcext:value-type="string">
            <text:p>S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e Cheikh Anta Diop</text:p>
            <text:p>CURI - NIC SENEGAL</text:p>
            <text:p>Campus UCAD 3</text:p>
            <text:p>B.P. 5005</text:p>
            <text:p>Dakar-Fann</text:p>
            <text:p>Senegal</text:p>
          </table:table-cell>
          <table:table-cell office:value-type="string" calcext:value-type="string">
            <text:p>🇸🇳 SN</text:p>
          </table:table-cell>
          <table:table-cell office:value-type="string" calcext:value-type="string">
            <text:p>Gestionnaire administratif</text:p>
            <text:p>Centre Universitaire de Recherche et de formations aux technologies Internet (CURI)</text:p>
            <text:p>BP 16370</text:p>
            <text:p>Dakar-Fann</text:p>
            <text:p>Senegal</text:p>
          </table:table-cell>
          <table:table-cell office:value-type="string" calcext:value-type="string">
            <text:p>🇸🇳 SN</text:p>
          </table:table-cell>
          <table:table-cell office:value-type="string" calcext:value-type="string">
            <text:p>Gestionnaire Technique</text:p>
            <text:p>CURI - NIC Senegal</text:p>
            <text:p>BP 16370</text:p>
            <text:p>Dakar-Fann</text:p>
            <text:p>Senegal</text:p>
          </table:table-cell>
          <table:table-cell office:value-type="string" calcext:value-type="string">
            <text:p>🇸🇳 S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n.html</text:p>
          </table:table-cell>
        </table:table-row>
        <table:table-row table:style-name="ro4">
          <table:table-cell office:value-type="string" calcext:value-type="string">
            <text:p>SOCC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ccer.html</text:p>
          </table:table-cell>
        </table:table-row>
        <table:table-row table:style-name="ro4">
          <table:table-cell office:value-type="string" calcext:value-type="string">
            <text:p>SOCI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cial.html</text:p>
          </table:table-cell>
        </table:table-row>
        <table:table-row table:style-name="ro4">
          <table:table-cell office:value-type="string" calcext:value-type="string">
            <text:p>SOFTBA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oftBank Group Corp.</text:p>
            <text:p>1-9-1 Higashi-shimbashi</text:p>
            <text:p>Minato-ku Tokyo 105-7303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ftbank.html</text:p>
          </table:table-cell>
        </table:table-row>
        <table:table-row table:style-name="ro4">
          <table:table-cell office:value-type="string" calcext:value-type="string">
            <text:p>SOFTWA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ftware.html</text:p>
          </table:table-cell>
        </table:table-row>
        <table:table-row table:style-name="ro2">
          <table:table-cell office:value-type="string" calcext:value-type="string">
            <text:p>S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Post and Telecommunications</text:p>
          </table:table-cell>
          <table:table-cell office:value-type="string" calcext:value-type="string">
            <text:p>🇸🇴 SO</text:p>
          </table:table-cell>
          <table:table-cell office:value-type="string" calcext:value-type="string">
            <text:p>Administrator</text:p>
            <text:p>Ministry of Post and Telecommunications</text:p>
            <text:p>Somalia</text:p>
          </table:table-cell>
          <table:table-cell office:value-type="string" calcext:value-type="string">
            <text:p>🇸🇴 SO</text:p>
          </table:table-cell>
          <table:table-cell office:value-type="string" calcext:value-type="string">
            <text:p>Tech Manager</text:p>
            <text:p>soNIC</text:p>
            <text:p>Via Republic</text:p>
            <text:p>Mogadishu Benadir 1000</text:p>
            <text:p>Somalia</text:p>
          </table:table-cell>
          <table:table-cell office:value-type="string" calcext:value-type="string">
            <text:p>🇸🇴 S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.html</text:p>
          </table:table-cell>
        </table:table-row>
        <table:table-row table:style-name="ro4">
          <table:table-cell office:value-type="string" calcext:value-type="string">
            <text:p>SOH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ohu.com Limited</text:p>
            <text:p>SOHU.com Media Plaza, Block 3, No.2 Kexueyuan South Road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ns admin</text:p>
            <text:p>Sohu.com Limited</text:p>
            <text:p>SOHU.com Media Plaza, Block 3, No.2 Kexueyuan South Road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technical support</text:p>
            <text:p>Sohu.com Limited</text:p>
            <text:p>SOHU.com Media Plaza, Block 3, No.2 Kexueyuan South Road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hu.html</text:p>
          </table:table-cell>
        </table:table-row>
        <table:table-row table:style-name="ro4">
          <table:table-cell office:value-type="string" calcext:value-type="string">
            <text:p>SOL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lar.html</text:p>
          </table:table-cell>
        </table:table-row>
        <table:table-row table:style-name="ro4">
          <table:table-cell office:value-type="string" calcext:value-type="string">
            <text:p>SOLUTIO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lutions.html</text:p>
          </table:table-cell>
        </table:table-row>
        <table:table-row table:style-name="ro2">
          <table:table-cell office:value-type="string" calcext:value-type="string">
            <text:p>SO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ng.html</text:p>
          </table:table-cell>
        </table:table-row>
        <table:table-row table:style-name="ro4">
          <table:table-cell office:value-type="string" calcext:value-type="string">
            <text:p>SON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ony Corporation</text:p>
            <text:p>1-7-1 Konan</text:p>
            <text:p>Minato-ku Tokyo 108-007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ny.html</text:p>
          </table:table-cell>
        </table:table-row>
        <table:table-row table:style-name="ro2">
          <table:table-cell office:value-type="string" calcext:value-type="string">
            <text:p>SO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oy.html</text:p>
          </table:table-cell>
        </table:table-row>
        <table:table-row table:style-name="ro2">
          <table:table-cell office:value-type="string" calcext:value-type="string">
            <text:p>SPA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pace.html</text:p>
          </table:table-cell>
        </table:table-row>
        <table:table-row table:style-name="ro2">
          <table:table-cell office:value-type="string" calcext:value-type="string">
            <text:p>SP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sia Spa and Wellness Promotion Council Limited</text:p>
            <text:p>The Campus, Level 6, Menara Kelana Parkview, Jalan SS6/2</text:p>
            <text:p>Petaling Jaya Selangor 47301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Vice President, Engineering</text:p>
            <text:p>Identity Digital Limited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pa.html</text:p>
          </table:table-cell>
        </table:table-row>
        <table:table-row table:style-name="ro3">
          <table:table-cell office:value-type="string" calcext:value-type="string">
            <text:p>SPIEG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piegel.html</text:p>
          </table:table-cell>
        </table:table-row>
        <table:table-row table:style-name="ro4">
          <table:table-cell office:value-type="string" calcext:value-type="string">
            <text:p>SPOR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portAccord</text:p>
            <text:p>Maison du Sport International</text:p>
            <text:p>Avenue de Rhodanie 54</text:p>
            <text:p>Lausanne VD CH-1017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sport TLD Administrative Contact</text:p>
            <text:p>SportAccord</text:p>
            <text:p>Maison du Sport International</text:p>
            <text:p>Avenue de Rhodanie 54</text:p>
            <text:p>Lausanne VD CH-1017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Werner Staub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port.html</text:p>
          </table:table-cell>
        </table:table-row>
        <table:table-row table:style-name="ro5">
          <table:table-cell office:value-type="string" calcext:value-type="string">
            <text:p>SPO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pot.html</text:p>
          </table:table-cell>
        </table:table-row>
        <table:table-row table:style-name="ro3">
          <table:table-cell office:value-type="string" calcext:value-type="string">
            <text:p>SPREADBETT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preadbetting.html</text:p>
          </table:table-cell>
        </table:table-row>
        <table:table-row table:style-name="ro4">
          <table:table-cell office:value-type="string" calcext:value-type="string">
            <text:p>S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sur</text:p>
            <text:p>Heiligenweg 14</text:p>
            <text:p>P.O. Box 1839</text:p>
            <text:p>Paramaribo</text:p>
            <text:p>Suriname</text:p>
          </table:table-cell>
          <table:table-cell office:value-type="string" calcext:value-type="string">
            <text:p>🇸🇷 SR</text:p>
          </table:table-cell>
          <table:table-cell office:value-type="string" calcext:value-type="string">
            <text:p>John Culbard</text:p>
            <text:p>Telesur</text:p>
            <text:p>Heiligenweg 14</text:p>
            <text:p>P.O. Box 1839</text:p>
            <text:p>Paramaribo</text:p>
            <text:p>Suriname</text:p>
          </table:table-cell>
          <table:table-cell office:value-type="string" calcext:value-type="string">
            <text:p>🇸🇷 SR</text:p>
          </table:table-cell>
          <table:table-cell office:value-type="string" calcext:value-type="string">
            <text:p>Furyal Naarden</text:p>
            <text:p>Telesur</text:p>
            <text:p>Heiligenweg 14</text:p>
            <text:p>P.O. Box 1839</text:p>
            <text:p>Paramaribo</text:p>
            <text:p>Suriname</text:p>
          </table:table-cell>
          <table:table-cell office:value-type="string" calcext:value-type="string">
            <text:p>🇸🇷 S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r.html</text:p>
          </table:table-cell>
        </table:table-row>
        <table:table-row table:style-name="ro4">
          <table:table-cell office:value-type="string" calcext:value-type="string">
            <text:p>SR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X Corp.</text:p>
            <text:p>1001 Brickell Bay Drive, Suite 2700 Q-2</text:p>
            <text:p>Miami FL 3313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EO</text:p>
            <text:p>InterNetX</text:p>
            <text:p>Johanna-Dachs-Str. 55</text:p>
            <text:p>Regensburg 9305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rl.html</text:p>
          </table:table-cell>
        </table:table-row>
        <table:table-row table:style-name="ro3">
          <table:table-cell office:value-type="string" calcext:value-type="string">
            <text:p>SR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rt.html</text:p>
          </table:table-cell>
        </table:table-row>
        <table:table-row table:style-name="ro4">
          <table:table-cell office:value-type="string" calcext:value-type="string">
            <text:p>S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Communication Authority (NCA)</text:p>
            <text:p>2nd Floor-Ministry of ICT &amp; Postal Services Main Building</text:p>
            <text:p>P.O. Box 531</text:p>
            <text:p>Juba</text:p>
            <text:p>South Sudan</text:p>
          </table:table-cell>
          <table:table-cell office:value-type="string" calcext:value-type="string">
            <text:p>🇸🇸 SS</text:p>
          </table:table-cell>
          <table:table-cell office:value-type="string" calcext:value-type="string">
            <text:p>Admin</text:p>
            <text:p>National Communication Authority (NCA)</text:p>
            <text:p>2nd Floor-Ministry of ICT &amp; Postal Services Main Building</text:p>
            <text:p>P.O. Box 531</text:p>
            <text:p>Juba</text:p>
            <text:p>South Sudan</text:p>
          </table:table-cell>
          <table:table-cell office:value-type="string" calcext:value-type="string">
            <text:p>🇸🇸 SS</text:p>
          </table:table-cell>
          <table:table-cell office:value-type="string" calcext:value-type="string">
            <text:p>Technical Support</text:p>
            <text:p>National Communication Authority (NCA)</text:p>
            <text:p>2nd Floor-Ministry of ICT &amp; Postal Services Main Building</text:p>
            <text:p>P.O. Box 531</text:p>
            <text:p>Juba</text:p>
            <text:p>South Sudan</text:p>
          </table:table-cell>
          <table:table-cell office:value-type="string" calcext:value-type="string">
            <text:p>🇸🇸 S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s.html</text:p>
          </table:table-cell>
        </table:table-row>
        <table:table-row table:style-name="ro2">
          <table:table-cell office:value-type="string" calcext:value-type="string">
            <text:p>STAD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DA Arzneimittel AG</text:p>
            <text:p>Stadastrasse 2</text:p>
            <text:p>Bad Vilbel Hessen 61118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EO Opportunity Interactive Services GmbH</text:p>
            <text:p>Opportunity Interactive Services GmbH</text:p>
            <text:p>Robert-Bosch-Strasse 24</text:p>
            <text:p>Karben Hessen 61184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stada.html</text:p>
          </table:table-cell>
        </table:table-row>
        <table:table-row table:style-name="ro2">
          <table:table-cell office:value-type="string" calcext:value-type="string">
            <text:p>STAPL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ples, Inc.</text:p>
            <text:p>500 Staples Drive</text:p>
            <text:p>Framingham MA 017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ichael Dowd</text:p>
            <text:p>Staples, Inc.</text:p>
            <text:p>500 Staples Drive</text:p>
            <text:p>Framingham MA 017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aples.html</text:p>
          </table:table-cell>
        </table:table-row>
        <table:table-row table:style-name="ro2">
          <table:table-cell office:value-type="string" calcext:value-type="string">
            <text:p>ST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r India Private Limited</text:p>
            <text:p>Star House, Off Dr.E.Moses Road, Mahalaxmi</text:p>
            <text:p>Mumbai Maharashtra 40001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Director - Data Engineering &amp; Platforms</text:p>
            <text:p>Star India Private Limited</text:p>
            <text:p>Star House, Urmi Estate, 95, Ganpatrao Kadam Marg, Lower Parel (West)</text:p>
            <text:p>Mumbai Maharashtra 400013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shington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ar.html</text:p>
          </table:table-cell>
        </table:table-row>
        <table:table-row table:style-name="ro3">
          <table:table-cell office:value-type="string" calcext:value-type="string">
            <text:p>STARHU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tarhub.html</text:p>
          </table:table-cell>
        </table:table-row>
        <table:table-row table:style-name="ro4">
          <table:table-cell office:value-type="string" calcext:value-type="string">
            <text:p>STATEBA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TE BANK OF INDIA</text:p>
            <text:p>State Bank Bhavan, Madame Cama Road, Nariman Point</text:p>
            <text:p>Mumbai Maharashtra 40002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IT-NW&amp;MS Department</text:p>
            <text:p>State Bank of India</text:p>
            <text:p>GITC, Belapur Sector-11</text:p>
            <text:p>Navi Mumbai Maharashtra 400614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atebank.html</text:p>
          </table:table-cell>
        </table:table-row>
        <table:table-row table:style-name="ro2">
          <table:table-cell office:value-type="string" calcext:value-type="string">
            <text:p>STATEFAR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te Farm Mutual Automobile Insurance Company</text:p>
            <text:p>One State Farm Plaza</text:p>
            <text:p>Bloomington IL 61710-00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hristopher Niemi</text:p>
            <text:p>Markmonitor Inc.</text:p>
            <text:p>1120 S. Rackham Way, Suite 300</text:p>
            <text:p>Meridian ID 8364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atefarm.html</text:p>
          </table:table-cell>
        </table:table-row>
        <table:table-row table:style-name="ro3">
          <table:table-cell office:value-type="string" calcext:value-type="string">
            <text:p>STATOI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tatoil.html</text:p>
          </table:table-cell>
        </table:table-row>
        <table:table-row table:style-name="ro4">
          <table:table-cell office:value-type="string" calcext:value-type="string">
            <text:p>STCGROU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udi Telecom Company</text:p>
            <text:p>8214 Al Imam Saud Ibn Abdul Aziz Branch Road</text:p>
            <text:p>Al Mursalat</text:p>
            <text:p>PO Box 87912</text:p>
            <text:p>Riyadh 11652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Head of Registry Services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cgroup.html</text:p>
          </table:table-cell>
        </table:table-row>
        <table:table-row table:style-name="ro4">
          <table:table-cell office:value-type="string" calcext:value-type="string">
            <text:p>ST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udi Telecom Company</text:p>
            <text:p>8214 Al Imam Saud Ibn Abdul Aziz Branch Road</text:p>
            <text:p>Al Mursalat</text:p>
            <text:p>PO Box 87912</text:p>
            <text:p>Riyadh 11652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Director of Legal and Policy</text:p>
            <text:p>CentralNic</text:p>
            <text:p>35-39 Moorgate</text:p>
            <text:p>London EC2R 6A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c.html</text:p>
          </table:table-cell>
        </table:table-row>
        <table:table-row table:style-name="ro2">
          <table:table-cell office:value-type="string" calcext:value-type="string">
            <text:p>S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cnisys</text:p>
            <text:p>Travessa Joa de Deus</text:p>
            <text:p>CP 709</text:p>
            <text:p>Sao Tome and Principe</text:p>
          </table:table-cell>
          <table:table-cell office:value-type="string" calcext:value-type="string">
            <text:p>🇸🇹 ST</text:p>
          </table:table-cell>
          <table:table-cell office:value-type="string" calcext:value-type="string">
            <text:p>Aguinaldo Salvaterra</text:p>
            <text:p>Tecnisys</text:p>
            <text:p>Travessa Joa de Deus</text:p>
            <text:p>CP 709</text:p>
            <text:p>Sao Tome and Principe</text:p>
          </table:table-cell>
          <table:table-cell office:value-type="string" calcext:value-type="string">
            <text:p>🇸🇹 ST</text:p>
          </table:table-cell>
          <table:table-cell office:value-type="string" calcext:value-type="string">
            <text:p>Andreas Norman</text:p>
            <text:p>Bahnhof AB</text:p>
            <text:p>Box 930</text:p>
            <text:p>Borlänge 78129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.html</text:p>
          </table:table-cell>
        </table:table-row>
        <table:table-row table:style-name="ro4">
          <table:table-cell office:value-type="string" calcext:value-type="string">
            <text:p>STOCKHOL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ockholms kommun</text:p>
            <text:p>Ragnar Östbergs plan 1</text:p>
            <text:p>Stockholm SE-10535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Project Manager</text:p>
            <text:p>City of Stockholm</text:p>
            <text:p>Ragnar Östbergs plan 1</text:p>
            <text:p>Stockholm SE-10535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stockholm.html</text:p>
          </table:table-cell>
        </table:table-row>
        <table:table-row table:style-name="ro4">
          <table:table-cell office:value-type="string" calcext:value-type="string">
            <text:p>STORA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orage.html</text:p>
          </table:table-cell>
        </table:table-row>
        <table:table-row table:style-name="ro2">
          <table:table-cell office:value-type="string" calcext:value-type="string">
            <text:p>STO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ore.html</text:p>
          </table:table-cell>
        </table:table-row>
        <table:table-row table:style-name="ro2">
          <table:table-cell office:value-type="string" calcext:value-type="string">
            <text:p>STREA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Stream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ream.html</text:p>
          </table:table-cell>
        </table:table-row>
        <table:table-row table:style-name="ro4">
          <table:table-cell office:value-type="string" calcext:value-type="string">
            <text:p>STUDI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udio.html</text:p>
          </table:table-cell>
        </table:table-row>
        <table:table-row table:style-name="ro2">
          <table:table-cell office:value-type="string" calcext:value-type="string">
            <text:p>STUD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udy.html</text:p>
          </table:table-cell>
        </table:table-row>
        <table:table-row table:style-name="ro4">
          <table:table-cell office:value-type="string" calcext:value-type="string">
            <text:p>STYL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tyle.html</text:p>
          </table:table-cell>
        </table:table-row>
        <table:table-row table:style-name="ro4">
          <table:table-cell office:value-type="string" calcext:value-type="string">
            <text:p>SUCK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ox Populi Registry Ltd.</text:p>
            <text:p>3-110 Governors Square,</text:p>
            <text:p>Seven Mile Beach</text:p>
            <text:p>Grand Cayman KY1-1108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John Berard</text:p>
            <text:p>Vox Populi Registry Ltd.</text:p>
            <text:p>3-110 Governors Square,</text:p>
            <text:p>Seven Mile Beach</text:p>
            <text:p>Grand Cayman KY1-1108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Rob Hall</text:p>
            <text:p>Momentous Inc</text:p>
            <text:p>308 Port St. Charles</text:p>
            <text:p>St. Peter BB26013</text:p>
            <text:p>Barbados</text:p>
          </table:table-cell>
          <table:table-cell office:value-type="string" calcext:value-type="string">
            <text:p>🇧🇧 BB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ucks.html</text:p>
          </table:table-cell>
        </table:table-row>
        <table:table-row table:style-name="ro2">
          <table:table-cell office:value-type="string" calcext:value-type="string">
            <text:p>S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ussian Institute for Development of Public Networks (ROSNIIROS)</text:p>
            <text:p>1, Kurchatov Sq.</text:p>
            <text:p>Moscow 123098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ROSNIIROS</text:p>
            <text:p>Russian Institute for Development of Public Networks (ROSNIIROS)</text:p>
            <text:p>1, Kurchatov Sq.</text:p>
            <text:p>Moscow 123182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Technical Center of Internet</text:p>
            <text:p>Technical Center of Internet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u.html</text:p>
          </table:table-cell>
        </table:table-row>
        <table:table-row table:style-name="ro4">
          <table:table-cell office:value-type="string" calcext:value-type="string">
            <text:p>SUPPLI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upplies.html</text:p>
          </table:table-cell>
        </table:table-row>
        <table:table-row table:style-name="ro4">
          <table:table-cell office:value-type="string" calcext:value-type="string">
            <text:p>SUPPL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upply.html</text:p>
          </table:table-cell>
        </table:table-row>
        <table:table-row table:style-name="ro4">
          <table:table-cell office:value-type="string" calcext:value-type="string">
            <text:p>SUPPOR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upport.html</text:p>
          </table:table-cell>
        </table:table-row>
        <table:table-row table:style-name="ro2">
          <table:table-cell office:value-type="string" calcext:value-type="string">
            <text:p>SURF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urf.html</text:p>
          </table:table-cell>
        </table:table-row>
        <table:table-row table:style-name="ro4">
          <table:table-cell office:value-type="string" calcext:value-type="string">
            <text:p>SURGER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urgery.html</text:p>
          </table:table-cell>
        </table:table-row>
        <table:table-row table:style-name="ro4">
          <table:table-cell office:value-type="string" calcext:value-type="string">
            <text:p>SUZUK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UZUKI MOTOR CORPORATION</text:p>
            <text:p>300, Takatsuka-cho, Minami-ku</text:p>
            <text:p>Hamamatsu City 432-861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uzuki.html</text:p>
          </table:table-cell>
        </table:table-row>
        <table:table-row table:style-name="ro2">
          <table:table-cell office:value-type="string" calcext:value-type="string">
            <text:p>SV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VNet</text:p>
            <text:p>Calle la Reforma No. 249, Colonia San Benito</text:p>
            <text:p>San Salvador</text:p>
            <text:p>El Salvador</text:p>
          </table:table-cell>
          <table:table-cell office:value-type="string" calcext:value-type="string">
            <text:p>🇸🇻 SV</text:p>
          </table:table-cell>
          <table:table-cell office:value-type="string" calcext:value-type="string">
            <text:p>Rafael Ibarra</text:p>
            <text:p>SVNet</text:p>
            <text:p>Calle la Reforma No. 249, Colonia San Benito</text:p>
            <text:p>San Salvador</text:p>
            <text:p>El Salvador</text:p>
          </table:table-cell>
          <table:table-cell office:value-type="string" calcext:value-type="string">
            <text:p>🇸🇻 SV</text:p>
          </table:table-cell>
          <table:table-cell office:value-type="string" calcext:value-type="string">
            <text:p>Gilberto Lara</text:p>
            <text:p>Conexión al Desarrollo de El Salvador</text:p>
            <text:p>Calle la Reforma No. 249, Colonia San Benito</text:p>
            <text:p>San Salvador</text:p>
            <text:p>El Salvador</text:p>
          </table:table-cell>
          <table:table-cell office:value-type="string" calcext:value-type="string">
            <text:p>🇸🇻 SV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v.html</text:p>
          </table:table-cell>
        </table:table-row>
        <table:table-row table:style-name="ro5">
          <table:table-cell office:value-type="string" calcext:value-type="string">
            <text:p>SWAT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Swatch Group Ltd</text:p>
            <text:p>Seevorstadt 6</text:p>
            <text:p>Biel / Bienne CH-250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Digital Project Manager</text:p>
            <text:p>The Swatch Group Ltd</text:p>
            <text:p>Seevorstadt 6</text:p>
            <text:p>Biel / Bienne CH-250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Registry Services Technical</text:p>
            <text:p>Nominet</text:p>
            <text:p>Minerva House,</text:p>
            <text:p>Edmund Halley Road,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watch.html</text:p>
          </table:table-cell>
        </table:table-row>
        <table:table-row table:style-name="ro3">
          <table:table-cell office:value-type="string" calcext:value-type="string">
            <text:p>SWIFTCOV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wiftcover.html</text:p>
          </table:table-cell>
        </table:table-row>
        <table:table-row table:style-name="ro4">
          <table:table-cell office:value-type="string" calcext:value-type="string">
            <text:p>SWIS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wiss Confederation</text:p>
            <text:p>Federal Office of Communications (OFCOM)</text:p>
            <text:p>Rue de l'Avenir 44</text:p>
            <text:p>P.O Box</text:p>
            <text:p>Biel/Bienne BE CH-250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swiss TLD Administrative Contact</text:p>
            <text:p>Federal Office of Communications (OFCOM)</text:p>
            <text:p>Rue de l'Avenir 44</text:p>
            <text:p>P.O Box</text:p>
            <text:p>Biel / Bienne BE CH-2501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.swiss TLD Technical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swiss.html</text:p>
          </table:table-cell>
        </table:table-row>
        <table:table-row table:style-name="ro2">
          <table:table-cell office:value-type="string" calcext:value-type="string">
            <text:p>SX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X Registry SA B.V.</text:p>
            <text:p>Skyline Drive #2</text:p>
            <text:p>Indigo Bay</text:p>
            <text:p>Sint Maarten (Dutch part)</text:p>
          </table:table-cell>
          <table:table-cell office:value-type="string" calcext:value-type="string">
            <text:p>🇸🇽 SX</text:p>
          </table:table-cell>
          <table:table-cell office:value-type="string" calcext:value-type="string">
            <text:p>CEO</text:p>
            <text:p>SX Registry SA B.V.</text:p>
            <text:p>Skyline Drive #2</text:p>
            <text:p>Indigo Bay</text:p>
            <text:p>Sint Maarten (Dutch part)</text:p>
          </table:table-cell>
          <table:table-cell office:value-type="string" calcext:value-type="string">
            <text:p>🇸🇽 SX</text:p>
          </table:table-cell>
          <table:table-cell office:value-type="string" calcext:value-type="string">
            <text:p>Don Slaunwhite</text:p>
            <text:p>Canadian Internet Registration Authority (CIRA)</text:p>
            <text:p>979 Bank Street, Suite 400</text:p>
            <text:p>Ottawa ON K1S 5K5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x.html</text:p>
          </table:table-cell>
        </table:table-row>
        <table:table-row table:style-name="ro2">
          <table:table-cell office:value-type="string" calcext:value-type="string">
            <text:p>SYDNE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te of New South Wales, Department of Premier and Cabinet</text:p>
            <text:p>1 Farrer Place</text:p>
            <text:p>Sydney NSW 2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ydney.html</text:p>
          </table:table-cell>
        </table:table-row>
        <table:table-row table:style-name="ro4">
          <table:table-cell office:value-type="string" calcext:value-type="string">
            <text:p>S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Authority for Information Technology Services (NAITS)</text:p>
            <text:p>Sahara-Sabboura Crossroads</text:p>
            <text:p>P.O. Box 60/Saboura</text:p>
            <text:p>Damascus</text:p>
            <text:p>Syrian Arab Republic (the)</text:p>
          </table:table-cell>
          <table:table-cell office:value-type="string" calcext:value-type="string">
            <text:p>🇸🇾 SY</text:p>
          </table:table-cell>
          <table:table-cell office:value-type="string" calcext:value-type="string">
            <text:p>Head of Licensing Department</text:p>
            <text:p>National Authority for IT Services (NAITS)</text:p>
            <text:p>Sahara-Sabboura Crossroads</text:p>
            <text:p>P.O. Box 47/Kudsaya</text:p>
            <text:p>Damascus</text:p>
            <text:p>Syrian Arab Republic (the)</text:p>
          </table:table-cell>
          <table:table-cell office:value-type="string" calcext:value-type="string">
            <text:p>🇸🇾 SY</text:p>
          </table:table-cell>
          <table:table-cell office:value-type="string" calcext:value-type="string">
            <text:p>NAITS DNS Technical Department</text:p>
            <text:p>National Authority for IT Services (NAITS)</text:p>
            <text:p>Sahara-Sabboura Crossroads</text:p>
            <text:p>P.O. Box 47/Kudsaya</text:p>
            <text:p>Damascus</text:p>
            <text:p>Syrian Arab Republic (the)</text:p>
          </table:table-cell>
          <table:table-cell office:value-type="string" calcext:value-type="string">
            <text:p>🇸🇾 S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y.html</text:p>
          </table:table-cell>
        </table:table-row>
        <table:table-row table:style-name="ro3">
          <table:table-cell office:value-type="string" calcext:value-type="string">
            <text:p>SYMANTE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symantec.html</text:p>
          </table:table-cell>
        </table:table-row>
        <table:table-row table:style-name="ro4">
          <table:table-cell office:value-type="string" calcext:value-type="string">
            <text:p>SYSTEM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ystems.html</text:p>
          </table:table-cell>
        </table:table-row>
        <table:table-row table:style-name="ro2">
          <table:table-cell office:value-type="string" calcext:value-type="string">
            <text:p>S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SwazilandDepartment of Computer Science</text:p>
            <text:p>P/Bag Kwaluseni</text:p>
            <text:p>Eswatini</text:p>
          </table:table-cell>
          <table:table-cell office:value-type="string" calcext:value-type="string">
            <text:p>🇸🇿 SZ</text:p>
          </table:table-cell>
          <table:table-cell office:value-type="string" calcext:value-type="string">
            <text:p>Ralph Nkambule</text:p>
            <text:p>Swaziland ISP Association</text:p>
            <text:p>P.O. Box A59, Swazi Plaza</text:p>
            <text:p>Mbabane Hhohho H101</text:p>
            <text:p>Eswatini</text:p>
          </table:table-cell>
          <table:table-cell office:value-type="string" calcext:value-type="string">
            <text:p>🇸🇿 SZ</text:p>
          </table:table-cell>
          <table:table-cell office:value-type="string" calcext:value-type="string">
            <text:p>Ralph Nkambule</text:p>
            <text:p>Swaziland ISP Association</text:p>
            <text:p>P.O. Box A59, Swazi Plaza</text:p>
            <text:p>Mbabane Hhohho H101</text:p>
            <text:p>Eswatini</text:p>
          </table:table-cell>
          <table:table-cell office:value-type="string" calcext:value-type="string">
            <text:p>🇸🇿 S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sz.html</text:p>
          </table:table-cell>
        </table:table-row>
        <table:table-row table:style-name="ro4">
          <table:table-cell office:value-type="string" calcext:value-type="string">
            <text:p>TA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abcorp Holdings Limited</text:p>
            <text:p>5 Bowen Crescent</text:p>
            <text:p>Melbourne VIC 3004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Senior Corporate Lawyer – IP</text:p>
            <text:p>Tabcorp Holdings Limited</text:p>
            <text:p>5 Bowen Crescent</text:p>
            <text:p>Melbourne VIC 3004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Project &amp; Process Manager</text:p>
            <text:p>CSC Digital Brand Services</text:p>
            <text:p>2711 Centerville Rd.</text:p>
            <text:p>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b.html</text:p>
          </table:table-cell>
        </table:table-row>
        <table:table-row table:style-name="ro2">
          <table:table-cell office:value-type="string" calcext:value-type="string">
            <text:p>TAIPE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aipei City Government</text:p>
            <text:p>No.1, City Hall Rd., Xinyi District</text:p>
            <text:p>Taipei City 11008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Yung-Ching Chang</text:p>
            <text:p>Taipei City Government</text:p>
            <text:p>No.1, City Hall Rd., Xinyi District</text:p>
            <text:p>Taipei City 11008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ipei.html</text:p>
          </table:table-cell>
        </table:table-row>
        <table:table-row table:style-name="ro5">
          <table:table-cell office:value-type="string" calcext:value-type="string">
            <text:p>TAL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lk.html</text:p>
          </table:table-cell>
        </table:table-row>
        <table:table-row table:style-name="ro4">
          <table:table-cell office:value-type="string" calcext:value-type="string">
            <text:p>TAOBA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libaba Group Holding Limited</text:p>
            <text:p>Fourth Floor, One Capital Place, P.O Box 847</text:p>
            <text:p>George Town Grand Cayman KY1-1103</text:p>
            <text:p>Grand Cayman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Project &amp; Process Manager</text:p>
            <text:p>Alibaba Group Holding Limited</text:p>
            <text:p>Fourth Floor, One Capital Place, P.O Box 847</text:p>
            <text:p>George Town Grand Cayman KY1-1103</text:p>
            <text:p>Grand Cayman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obao.html</text:p>
          </table:table-cell>
        </table:table-row>
        <table:table-row table:style-name="ro2">
          <table:table-cell office:value-type="string" calcext:value-type="string">
            <text:p>TARG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arget Domain Holdings, LLC</text:p>
            <text:p>1000 Nicollet Mall</text:p>
            <text:p>Minneapolis MN 554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dministrative Contact</text:p>
            <text:p>Target Domain Holdings, LLC</text:p>
            <text:p>1000 Nicollet Mall</text:p>
            <text:p>Minneapolis MN 5540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rget.html</text:p>
          </table:table-cell>
        </table:table-row>
        <table:table-row table:style-name="ro4">
          <table:table-cell office:value-type="string" calcext:value-type="string">
            <text:p>TATAMOTO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ata Motors Ltd</text:p>
            <text:p>1st Floor</text:p>
            <text:p>Service Road, Teen Hath Naka, Thane West</text:p>
            <text:p>Thane Maharashtra 400604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General Manager, IT Strategy &amp; Solutions</text:p>
            <text:p>Tata Motors Ltd</text:p>
            <text:p>1st Floor</text:p>
            <text:p>Service Road, Teen Hath Naka, Thane West</text:p>
            <text:p>Thane Maharashtra 400604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tamotors.html</text:p>
          </table:table-cell>
        </table:table-row>
        <table:table-row table:style-name="ro2">
          <table:table-cell office:value-type="string" calcext:value-type="string">
            <text:p>TATA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imited Liability Company "Coordination Center of Regional Domain of Tatarstan Republic"</text:p>
            <text:p>52, Peterburgskaya St.</text:p>
            <text:p>Kazan Republic of Tatarstan 420107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Project Manager</text:p>
            <text:p>Limited Liability Company "Coordination Center of Regional Domain of Tatarstan Republic"</text:p>
            <text:p>52, Peterburgskaya St.</text:p>
            <text:p>Kazan Republic of Tatarstan 420107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Network enginner</text:p>
            <text:p>Technical Center of Internet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tar.html</text:p>
          </table:table-cell>
        </table:table-row>
        <table:table-row table:style-name="ro2">
          <table:table-cell office:value-type="string" calcext:value-type="string">
            <text:p>TATTO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ttoo.html</text:p>
          </table:table-cell>
        </table:table-row>
        <table:table-row table:style-name="ro4">
          <table:table-cell office:value-type="string" calcext:value-type="string">
            <text:p>TA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x.html</text:p>
          </table:table-cell>
        </table:table-row>
        <table:table-row table:style-name="ro4">
          <table:table-cell office:value-type="string" calcext:value-type="string">
            <text:p>TAX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axi.html</text:p>
          </table:table-cell>
        </table:table-row>
        <table:table-row table:style-name="ro4">
          <table:table-cell office:value-type="string" calcext:value-type="string">
            <text:p>T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elrex TC</text:p>
            <text:p>Richmond House</text:p>
            <text:p>PO Box 127</text:p>
            <text:p>Leeward Highway</text:p>
            <text:p>Providenciales</text:p>
            <text:p>Turks and Caicos Islands (the)</text:p>
          </table:table-cell>
          <table:table-cell office:value-type="string" calcext:value-type="string">
            <text:p>🇹🇨 TC</text:p>
          </table:table-cell>
          <table:table-cell office:value-type="string" calcext:value-type="string">
            <text:p>Mr. Kenva Williams</text:p>
            <text:p>TCI Telecommunications Commission</text:p>
            <text:p>P.O. Box 203</text:p>
            <text:p>872 Business Solutions Building  Leeward Highway</text:p>
            <text:p>Providenciales</text:p>
            <text:p>Turks and Caicos Islands (the)</text:p>
          </table:table-cell>
          <table:table-cell office:value-type="string" calcext:value-type="string">
            <text:p>🇹🇨 TC</text:p>
          </table:table-cell>
          <table:table-cell office:value-type="string" calcext:value-type="string">
            <text:p>Ali Yilmaz</text:p>
            <text:p>NIC TC Internet Hizmetleri A.S.</text:p>
            <text:p>Hüseyin Yılmaz Cad. 67 D Blok - 207</text:p>
            <text:p>Denizli 20070</text:p>
            <text:p>Turkey</text:p>
          </table:table-cell>
          <table:table-cell office:value-type="string" calcext:value-type="string">
            <text:p>🇹🇷 T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c.html</text:p>
          </table:table-cell>
        </table:table-row>
        <table:table-row table:style-name="ro2">
          <table:table-cell office:value-type="string" calcext:value-type="string">
            <text:p>TC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ergency Back-End Registry Operator Program - ICANN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BERO Event Director</text:p>
            <text:p>Internet Corporation for Assigned Names and Numbers (ICANN)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Nominet EBERO Event Manager</text:p>
            <text:p>Nominet</text:p>
            <text:p>Minerva House, Edmund Halley Road, Oxford Science Park</text:p>
            <text:p>Oxford Oxon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ci.html</text:p>
          </table:table-cell>
        </table:table-row>
        <table:table-row table:style-name="ro4">
          <table:table-cell office:value-type="string" calcext:value-type="string">
            <text:p>TD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l'Agence de Développement des Technologies de l'Information et de la Communication (ADETIC)</text:p>
            <text:p>Rue du Colonel Hassan Moursal Kourda</text:p>
            <text:p>P.O. Box 240</text:p>
            <text:p>N'Djamena</text:p>
            <text:p>Chad</text:p>
          </table:table-cell>
          <table:table-cell office:value-type="string" calcext:value-type="string">
            <text:p>🇹🇩 TD</text:p>
          </table:table-cell>
          <table:table-cell office:value-type="string" calcext:value-type="string">
            <text:p>Ingenieur en Réseaux Telecoms</text:p>
            <text:p>ADETIC</text:p>
            <text:p>Rue du Colonel Hassan Moursal Kourda</text:p>
            <text:p>P.O. Box 240</text:p>
            <text:p>N'Djamena</text:p>
            <text:p>Chad</text:p>
          </table:table-cell>
          <table:table-cell office:value-type="string" calcext:value-type="string">
            <text:p>🇹🇩 TD</text:p>
          </table:table-cell>
          <table:table-cell office:value-type="string" calcext:value-type="string">
            <text:p>Chef de Service Gestion du Noms de Domaines et des Adresses IP</text:p>
            <text:p>ADETIC</text:p>
            <text:p>Rue du Colonel Hassan Moursal Kourda</text:p>
            <text:p>P.O. Box 240</text:p>
            <text:p>N'Djamena</text:p>
            <text:p>Chad</text:p>
          </table:table-cell>
          <table:table-cell office:value-type="string" calcext:value-type="string">
            <text:p>🇹🇩 T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d.html</text:p>
          </table:table-cell>
        </table:table-row>
        <table:table-row table:style-name="ro2">
          <table:table-cell office:value-type="string" calcext:value-type="string">
            <text:p>TD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DK Corporation</text:p>
            <text:p>Nihonbashi Takashimaya Mitsui Building</text:p>
            <text:p>2-5-1 Nihonbashi</text:p>
            <text:p>Chuo-ku Tokyo 103-6128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Jacob Williams</text:p>
            <text:p>Interlink Co., Ltd.</text:p>
            <text:p>Sunshine 60 Bldg. 45F 3-1-1 Higashi Ikebukuro</text:p>
            <text:p>Toshima Tokyo 170-604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dk.html</text:p>
          </table:table-cell>
        </table:table-row>
        <table:table-row table:style-name="ro4">
          <table:table-cell office:value-type="string" calcext:value-type="string">
            <text:p>TEA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eam.html</text:p>
          </table:table-cell>
        </table:table-row>
        <table:table-row table:style-name="ro2">
          <table:table-cell office:value-type="string" calcext:value-type="string">
            <text:p>TE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ech.html</text:p>
          </table:table-cell>
        </table:table-row>
        <table:table-row table:style-name="ro4">
          <table:table-cell office:value-type="string" calcext:value-type="string">
            <text:p>TECHNOLOG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echnology.html</text:p>
          </table:table-cell>
        </table:table-row>
        <table:table-row table:style-name="ro3">
          <table:table-cell office:value-type="string" calcext:value-type="string">
            <text:p>TELECI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telecity.html</text:p>
          </table:table-cell>
        </table:table-row>
        <table:table-row table:style-name="ro3">
          <table:table-cell office:value-type="string" calcext:value-type="string">
            <text:p>TELEFONIC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telefonica.html</text:p>
          </table:table-cell>
        </table:table-row>
        <table:table-row table:style-name="ro2">
          <table:table-cell office:value-type="string" calcext:value-type="string">
            <text:p>TEL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elnames Ltd.</text:p>
            <text:p>16 Charles II Street</text:p>
            <text:p>London SW1Y 4NW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Administrative Contact</text:p>
            <text:p>Telnames Ltd.</text:p>
            <text:p>16 Charles II Street</text:p>
            <text:p>London SW1Y 4NW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ronDNS Support</text:p>
            <text:p>Knipp Medien und Kommunikation GmbH</text:p>
            <text:p>Martin-Schmeisser-Weg 9</text:p>
            <text:p>Dortmund North Rhine-Westphalia 4422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tel.html</text:p>
          </table:table-cell>
        </table:table-row>
        <table:table-row table:style-name="ro4">
          <table:table-cell office:value-type="string" calcext:value-type="string">
            <text:p>TEMASE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emasek Holdings (Private) Limited</text:p>
            <text:p>60B Orchard Road</text:p>
            <text:p>#06-18 Tower 2</text:p>
            <text:p>The Atrium@Orchard</text:p>
            <text:p>Singapore 238891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Business Development Executive</text:p>
            <text:p>IP Mirror Pte Ltd</text:p>
            <text:p>9 Hongkong Street #01-01</text:p>
            <text:p>Singapore 059652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emasek.html</text:p>
          </table:table-cell>
        </table:table-row>
        <table:table-row table:style-name="ro4">
          <table:table-cell office:value-type="string" calcext:value-type="string">
            <text:p>TENNI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ennis.html</text:p>
          </table:table-cell>
        </table:table-row>
        <table:table-row table:style-name="ro2">
          <table:table-cell office:value-type="string" calcext:value-type="string">
            <text:p>TEV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eva Pharmaceutical Industries Limited</text:p>
            <text:p>5 Basel Street</text:p>
            <text:p>Petach Tikva 49131</text:p>
            <text:p>Israel</text:p>
          </table:table-cell>
          <table:table-cell office:value-type="string" calcext:value-type="string">
            <text:p>🇮🇱 IL</text:p>
          </table:table-cell>
          <table:table-cell office:value-type="string" calcext:value-type="string">
            <text:p>Domain Manager</text:p>
            <text:p>Teva Pharmaceutical Industries Limited</text:p>
            <text:p>425 Privet Road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eva.html</text:p>
          </table:table-cell>
        </table:table-row>
        <table:table-row table:style-name="ro2">
          <table:table-cell office:value-type="string" calcext:value-type="string">
            <text:p>TF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Admin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tf.html</text:p>
          </table:table-cell>
        </table:table-row>
        <table:table-row table:style-name="ro5">
          <table:table-cell office:value-type="string" calcext:value-type="string">
            <text:p>T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utorité de Régulation des Communications Electroniques et des Postes (ARCEP)</text:p>
            <text:p>4638, Boulevard Général Gnassingbé Eyadema</text:p>
            <text:p>Immeuble ARCEP</text:p>
            <text:p>BP 358</text:p>
            <text:p>Lomé</text:p>
            <text:p>Togo</text:p>
          </table:table-cell>
          <table:table-cell office:value-type="string" calcext:value-type="string">
            <text:p>🇹🇬 TG</text:p>
          </table:table-cell>
          <table:table-cell office:value-type="string" calcext:value-type="string">
            <text:p>Chief Executive Officer</text:p>
            <text:p>ARCEP</text:p>
            <text:p>4638, Boulevard Général Gnassingbé Eyadema</text:p>
            <text:p>Immeuble ARCEP</text:p>
            <text:p>BP 358</text:p>
            <text:p>Lomé</text:p>
            <text:p>Togo</text:p>
          </table:table-cell>
          <table:table-cell office:value-type="string" calcext:value-type="string">
            <text:p>🇹🇬 TG</text:p>
          </table:table-cell>
          <table:table-cell office:value-type="string" calcext:value-type="string">
            <text:p>Chief Executive Officer</text:p>
            <text:p>C.A.F.E. Informatique et Telecommunications</text:p>
            <text:p>Cite Maman NDanida, Bld du 30 Août</text:p>
            <text:p>Lome 07BP12596</text:p>
            <text:p>Togo</text:p>
          </table:table-cell>
          <table:table-cell office:value-type="string" calcext:value-type="string">
            <text:p>🇹🇬 T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g.html</text:p>
          </table:table-cell>
        </table:table-row>
        <table:table-row table:style-name="ro4">
          <table:table-cell office:value-type="string" calcext:value-type="string">
            <text:p>TH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ome Depot Product Authority, LLC</text:p>
            <text:p>2455 Paces Ferry Road, NW</text:p>
            <text:p>Atlanta GA 3033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Corporate Counsel</text:p>
            <text:p>Home Depot Product Authority, LLC</text:p>
            <text:p>2455 Paces Ferry Road, NW</text:p>
            <text:p>Atlanta GA 3033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hd.html</text:p>
          </table:table-cell>
        </table:table-row>
        <table:table-row table:style-name="ro4">
          <table:table-cell office:value-type="string" calcext:value-type="string">
            <text:p>THEAT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heater.html</text:p>
          </table:table-cell>
        </table:table-row>
        <table:table-row table:style-name="ro4">
          <table:table-cell office:value-type="string" calcext:value-type="string">
            <text:p>THEATR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heatre.html</text:p>
          </table:table-cell>
        </table:table-row>
        <table:table-row table:style-name="ro4">
          <table:table-cell office:value-type="string" calcext:value-type="string">
            <text:p>TH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hai Network Information Center Foundation</text:p>
            <text:p>159 Thanon Phichai</text:p>
            <text:p>Khwaeng Thanon Nakhon Chaisi, Khet Dusit</text:p>
            <text:p>Bangkok 103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Chaya Limchitti</text:p>
            <text:p>Thai Network Information Center Foundation</text:p>
            <text:p>159 Thanon Phichai</text:p>
            <text:p>Khwaeng Thanon Nakhon Chaisi, Khet Dusit</text:p>
            <text:p>Bangkok 103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Pensri Arunwatanamongkol</text:p>
            <text:p>Thai Network Information Center Foundation</text:p>
            <text:p>159 Thanon Phichai</text:p>
            <text:p>Khwaeng Thanon Nakhon Chaisi, Khet Dusit</text:p>
            <text:p>Bangkok 103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h.html</text:p>
          </table:table-cell>
        </table:table-row>
        <table:table-row table:style-name="ro2">
          <table:table-cell office:value-type="string" calcext:value-type="string">
            <text:p>TIA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eachers Insurance and Annuity Association of America</text:p>
            <text:p>730 Third Avenue</text:p>
            <text:p>New York NY 100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r. IT Engineer</text:p>
            <text:p>Teachers Insurance and Annuity Association of America</text:p>
            <text:p>730 Third Avenue</text:p>
            <text:p>New York NY 1001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iaa.html</text:p>
          </table:table-cell>
        </table:table-row>
        <table:table-row table:style-name="ro4">
          <table:table-cell office:value-type="string" calcext:value-type="string">
            <text:p>TICKE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ickets.html</text:p>
          </table:table-cell>
        </table:table-row>
        <table:table-row table:style-name="ro4">
          <table:table-cell office:value-type="string" calcext:value-type="string">
            <text:p>TIEND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ienda.html</text:p>
          </table:table-cell>
        </table:table-row>
        <table:table-row table:style-name="ro3">
          <table:table-cell office:value-type="string" calcext:value-type="string">
            <text:p>TIFFAN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tiffany.html</text:p>
          </table:table-cell>
        </table:table-row>
        <table:table-row table:style-name="ro4">
          <table:table-cell office:value-type="string" calcext:value-type="string">
            <text:p>TIP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ips.html</text:p>
          </table:table-cell>
        </table:table-row>
        <table:table-row table:style-name="ro4">
          <table:table-cell office:value-type="string" calcext:value-type="string">
            <text:p>TIR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ires.html</text:p>
          </table:table-cell>
        </table:table-row>
        <table:table-row table:style-name="ro2">
          <table:table-cell office:value-type="string" calcext:value-type="string">
            <text:p>TIRO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nkt Tirol GmbH</text:p>
            <text:p>Brunecker Strasse 3</text:p>
            <text:p>Innsbruck 6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Markus Kichl</text:p>
            <text:p>punkt Tirol GmbH</text:p>
            <text:p>Brunecker Strasse 3</text:p>
            <text:p>Innsbruck 6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Technical Operations</text:p>
            <text:p>RyCE GmbH</text:p>
            <text:p>Matznergasse 17</text:p>
            <text:p>Vienna 114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tirol.html</text:p>
          </table:table-cell>
        </table:table-row>
        <table:table-row table:style-name="ro2">
          <table:table-cell office:value-type="string" calcext:value-type="string">
            <text:p>TJ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formation Technology Center</text:p>
            <text:p>Rudaki 80</text:p>
            <text:p>Dushanbe 734023</text:p>
            <text:p>Tajikistan</text:p>
          </table:table-cell>
          <table:table-cell office:value-type="string" calcext:value-type="string">
            <text:p>🇹🇯 TJ</text:p>
          </table:table-cell>
          <table:table-cell office:value-type="string" calcext:value-type="string">
            <text:p>Administrative Contact</text:p>
            <text:p>Information Technology Center</text:p>
            <text:p>Rudaki 80</text:p>
            <text:p>Dushanbe 734023</text:p>
            <text:p>Tajikistan</text:p>
          </table:table-cell>
          <table:table-cell office:value-type="string" calcext:value-type="string">
            <text:p>🇹🇯 TJ</text:p>
          </table:table-cell>
          <table:table-cell office:value-type="string" calcext:value-type="string">
            <text:p>Technical Contact</text:p>
            <text:p>Information Technology Center</text:p>
            <text:p>Rudaki 80</text:p>
            <text:p>Dushanbe 734023</text:p>
            <text:p>Tajikistan</text:p>
          </table:table-cell>
          <table:table-cell office:value-type="string" calcext:value-type="string">
            <text:p>🇹🇯 TJ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j.html</text:p>
          </table:table-cell>
        </table:table-row>
        <table:table-row table:style-name="ro2">
          <table:table-cell office:value-type="string" calcext:value-type="string">
            <text:p>TJMAX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TJX Companies, Inc.</text:p>
            <text:p>770 Cochituate Road</text:p>
            <text:p>Framingham MA 017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aylor Frank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jmaxx.html</text:p>
          </table:table-cell>
        </table:table-row>
        <table:table-row table:style-name="ro2">
          <table:table-cell office:value-type="string" calcext:value-type="string">
            <text:p>TJ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TJX Companies, Inc.</text:p>
            <text:p>770 Cochituate Road</text:p>
            <text:p>Framingham MA 017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aylor Frank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jx.html</text:p>
          </table:table-cell>
        </table:table-row>
        <table:table-row table:style-name="ro2">
          <table:table-cell office:value-type="string" calcext:value-type="string">
            <text:p>T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 Tokelau Corporation (Teletok)</text:p>
            <text:p>Fenuafala</text:p>
            <text:p>Fakaofo</text:p>
            <text:p>Tokelau</text:p>
          </table:table-cell>
          <table:table-cell office:value-type="string" calcext:value-type="string">
            <text:p>🇹🇰 TK</text:p>
          </table:table-cell>
          <table:table-cell office:value-type="string" calcext:value-type="string">
            <text:p>CEO Teletok</text:p>
            <text:p>Telecommunication Tokelau Corporation (Teletok)</text:p>
            <text:p>Fenuafala</text:p>
            <text:p>Fakaofo</text:p>
            <text:p>Tokelau</text:p>
          </table:table-cell>
          <table:table-cell office:value-type="string" calcext:value-type="string">
            <text:p>🇹🇰 TK</text:p>
          </table:table-cell>
          <table:table-cell office:value-type="string" calcext:value-type="string">
            <text:p>Joost Zuurbier</text:p>
            <text:p>BV Dot TK</text:p>
            <text:p>Danzigerkade 23D</text:p>
            <text:p>Amsterdam NH 1013 AP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k.html</text:p>
          </table:table-cell>
        </table:table-row>
        <table:table-row table:style-name="ro2">
          <table:table-cell office:value-type="string" calcext:value-type="string">
            <text:p>TKMAX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TJX Companies, Inc.</text:p>
            <text:p>770 Cochituate Road</text:p>
            <text:p>Framingham MA 017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aylor Frank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kmaxx.html</text:p>
          </table:table-cell>
        </table:table-row>
        <table:table-row table:style-name="ro4">
          <table:table-cell office:value-type="string" calcext:value-type="string">
            <text:p>TL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utoridade Nacional de Comunicações</text:p>
            <text:p>Avenida Bispo de Medeiros 8</text:p>
            <text:p>Dili 10000</text:p>
            <text:p>Timor-Leste</text:p>
          </table:table-cell>
          <table:table-cell office:value-type="string" calcext:value-type="string">
            <text:p>🇹🇱 TL</text:p>
          </table:table-cell>
          <table:table-cell office:value-type="string" calcext:value-type="string">
            <text:p>Chairperson</text:p>
            <text:p>Autoridade Nacional  de Comunicações (ANC) of Timor-Leste</text:p>
            <text:p>Avenida Bispo de Medeiros 8</text:p>
            <text:p>Dili 10000</text:p>
            <text:p>Timor-Leste</text:p>
          </table:table-cell>
          <table:table-cell office:value-type="string" calcext:value-type="string">
            <text:p>🇹🇱 TL</text:p>
          </table:table-cell>
          <table:table-cell office:value-type="string" calcext:value-type="string">
            <text:p>Garth Miller</text:p>
            <text:p>CoCCA Registry Services (NZ) Limited</text:p>
            <text:p>11A Wynyard Street</text:p>
            <text:p>Devonport</text:p>
            <text:p>Auckland 0744</text:p>
            <text:p>New Zealand</text:p>
          </table:table-cell>
          <table:table-cell office:value-type="string" calcext:value-type="string">
            <text:p>🇳🇿 N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l.html</text:p>
          </table:table-cell>
        </table:table-row>
        <table:table-row table:style-name="ro4">
          <table:table-cell office:value-type="string" calcext:value-type="string">
            <text:p>TMA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libaba Group Holding Limited</text:p>
            <text:p>Fourth Floor, One Capital Place, P.O Box 847</text:p>
            <text:p>George Town Grand Cayman KY1-1103</text:p>
            <text:p>Grand Cayman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Project &amp; Process Manager</text:p>
            <text:p>Alibaba Group Holding Limited</text:p>
            <text:p>Fourth Floor, One Capital Place, P.O Box 847</text:p>
            <text:p>George Town Grand Cayman KY1-1103</text:p>
            <text:p>Grand Cayman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mall.html</text:p>
          </table:table-cell>
        </table:table-row>
        <table:table-row table:style-name="ro2">
          <table:table-cell office:value-type="string" calcext:value-type="string">
            <text:p>T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M Domain Registry Ltd</text:p>
            <text:p>180-182 Tottenham Court Road</text:p>
            <text:p>London W1T 7PD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Batyr Karryev</text:p>
            <text:p>TM Domain Registry Ltd</text:p>
            <text:p>180-182 Tottenham Court Road</text:p>
            <text:p>London W1T 7PD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stmaster</text:p>
            <text:p>TM Domain Registry Ltd</text:p>
            <text:p>180-182 Tottenham Court Road</text:p>
            <text:p>London W1T 7PD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tm.html</text:p>
          </table:table-cell>
        </table:table-row>
        <table:table-row table:style-name="ro2">
          <table:table-cell office:value-type="string" calcext:value-type="string">
            <text:p>T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ence Tunisienne d'Internet</text:p>
            <text:p>13 Rue Jugurtha Mutuelle-ville</text:p>
            <text:p>Tunis 1002</text:p>
            <text:p>Tunisia</text:p>
          </table:table-cell>
          <table:table-cell office:value-type="string" calcext:value-type="string">
            <text:p>🇹🇳 TN</text:p>
          </table:table-cell>
          <table:table-cell office:value-type="string" calcext:value-type="string">
            <text:p>Network Information Center Departement - NIC Admin</text:p>
            <text:p>Agence Tunisienne d'Internet</text:p>
            <text:p>13 Rue Jugurtha Mutuelle-ville</text:p>
            <text:p>Tunis 1002</text:p>
            <text:p>Tunisia</text:p>
          </table:table-cell>
          <table:table-cell office:value-type="string" calcext:value-type="string">
            <text:p>🇹🇳 TN</text:p>
          </table:table-cell>
          <table:table-cell office:value-type="string" calcext:value-type="string">
            <text:p>Network Information Center Departement - NIC</text:p>
            <text:p>Agence Tunisienne d'Internet</text:p>
            <text:p>13 Rue Jugurtha Mutuelle-ville</text:p>
            <text:p>Tunis 1002</text:p>
            <text:p>Tunisia</text:p>
          </table:table-cell>
          <table:table-cell office:value-type="string" calcext:value-type="string">
            <text:p>🇹🇳 T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n.html</text:p>
          </table:table-cell>
        </table:table-row>
        <table:table-row table:style-name="ro4">
          <table:table-cell office:value-type="string" calcext:value-type="string">
            <text:p>TOD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day.html</text:p>
          </table:table-cell>
        </table:table-row>
        <table:table-row table:style-name="ro2">
          <table:table-cell office:value-type="string" calcext:value-type="string">
            <text:p>TO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overnment of the Kingdom of Tonga, H.R.H. Crown Prince Tupouto'a, c/o Consulate of Tonga</text:p>
            <text:p>1350 Bayshore Hwy</text:p>
            <text:p>Suite 610</text:p>
            <text:p>Burlingame CA 9401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Justin Kaitapu</text:p>
            <text:p>Ma'ufanga</text:p>
            <text:p>Nuku'alofa</text:p>
            <text:p>Tonga</text:p>
          </table:table-cell>
          <table:table-cell office:value-type="string" calcext:value-type="string">
            <text:p>🇹🇴 TO</text:p>
          </table:table-cell>
          <table:table-cell office:value-type="string" calcext:value-type="string">
            <text:p>Francisco Obispo</text:p>
            <text:p>Tucows.com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.html</text:p>
          </table:table-cell>
        </table:table-row>
        <table:table-row table:style-name="ro4">
          <table:table-cell office:value-type="string" calcext:value-type="string">
            <text:p>TOKY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MO Registry, Inc.</text:p>
            <text:p>26-1 Sakuragaoka-cho</text:p>
            <text:p>Shibuy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kyo.html</text:p>
          </table:table-cell>
        </table:table-row>
        <table:table-row table:style-name="ro4">
          <table:table-cell office:value-type="string" calcext:value-type="string">
            <text:p>TOOL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ols.html</text:p>
          </table:table-cell>
        </table:table-row>
        <table:table-row table:style-name="ro4">
          <table:table-cell office:value-type="string" calcext:value-type="string">
            <text:p>TO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ong Kong Zhongze International Limited</text:p>
            <text:p>UNIT 6, 11/F PROSPERITY PLACE, 6 SHING YIP STREET, KWUN TONG KL</text:p>
            <text:p>Hong Ko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Sven Chen</text:p>
            <text:p>Jiangsu Bangning Science &amp; technology Co.,Ltd.</text:p>
            <text:p>3th Floor, BangNing Technology Park, 2 YuHua Avenue</text:p>
            <text:p>Yuhuatai District</text:p>
            <text:p>Nanjing Jiangsu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iFeng Shen</text:p>
            <text:p>Jiangsu Bangning Science &amp; technology Co.,Ltd.</text:p>
            <text:p>3th Floor, BangNing Technology Park, 2 YuHua Avenue</text:p>
            <text:p>Yuhuatai District</text:p>
            <text:p>Nanjing Jiangsu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p.html</text:p>
          </table:table-cell>
        </table:table-row>
        <table:table-row table:style-name="ro4">
          <table:table-cell office:value-type="string" calcext:value-type="string">
            <text:p>TORA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oray Industries, Inc.</text:p>
            <text:p>Nihonbashi Mitsui Tower, 1-1</text:p>
            <text:p>Nihonbashi-Muromachi 2-chome</text:p>
            <text:p>Chuo-ku Tokyo 103-8666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ray.html</text:p>
          </table:table-cell>
        </table:table-row>
        <table:table-row table:style-name="ro4">
          <table:table-cell office:value-type="string" calcext:value-type="string">
            <text:p>TOSHIB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OSHIBA Corporation</text:p>
            <text:p>1-1, Shibaura 1-chome</text:p>
            <text:p>Minato-ku  Tokyo 105-800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shiba.html</text:p>
          </table:table-cell>
        </table:table-row>
        <table:table-row table:style-name="ro5">
          <table:table-cell office:value-type="string" calcext:value-type="string">
            <text:p>TOTA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otalEnergies SE</text:p>
            <text:p>2 place Jean Millier</text:p>
            <text:p>La Defense 6</text:p>
            <text:p>La Defense Cedex</text:p>
            <text:p>Paris 9207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.total Admin Contact</text:p>
            <text:p>TotalEnergies SE</text:p>
            <text:p>2 place Jean Millier</text:p>
            <text:p>La Defense 6</text:p>
            <text:p>La Defense Cedex</text:p>
            <text:p>Paris 92078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total.html</text:p>
          </table:table-cell>
        </table:table-row>
        <table:table-row table:style-name="ro4">
          <table:table-cell office:value-type="string" calcext:value-type="string">
            <text:p>TOU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urs.html</text:p>
          </table:table-cell>
        </table:table-row>
        <table:table-row table:style-name="ro4">
          <table:table-cell office:value-type="string" calcext:value-type="string">
            <text:p>TOW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wn.html</text:p>
          </table:table-cell>
        </table:table-row>
        <table:table-row table:style-name="ro4">
          <table:table-cell office:value-type="string" calcext:value-type="string">
            <text:p>TOYOT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OYOTA MOTOR CORPORATION</text:p>
            <text:p>1 Toyota-Cho</text:p>
            <text:p>Toyota-shi Aichi 471-8571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Chief Operating Officer</text:p>
            <text:p>GMO BRAND SECURITY Inc.</text:p>
            <text:p>Cerulean Tower 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yota.html</text:p>
          </table:table-cell>
        </table:table-row>
        <table:table-row table:style-name="ro4">
          <table:table-cell office:value-type="string" calcext:value-type="string">
            <text:p>TOY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oys.html</text:p>
          </table:table-cell>
        </table:table-row>
        <table:table-row table:style-name="ro3">
          <table:table-cell office:value-type="string" calcext:value-type="string">
            <text:p>TP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tp.html</text:p>
          </table:table-cell>
        </table:table-row>
        <table:table-row table:style-name="ro2">
          <table:table-cell office:value-type="string" calcext:value-type="string">
            <text:p>TRAD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lite Registry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ade.html</text:p>
          </table:table-cell>
        </table:table-row>
        <table:table-row table:style-name="ro4">
          <table:table-cell office:value-type="string" calcext:value-type="string">
            <text:p>TRAD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ading.html</text:p>
          </table:table-cell>
        </table:table-row>
        <table:table-row table:style-name="ro4">
          <table:table-cell office:value-type="string" calcext:value-type="string">
            <text:p>TRAIN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aining.html</text:p>
          </table:table-cell>
        </table:table-row>
        <table:table-row table:style-name="ro3">
          <table:table-cell office:value-type="string" calcext:value-type="string">
            <text:p>TRAVELCHANN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travelchannel.html</text:p>
          </table:table-cell>
        </table:table-row>
        <table:table-row table:style-name="ro4">
          <table:table-cell office:value-type="string" calcext:value-type="string">
            <text:p>TRAVELE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ravelers TLD, LLC</text:p>
            <text:p>One Tower Square</text:p>
            <text:p>Hartford CT 0618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2VP, Enterprise Web and Mobile</text:p>
            <text:p>Travelers TLD, LLC</text:p>
            <text:p>One Tower Square</text:p>
            <text:p>Hartford CT 0618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avelers.html</text:p>
          </table:table-cell>
        </table:table-row>
        <table:table-row table:style-name="ro4">
          <table:table-cell office:value-type="string" calcext:value-type="string">
            <text:p>TRAVELERSINSURANC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ravelers TLD, LLC</text:p>
            <text:p>One Tower Square</text:p>
            <text:p>Hartford CT 0618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2VP, Enterprise Web and Mobile</text:p>
            <text:p>Travelers TLD, LLC</text:p>
            <text:p>One Tower Square</text:p>
            <text:p>Hartford CT 0618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avelersinsurance.html</text:p>
          </table:table-cell>
        </table:table-row>
        <table:table-row table:style-name="ro4">
          <table:table-cell office:value-type="string" calcext:value-type="string">
            <text:p>TRAVEL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avel.html</text:p>
          </table:table-cell>
        </table:table-row>
        <table:table-row table:style-name="ro2">
          <table:table-cell office:value-type="string" calcext:value-type="string">
            <text:p>TR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Bilgi Teknolojileri ve İletişim Kurumu (BTK)</text:p>
            <text:p>Eskisehir Yolu 10.Km No:276 Çankaya</text:p>
            <text:p>Ankara 06530</text:p>
            <text:p>Türkiye</text:p>
          </table:table-cell>
          <table:table-cell office:value-type="string" calcext:value-type="string">
            <text:p>🇹🇷 TR</text:p>
          </table:table-cell>
          <table:table-cell office:value-type="string" calcext:value-type="string">
            <text:p>Vice President</text:p>
            <text:p>Bilgi Teknolojileri ve İletişim Kurumu</text:p>
            <text:p>Eskisehir Yolu 10.Km No:276 Çankaya</text:p>
            <text:p>Ankara 06530</text:p>
            <text:p>Türkiye</text:p>
          </table:table-cell>
          <table:table-cell office:value-type="string" calcext:value-type="string">
            <text:p>🇹🇷 TR</text:p>
          </table:table-cell>
          <table:table-cell office:value-type="string" calcext:value-type="string">
            <text:p>Engineer</text:p>
            <text:p>Bilgi Teknolojileri ve İletişim Kurumu</text:p>
            <text:p>Eskisehir Yolu 10.Km No:276 Çankaya</text:p>
            <text:p>Ankara 06530</text:p>
            <text:p>Türkiye</text:p>
          </table:table-cell>
          <table:table-cell office:value-type="string" calcext:value-type="string">
            <text:p>🇹🇷 T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.html</text:p>
          </table:table-cell>
        </table:table-row>
        <table:table-row table:style-name="ro2">
          <table:table-cell office:value-type="string" calcext:value-type="string">
            <text:p>TRUS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Shayan Rostam</text:p>
            <text:p>Internet Naming Co.</text:p>
            <text:p>23 Lime Tree Bay, West Bay</text:p>
            <text:p>Grand Cayman KY1-1505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ust.html</text:p>
          </table:table-cell>
        </table:table-row>
        <table:table-row table:style-name="ro4">
          <table:table-cell office:value-type="string" calcext:value-type="string">
            <text:p>TRV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ravelers TLD, LLC</text:p>
            <text:p>One Tower Square</text:p>
            <text:p>Hartford CT 0618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2VP, Enterprise Web and Mobile</text:p>
            <text:p>Travelers TLD, LLC</text:p>
            <text:p>One Tower Square</text:p>
            <text:p>Hartford CT 0618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rv.html</text:p>
          </table:table-cell>
        </table:table-row>
        <table:table-row table:style-name="ro2">
          <table:table-cell office:value-type="string" calcext:value-type="string">
            <text:p>T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y of the West Indies, Faculty of Engineering</text:p>
            <text:p>Kenneth S. Julien Building, Third Floor, Room 305</text:p>
            <text:p>St. Augustine</text:p>
            <text:p>Trinidad and Tobago</text:p>
          </table:table-cell>
          <table:table-cell office:value-type="string" calcext:value-type="string">
            <text:p>🇹🇹 TT</text:p>
          </table:table-cell>
          <table:table-cell office:value-type="string" calcext:value-type="string">
            <text:p>Dr. Patrick Hosein</text:p>
            <text:p>TTNIC</text:p>
            <text:p>84 Abercromby St.</text:p>
            <text:p>Port of Spain</text:p>
            <text:p>Trinidad and Tobago</text:p>
          </table:table-cell>
          <table:table-cell office:value-type="string" calcext:value-type="string">
            <text:p>🇹🇹 TT</text:p>
          </table:table-cell>
          <table:table-cell office:value-type="string" calcext:value-type="string">
            <text:p>Dr. Patrick Hosein</text:p>
            <text:p>TTNIC</text:p>
            <text:p>84 Abercromby St.</text:p>
            <text:p>Port of Spain</text:p>
            <text:p>Trinidad and Tobago</text:p>
          </table:table-cell>
          <table:table-cell office:value-type="string" calcext:value-type="string">
            <text:p>🇹🇹 TT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t.html</text:p>
          </table:table-cell>
        </table:table-row>
        <table:table-row table:style-name="ro2">
          <table:table-cell office:value-type="string" calcext:value-type="string">
            <text:p>TUB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atin American Telecom LLC</text:p>
            <text:p>420 Fort Duquesne Boulevard, Suite 1900</text:p>
            <text:p>Pittsburgh PA 1522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EO</text:p>
            <text:p>Latin American Telecom, LLC</text:p>
            <text:p>420 Fort Duquesne Boulevard</text:p>
            <text:p>Pittsburgh PA 1522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CORE Association</text:p>
            <text:p>Cours de Rive 2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ube.html</text:p>
          </table:table-cell>
        </table:table-row>
        <table:table-row table:style-name="ro4">
          <table:table-cell office:value-type="string" calcext:value-type="string">
            <text:p>TU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UI AG</text:p>
            <text:p>Karl-Wiechert-Allee 23</text:p>
            <text:p>Hannover Niedersachsen 3062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Senior Manager, Trademarks, Patents</text:p>
            <text:p>TUI AG</text:p>
            <text:p>Karl-Wiechert-Allee 23</text:p>
            <text:p>Hannover Niedersachsen 30625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tui.html</text:p>
          </table:table-cell>
        </table:table-row>
        <table:table-row table:style-name="ro5">
          <table:table-cell office:value-type="string" calcext:value-type="string">
            <text:p>TUN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unes.html</text:p>
          </table:table-cell>
        </table:table-row>
        <table:table-row table:style-name="ro5">
          <table:table-cell office:value-type="string" calcext:value-type="string">
            <text:p>TUSH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ushu.html</text:p>
          </table:table-cell>
        </table:table-row>
        <table:table-row table:style-name="ro2">
          <table:table-cell office:value-type="string" calcext:value-type="string">
            <text:p>TV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Transport, Energy, Communications and Innovations</text:p>
            <text:p>2 Vaiaku Rd</text:p>
            <text:p>Vaiaku Funafuti</text:p>
            <text:p>Tuvalu</text:p>
          </table:table-cell>
          <table:table-cell office:value-type="string" calcext:value-type="string">
            <text:p>🇹🇻 TV</text:p>
          </table:table-cell>
          <table:table-cell office:value-type="string" calcext:value-type="string">
            <text:p>Ministry of Transport, Energy, Communications and Innovations</text:p>
            <text:p>2 Vaiaku Rd</text:p>
            <text:p>Vaiaku Funafuti</text:p>
            <text:p>Tuvalu</text:p>
          </table:table-cell>
          <table:table-cell office:value-type="string" calcext:value-type="string">
            <text:p>🇹🇻 TV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v.html</text:p>
          </table:table-cell>
        </table:table-row>
        <table:table-row table:style-name="ro2">
          <table:table-cell office:value-type="string" calcext:value-type="string">
            <text:p>TV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 V SUNDRAM IYENGAR  &amp; SONS PRIVATE LIMITED</text:p>
            <text:p>TVS Building, 7 B West Veli Street</text:p>
            <text:p>Madurai Tamil Nadu 625001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Benoit Levac, S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shington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vs.html</text:p>
          </table:table-cell>
        </table:table-row>
        <table:table-row table:style-name="ro4">
          <table:table-cell office:value-type="string" calcext:value-type="string">
            <text:p>T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Jofan Yu</text:p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Technical Director</text:p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w.html</text:p>
          </table:table-cell>
        </table:table-row>
        <table:table-row table:style-name="ro5">
          <table:table-cell office:value-type="string" calcext:value-type="string">
            <text:p>T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anzania Communications Regulatory Authority</text:p>
            <text:p>20 Sam Nujoma Road</text:p>
            <text:p>Mawasiliano Towers</text:p>
            <text:p>P.O.Box 474</text:p>
            <text:p>Dar es Salaam 14414</text:p>
            <text:p>Tanzania, the United Republic of</text:p>
          </table:table-cell>
          <table:table-cell office:value-type="string" calcext:value-type="string">
            <text:p>🇹🇿 TZ</text:p>
          </table:table-cell>
          <table:table-cell office:value-type="string" calcext:value-type="string">
            <text:p>Manager - Communications Resources and Technology Management</text:p>
            <text:p>Tanzania Communications Regulatory Authority</text:p>
            <text:p>20 Sam Nujoma Road</text:p>
            <text:p>Mawasiliano Towers</text:p>
            <text:p>P.O.Box 474</text:p>
            <text:p>Dar es Salaam 14414</text:p>
            <text:p>Tanzania, the United Republic of</text:p>
          </table:table-cell>
          <table:table-cell office:value-type="string" calcext:value-type="string">
            <text:p>🇹🇿 TZ</text:p>
          </table:table-cell>
          <table:table-cell office:value-type="string" calcext:value-type="string">
            <text:p>Principal ICT Officer</text:p>
            <text:p>Tanzania Communications Regulatory Authority</text:p>
            <text:p>20 Sam Nujoma Road</text:p>
            <text:p>Mawasiliano Towers</text:p>
            <text:p>P.O.Box 474</text:p>
            <text:p>Dar es Salaam 14414</text:p>
            <text:p>Tanzania, the United Republic of</text:p>
          </table:table-cell>
          <table:table-cell office:value-type="string" calcext:value-type="string">
            <text:p>🇹🇿 T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tz.html</text:p>
          </table:table-cell>
        </table:table-row>
        <table:table-row table:style-name="ro2">
          <table:table-cell office:value-type="string" calcext:value-type="string">
            <text:p>U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Hostmaster Ltd.</text:p>
            <text:p>vul Vavilovykh 18</text:p>
            <text:p>Kyiv 04060</text:p>
            <text:p>Ukraine</text:p>
          </table:table-cell>
          <table:table-cell office:value-type="string" calcext:value-type="string">
            <text:p>🇺🇦 UA</text:p>
          </table:table-cell>
          <table:table-cell office:value-type="string" calcext:value-type="string">
            <text:p>Dmitry Kohmanyuk</text:p>
            <text:p>Hostmaster Ltd.</text:p>
            <text:p>P.O.Box 23</text:p>
            <text:p>Kyiv 04053</text:p>
            <text:p>Ukraine</text:p>
          </table:table-cell>
          <table:table-cell office:value-type="string" calcext:value-type="string">
            <text:p>🇺🇦 UA</text:p>
          </table:table-cell>
          <table:table-cell office:value-type="string" calcext:value-type="string">
            <text:p>Igor Sviridov</text:p>
            <text:p>Hostmaster Ltd</text:p>
            <text:p>P.O. Box 98</text:p>
            <text:p>Kyiv 04060</text:p>
            <text:p>Ukraine</text:p>
          </table:table-cell>
          <table:table-cell office:value-type="string" calcext:value-type="string">
            <text:p>🇺🇦 U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a.html</text:p>
          </table:table-cell>
        </table:table-row>
        <table:table-row table:style-name="ro4">
          <table:table-cell office:value-type="string" calcext:value-type="string">
            <text:p>UBAN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ational Australia Bank Limited</text:p>
            <text:p>Level 10</text:p>
            <text:p>700 Bourke Street</text:p>
            <text:p>Docklands VIC 3008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Manager Technical Services Digital &amp; Online Channel Service</text:p>
            <text:p>National Australia Bank Limited</text:p>
            <text:p>Level 10</text:p>
            <text:p>700 Bourke Street</text:p>
            <text:p>Docklands VIC 3008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bank.html</text:p>
          </table:table-cell>
        </table:table-row>
        <table:table-row table:style-name="ro2">
          <table:table-cell office:value-type="string" calcext:value-type="string">
            <text:p>UB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UBS AG</text:p>
            <text:p>Bahnhofstrasse 45</text:p>
            <text:p>Zurich CH-8098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Legal Counsel ⁄ Executive Director</text:p>
            <text:p>UBS AG</text:p>
            <text:p>Bahnhofstrasse 45</text:p>
            <text:p>Zurich CH-8098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ubs.html</text:p>
          </table:table-cell>
        </table:table-row>
        <table:table-row table:style-name="ro3">
          <table:table-cell office:value-type="string" calcext:value-type="string">
            <text:p>UCONNEC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uconnect.html</text:p>
          </table:table-cell>
        </table:table-row>
        <table:table-row table:style-name="ro4">
          <table:table-cell office:value-type="string" calcext:value-type="string">
            <text:p>U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ganda Online Ltd.</text:p>
            <text:p>Plot 32 Lumumba Avenue</text:p>
            <text:p>P.O. Box 12510</text:p>
            <text:p>Kampala</text:p>
            <text:p>Uganda</text:p>
          </table:table-cell>
          <table:table-cell office:value-type="string" calcext:value-type="string">
            <text:p>🇺🇬 UG</text:p>
          </table:table-cell>
          <table:table-cell office:value-type="string" calcext:value-type="string">
            <text:p>Charles Musisi</text:p>
            <text:p>Uganda Online Ltd.</text:p>
            <text:p>Plot 32 Lumumba Avenue</text:p>
            <text:p>P.O. Box 12510</text:p>
            <text:p>Kampala</text:p>
            <text:p>Uganda</text:p>
          </table:table-cell>
          <table:table-cell office:value-type="string" calcext:value-type="string">
            <text:p>🇺🇬 UG</text:p>
          </table:table-cell>
          <table:table-cell office:value-type="string" calcext:value-type="string">
            <text:p>Sematimba Noah</text:p>
            <text:p>East African Help Desk</text:p>
            <text:p>Plot 80/85 Kampala Road Park</text:p>
            <text:p>Royal Arcade</text:p>
            <text:p>Kampala</text:p>
            <text:p>Uganda</text:p>
          </table:table-cell>
          <table:table-cell office:value-type="string" calcext:value-type="string">
            <text:p>🇺🇬 U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g.html</text:p>
          </table:table-cell>
        </table:table-row>
        <table:table-row table:style-name="ro5">
          <table:table-cell office:value-type="string" calcext:value-type="string">
            <text:p>UK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minet UK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Management</text:p>
            <text:p>Nominet UK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 UK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uk.html</text:p>
          </table:table-cell>
        </table:table-row>
        <table:table-row table:style-name="ro6">
          <table:table-cell office:value-type="string" calcext:value-type="string">
            <text:p>UM</text:p>
          </table:table-cell>
          <table:table-cell office:value-type="string" calcext:value-type="string">
            <text:p>🪑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Not assigned</text:p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Not assigned</text:p>
            <text:p>Not assigned</text:p>
          </table:table-cell>
          <table:table-cell office:value-type="string" calcext:value-type="string">
            <text:p>—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m.html</text:p>
          </table:table-cell>
        </table:table-row>
        <table:table-row table:style-name="ro4">
          <table:table-cell office:value-type="string" calcext:value-type="string">
            <text:p>UNICO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ina United Network Communications Corporation Limited</text:p>
            <text:p>No.21 Financial Street</text:p>
            <text:p>Xicheng District</text:p>
            <text:p>Beijing 100033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un Zhou</text:p>
            <text:p>China United Network Communciations Corporation Limited</text:p>
            <text:p>No.21 Financial Street</text:p>
            <text:p>Xicheng District</text:p>
            <text:p>Beijing 100033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Lei Gao</text:p>
            <text:p>ZDNS, Ltd.</text:p>
            <text:p>No.4,  South 4th Street, Zhongguancun</text:p>
            <text:p>Haidian district</text:p>
            <text:p>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nicom.html</text:p>
          </table:table-cell>
        </table:table-row>
        <table:table-row table:style-name="ro4">
          <table:table-cell office:value-type="string" calcext:value-type="string">
            <text:p>UNIVERSI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niversity.html</text:p>
          </table:table-cell>
        </table:table-row>
        <table:table-row table:style-name="ro2">
          <table:table-cell office:value-type="string" calcext:value-type="string">
            <text:p>UN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no.html</text:p>
          </table:table-cell>
        </table:table-row>
        <table:table-row table:style-name="ro2">
          <table:table-cell office:value-type="string" calcext:value-type="string">
            <text:p>UO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UBN INTERNET LTDA.</text:p>
            <text:p>Av. Marcos Penteado Ulhoa Rodrigues, 700 - Parte</text:p>
            <text:p>Santana de Parnaíba SP 06543-001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UOL Network Engineering</text:p>
            <text:p>UBN Internet Ltda.</text:p>
            <text:p>Av. Marcos Penteado Ulhoa Rodrigues, 700 - Parte</text:p>
            <text:p>Santana de Parnaíba SP 06543-001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NIC.br Registry Services - Tech Contact</text:p>
            <text:p>NIC.br</text:p>
            <text:p>Av. das Nações Unidas, 11541, 7. andar</text:p>
            <text:p>São Paulo SP 04578-000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ol.html</text:p>
          </table:table-cell>
        </table:table-row>
        <table:table-row table:style-name="ro4">
          <table:table-cell office:value-type="string" calcext:value-type="string">
            <text:p>UP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UPS Market Driver, Inc.</text:p>
            <text:p>55 Glenlake Parkway</text:p>
            <text:p>Atlanta GA 3032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Attorney</text:p>
            <text:p>UPS Market Driver, Inc.</text:p>
            <text:p>55 Glenlake Parkway</text:p>
            <text:p>Atlanta GA 3032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ps.html</text:p>
          </table:table-cell>
        </table:table-row>
        <table:table-row table:style-name="ro2">
          <table:table-cell office:value-type="string" calcext:value-type="string">
            <text:p>U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s.html</text:p>
          </table:table-cell>
        </table:table-row>
        <table:table-row table:style-name="ro2">
          <table:table-cell office:value-type="string" calcext:value-type="string">
            <text:p>UY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eCIU - Universidad de la Republica</text:p>
            <text:p>Colonia 2066</text:p>
            <text:p>Montevideo CP 11200</text:p>
            <text:p>Uruguay</text:p>
          </table:table-cell>
          <table:table-cell office:value-type="string" calcext:value-type="string">
            <text:p>🇺🇾 UY</text:p>
          </table:table-cell>
          <table:table-cell office:value-type="string" calcext:value-type="string">
            <text:p>Director</text:p>
            <text:p>Servicio Central de Informatica (SECIU)</text:p>
            <text:p>Colonia 2066</text:p>
            <text:p>Montevideo CP 11200</text:p>
            <text:p>Uruguay</text:p>
          </table:table-cell>
          <table:table-cell office:value-type="string" calcext:value-type="string">
            <text:p>🇺🇾 UY</text:p>
          </table:table-cell>
          <table:table-cell office:value-type="string" calcext:value-type="string">
            <text:p>Coordinador técnico de UYNIC</text:p>
            <text:p>Servicio Central de Informatica (SECIU)</text:p>
            <text:p>Colonia 2066</text:p>
            <text:p>Montevideo CP 11200</text:p>
            <text:p>Uruguay</text:p>
          </table:table-cell>
          <table:table-cell office:value-type="string" calcext:value-type="string">
            <text:p>🇺🇾 U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y.html</text:p>
          </table:table-cell>
        </table:table-row>
        <table:table-row table:style-name="ro4">
          <table:table-cell office:value-type="string" calcext:value-type="string">
            <text:p>UZ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ingle Integrator for Creation and Support of State Information Systems UZINFOCOM</text:p>
            <text:p>28-B</text:p>
            <text:p>Navoi street</text:p>
            <text:p>Tashkent 100011</text:p>
            <text:p>Uzbekistan</text:p>
          </table:table-cell>
          <table:table-cell office:value-type="string" calcext:value-type="string">
            <text:p>🇺🇿 UZ</text:p>
          </table:table-cell>
          <table:table-cell office:value-type="string" calcext:value-type="string">
            <text:p>Emil I. Gimranov</text:p>
            <text:p>Single Integrator for Creation and Support of State Information Systems UZINFOCOM</text:p>
            <text:p>28-B</text:p>
            <text:p>Navoi street</text:p>
            <text:p>Tashkent 100011</text:p>
            <text:p>Uzbekistan</text:p>
          </table:table-cell>
          <table:table-cell office:value-type="string" calcext:value-type="string">
            <text:p>🇺🇿 UZ</text:p>
          </table:table-cell>
          <table:table-cell office:value-type="string" calcext:value-type="string">
            <text:p>Azizbek A. Kadirov</text:p>
            <text:p>Single Integrator for Creation and Support of State Information Systems UZINFOCOM</text:p>
            <text:p>28-B</text:p>
            <text:p>Navoi street</text:p>
            <text:p>Tashkent 100011</text:p>
            <text:p>Uzbekistan</text:p>
          </table:table-cell>
          <table:table-cell office:value-type="string" calcext:value-type="string">
            <text:p>🇺🇿 U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uz.html</text:p>
          </table:table-cell>
        </table:table-row>
        <table:table-row table:style-name="ro4">
          <table:table-cell office:value-type="string" calcext:value-type="string">
            <text:p>VACATION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acations.html</text:p>
          </table:table-cell>
        </table:table-row>
        <table:table-row table:style-name="ro4">
          <table:table-cell office:value-type="string" calcext:value-type="string">
            <text:p>V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Holy See - Vatican City State</text:p>
            <text:p>Governatorato S.C.V.</text:p>
            <text:p>Vatican City Vatican City State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Director</text:p>
            <text:p>Department of Telecommunications</text:p>
            <text:p>Palazzo del Belvedere</text:p>
            <text:p>Vatican City Vatican City State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Responsible of the Vatican Internet Service Provider</text:p>
            <text:p>Department of Telecommunications - Vatican Internet Service Provider</text:p>
            <text:p>Cortile del Triangolo</text:p>
            <text:p>Vatican City</text:p>
            <text:p>Vatican City Vatican City State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va.html</text:p>
          </table:table-cell>
        </table:table-row>
        <table:table-row table:style-name="ro2">
          <table:table-cell office:value-type="string" calcext:value-type="string">
            <text:p>VAN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3 Registry LLC</text:p>
            <text:p>304 S Jones Blvd, Unit 3679</text:p>
            <text:p>Las Vegas NV 891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esident</text:p>
            <text:p>D3 Registry LLC</text:p>
            <text:p>304 S Jones Blvd, Unit 3679</text:p>
            <text:p>Las Vegas NV 891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Francisco Obispo, Chief Technology Officer</text:p>
            <text:p>Tucows.com, Co.</text:p>
            <text:p>96 Mowat Avenue</text:p>
            <text:p>Toronto Ontario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ana.html</text:p>
          </table:table-cell>
        </table:table-row>
        <table:table-row table:style-name="ro2">
          <table:table-cell office:value-type="string" calcext:value-type="string">
            <text:p>VANGUAR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Vanguard Group, Inc.</text:p>
            <text:p>100 Vanguard Boulevard</text:p>
            <text:p>Malvern PA 1935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er</text:p>
            <text:p>The Vanguard Group, Inc.</text:p>
            <text:p>100 Vanguard Boulevard</text:p>
            <text:p>Malvern PA 1935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anguard.html</text:p>
          </table:table-cell>
        </table:table-row>
        <table:table-row table:style-name="ro2">
          <table:table-cell office:value-type="string" calcext:value-type="string">
            <text:p>VC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Telecommunications, Science, Technology and Industry</text:p>
            <text:p>Egmont Street</text:p>
            <text:p>Kingstown</text:p>
            <text:p>Saint Vincent and the Grenadines</text:p>
          </table:table-cell>
          <table:table-cell office:value-type="string" calcext:value-type="string">
            <text:p>🇻🇨 VC</text:p>
          </table:table-cell>
          <table:table-cell office:value-type="string" calcext:value-type="string">
            <text:p>Jacqueline Creese</text:p>
            <text:p>Ministry of Telecommunications, Science, Technology and Industry</text:p>
            <text:p>Egmont Street</text:p>
            <text:p>Kingstown</text:p>
            <text:p>Saint Vincent and the Grenadines</text:p>
          </table:table-cell>
          <table:table-cell office:value-type="string" calcext:value-type="string">
            <text:p>🇻🇨 VC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shington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c.html</text:p>
          </table:table-cell>
        </table:table-row>
        <table:table-row table:style-name="ro4">
          <table:table-cell office:value-type="string" calcext:value-type="string">
            <text:p>VEGA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Vegas, Inc.</text:p>
            <text:p>6325 S. Jones Blvd., Suite 500</text:p>
            <text:p>Las Vegas NV 8911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EO</text:p>
            <text:p>Dot Vegas Inc.</text:p>
            <text:p>6325 S. Jones Blvd., Suite 500</text:p>
            <text:p>Las Vegas NV 8911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egas.html</text:p>
          </table:table-cell>
        </table:table-row>
        <table:table-row table:style-name="ro2">
          <table:table-cell office:value-type="string" calcext:value-type="string">
            <text:p>V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isión Nacional de Telecomunicaciones (CONATEL)</text:p>
            <text:p>Av. Veracruz, Edif. CONATEL, Las Mercedes</text:p>
            <text:p>Caracas Miranda 1060</text:p>
            <text:p>Venezuela (Bolivarian Republic of)</text:p>
          </table:table-cell>
          <table:table-cell office:value-type="string" calcext:value-type="string">
            <text:p>🇻🇪 VE</text:p>
          </table:table-cell>
          <table:table-cell office:value-type="string" calcext:value-type="string">
            <text:p>Mr. Deivy Ortega</text:p>
            <text:p>NIC.VE</text:p>
            <text:p>Calle Cali, Edif. NIC.VE, Las Mercedes</text:p>
            <text:p>Caracas Miranda 1060</text:p>
            <text:p>Venezuela (Bolivarian Republic of)</text:p>
          </table:table-cell>
          <table:table-cell office:value-type="string" calcext:value-type="string">
            <text:p>🇻🇪 VE</text:p>
          </table:table-cell>
          <table:table-cell office:value-type="string" calcext:value-type="string">
            <text:p>Mr. Julio Villasmil</text:p>
            <text:p>NIC.VE</text:p>
            <text:p>Calle Cali, Edif. NIC.VE, Las Mercedes</text:p>
            <text:p>Caracas Miranda 1060</text:p>
            <text:p>Venezuela (Bolivarian Republic of)</text:p>
          </table:table-cell>
          <table:table-cell office:value-type="string" calcext:value-type="string">
            <text:p>🇻🇪 V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e.html</text:p>
          </table:table-cell>
        </table:table-row>
        <table:table-row table:style-name="ro4">
          <table:table-cell office:value-type="string" calcext:value-type="string">
            <text:p>VENTUR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entures.html</text:p>
          </table:table-cell>
        </table:table-row>
        <table:table-row table:style-name="ro2">
          <table:table-cell office:value-type="string" calcext:value-type="string">
            <text:p>VERISIG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Bonnie Bryant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Bonnie Bryant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erisign.html</text:p>
          </table:table-cell>
        </table:table-row>
        <table:table-row table:style-name="ro2">
          <table:table-cell office:value-type="string" calcext:value-type="string">
            <text:p>VERSICHERU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ldbox GmbH</text:p>
            <text:p>Jakob-Haringer-Strasse 8/V</text:p>
            <text:p>Salzburg 5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Andreas Musielak</text:p>
            <text:p>tldbox GmbH</text:p>
            <text:p>Jakob-Haringer-Strasse 8/V</text:p>
            <text:p>Salzburg 5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Technical Operations</text:p>
            <text:p>tldbox GmbH</text:p>
            <text:p>Jakob-Haringer-Strasse 8/V</text:p>
            <text:p>Salzburg 50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versicherung.html</text:p>
          </table:table-cell>
        </table:table-row>
        <table:table-row table:style-name="ro4">
          <table:table-cell office:value-type="string" calcext:value-type="string">
            <text:p>VE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et.html</text:p>
          </table:table-cell>
        </table:table-row>
        <table:table-row table:style-name="ro4">
          <table:table-cell office:value-type="string" calcext:value-type="string">
            <text:p>VG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s Regulatory Commission of the Virgin Islands</text:p>
            <text:p>27 Fish Lock Road, 3rd Floor</text:p>
            <text:p>Road Town, Tortola</text:p>
            <text:p>Road Town Tortola VG 1110</text:p>
            <text:p>Virgin Islands (British)</text:p>
          </table:table-cell>
          <table:table-cell office:value-type="string" calcext:value-type="string">
            <text:p>🇻🇬 VG</text:p>
          </table:table-cell>
          <table:table-cell office:value-type="string" calcext:value-type="string">
            <text:p>Chief Executive Officer</text:p>
            <text:p>Telecommunications Regulatory Commission of the Virgin Islands</text:p>
            <text:p>27 Fish Lock Road, 3rd Floor</text:p>
            <text:p>Road Town, Tortola</text:p>
            <text:p>Road Town Tortola VG 1110</text:p>
            <text:p>Virgin Islands (British)</text:p>
          </table:table-cell>
          <table:table-cell office:value-type="string" calcext:value-type="string">
            <text:p>🇻🇬 VG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vg.html</text:p>
          </table:table-cell>
        </table:table-row>
        <table:table-row table:style-name="ro4">
          <table:table-cell office:value-type="string" calcext:value-type="string">
            <text:p>VIAJ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ajes.html</text:p>
          </table:table-cell>
        </table:table-row>
        <table:table-row table:style-name="ro4">
          <table:table-cell office:value-type="string" calcext:value-type="string">
            <text:p>VIDE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g Beach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deo.html</text:p>
          </table:table-cell>
        </table:table-row>
        <table:table-row table:style-name="ro4">
          <table:table-cell office:value-type="string" calcext:value-type="string">
            <text:p>VI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IENNA INSURANCE GROUP AG Wiener Versicherung Gruppe</text:p>
            <text:p>Schottenring 30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Operational Service Team</text:p>
            <text:p>VIENNA INSURANCE GROUP AG Wiener Versicherung Gruppe</text:p>
            <text:p>Schottenring 30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vig.html</text:p>
          </table:table-cell>
        </table:table-row>
        <table:table-row table:style-name="ro2">
          <table:table-cell office:value-type="string" calcext:value-type="string">
            <text:p>VI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Virgin Islands Public Telecommunications System, Inc.</text:p>
            <text:p>4608 Tutu Park Mall, Suite 202</text:p>
            <text:p>St. Thomas VI 00802-1816</text:p>
            <text:p>Virgin Islands (U.S.)</text:p>
          </table:table-cell>
          <table:table-cell office:value-type="string" calcext:value-type="string">
            <text:p>🇻🇮 VI</text:p>
          </table:table-cell>
          <table:table-cell office:value-type="string" calcext:value-type="string">
            <text:p>TLD Manager</text:p>
            <text:p>Virgin Islands Public Telecommunications System, Inc.</text:p>
            <text:p>4608 Tutu Park Mall, Suite 202</text:p>
            <text:p>St. Thomas VI 00802-1816</text:p>
            <text:p>Virgin Islands (U.S.)</text:p>
          </table:table-cell>
          <table:table-cell office:value-type="string" calcext:value-type="string">
            <text:p>🇻🇮 VI</text:p>
          </table:table-cell>
          <table:table-cell office:value-type="string" calcext:value-type="string">
            <text:p>DNS Administrator</text:p>
            <text:p>Virgin Islands Public Telecommunications System, Inc.</text:p>
            <text:p>4608 Tutu Park Mall, Suite 202</text:p>
            <text:p>St. Thomas VI 00802-1816</text:p>
            <text:p>Virgin Islands (U.S.)</text:p>
          </table:table-cell>
          <table:table-cell office:value-type="string" calcext:value-type="string">
            <text:p>🇻🇮 VI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.html</text:p>
          </table:table-cell>
        </table:table-row>
        <table:table-row table:style-name="ro4">
          <table:table-cell office:value-type="string" calcext:value-type="string">
            <text:p>VIK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iking River Cruises (Bermuda) Ltd.</text:p>
            <text:p>5700 Canoga Avenue Suite 200</text:p>
            <text:p>Woodland Hills CA 913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VP of Marketing</text:p>
            <text:p>Viking River Cruises (Bermuda) Ltd.</text:p>
            <text:p>5700 Canoga Avenue Suite 200</text:p>
            <text:p>Woodland Hills CA 9136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king.html</text:p>
          </table:table-cell>
        </table:table-row>
        <table:table-row table:style-name="ro4">
          <table:table-cell office:value-type="string" calcext:value-type="string">
            <text:p>VILLA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llas.html</text:p>
          </table:table-cell>
        </table:table-row>
        <table:table-row table:style-name="ro4">
          <table:table-cell office:value-type="string" calcext:value-type="string">
            <text:p>V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n.html</text:p>
          </table:table-cell>
        </table:table-row>
        <table:table-row table:style-name="ro2">
          <table:table-cell office:value-type="string" calcext:value-type="string">
            <text:p>VI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p.html</text:p>
          </table:table-cell>
        </table:table-row>
        <table:table-row table:style-name="ro5">
          <table:table-cell office:value-type="string" calcext:value-type="string">
            <text:p>VIRG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irgin Enterprises Limited</text:p>
            <text:p>The Battleship Building</text:p>
            <text:p>London England W2 6NB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Management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virgin.html</text:p>
          </table:table-cell>
        </table:table-row>
        <table:table-row table:style-name="ro2">
          <table:table-cell office:value-type="string" calcext:value-type="string">
            <text:p>VIS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isa Worldwide Pte. Limited</text:p>
            <text:p>71 ROBINSON ROAD Unit #09-01</text:p>
            <text:p>068895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Domain Name Specialist</text:p>
            <text:p>Visa Worldwide Pte. Limited</text:p>
            <text:p>71 ROBINSON ROAD Unit #09-01</text:p>
            <text:p>068895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sa.html</text:p>
          </table:table-cell>
        </table:table-row>
        <table:table-row table:style-name="ro4">
          <table:table-cell office:value-type="string" calcext:value-type="string">
            <text:p>VISIO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sion.html</text:p>
          </table:table-cell>
        </table:table-row>
        <table:table-row table:style-name="ro3">
          <table:table-cell office:value-type="string" calcext:value-type="string">
            <text:p>VIST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vista.html</text:p>
          </table:table-cell>
        </table:table-row>
        <table:table-row table:style-name="ro3">
          <table:table-cell office:value-type="string" calcext:value-type="string">
            <text:p>VISTAPRIN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vistaprint.html</text:p>
          </table:table-cell>
        </table:table-row>
        <table:table-row table:style-name="ro4">
          <table:table-cell office:value-type="string" calcext:value-type="string">
            <text:p>VIV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udi Telecom Company</text:p>
            <text:p>8214 Al Imam Saud Ibn Abdul Aziz Branch Road</text:p>
            <text:p>Al Mursalat</text:p>
            <text:p>PO Box 87912</text:p>
            <text:p>Riyadh 11652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Head of Registry Services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va.html</text:p>
          </table:table-cell>
        </table:table-row>
        <table:table-row table:style-name="ro2">
          <table:table-cell office:value-type="string" calcext:value-type="string">
            <text:p>VIV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elefonica Brasil S.A.</text:p>
            <text:p>Av. Luis Carlos Berrini, 1.376</text:p>
            <text:p>São Paulo SP 04571-936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Luciana Teixeiras</text:p>
            <text:p>Telefônica Brasil S.A</text:p>
            <text:p>Av. Luis Carlos Berrini, 1.376</text:p>
            <text:p>São Paulo SP 04571-936</text:p>
            <text:p>Brazil</text:p>
          </table:table-cell>
          <table:table-cell office:value-type="string" calcext:value-type="string">
            <text:p>🇧🇷 BR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ivo.html</text:p>
          </table:table-cell>
        </table:table-row>
        <table:table-row table:style-name="ro2">
          <table:table-cell office:value-type="string" calcext:value-type="string">
            <text:p>VLAANDER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NS.be vzw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CEO</text:p>
            <text:p>DNS Belgium vzw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CTO</text:p>
            <text:p>DNS Belgium vzw</text:p>
            <text:p>Engels Plein 35, bus 01.01</text:p>
            <text:p>Leuven 3000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vlaanderen.html</text:p>
          </table:table-cell>
        </table:table-row>
        <table:table-row table:style-name="ro4">
          <table:table-cell office:value-type="string" calcext:value-type="string">
            <text:p>VN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Viet Nam Internet Network Information Center (VNNIC)</text:p>
            <text:p>Ministry of Information and Communications of Socialist Republic of Viet Nam</text:p>
            <text:p>18 Nguyen Du</text:p>
            <text:p>Hanoi 100000</text:p>
            <text:p>Viet Nam</text:p>
          </table:table-cell>
          <table:table-cell office:value-type="string" calcext:value-type="string">
            <text:p>🇻🇳 VN</text:p>
          </table:table-cell>
          <table:table-cell office:value-type="string" calcext:value-type="string">
            <text:p>Nguyen Hong Thang</text:p>
            <text:p>Vietnam Internet Network Information Center (VNNIC)</text:p>
            <text:p>Ministry of Information and Communications of Socialist Republic of Viet Nam</text:p>
            <text:p>18 Nguyen Du</text:p>
            <text:p>Hanoi 10000</text:p>
            <text:p>Viet Nam</text:p>
          </table:table-cell>
          <table:table-cell office:value-type="string" calcext:value-type="string">
            <text:p>🇻🇳 VN</text:p>
          </table:table-cell>
          <table:table-cell office:value-type="string" calcext:value-type="string">
            <text:p>Nguyen Truong Thanh</text:p>
            <text:p>Vietnam Internet Network Information Center (VNNIC)</text:p>
            <text:p>Ministry of Information and Communications of Socialist Republic of Viet Nam</text:p>
            <text:p>18 Nguyen Du</text:p>
            <text:p>Hanoi 10000</text:p>
            <text:p>Viet Nam</text:p>
          </table:table-cell>
          <table:table-cell office:value-type="string" calcext:value-type="string">
            <text:p>🇻🇳 V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n.html</text:p>
          </table:table-cell>
        </table:table-row>
        <table:table-row table:style-name="ro2">
          <table:table-cell office:value-type="string" calcext:value-type="string">
            <text:p>VODK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odka.html</text:p>
          </table:table-cell>
        </table:table-row>
        <table:table-row table:style-name="ro3">
          <table:table-cell office:value-type="string" calcext:value-type="string">
            <text:p>VOLKSWAG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volkswagen.html</text:p>
          </table:table-cell>
        </table:table-row>
        <table:table-row table:style-name="ro2">
          <table:table-cell office:value-type="string" calcext:value-type="string">
            <text:p>VOLV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olvo Holding Sverige Aktiebolag</text:p>
            <text:p>Avd 980 VHK</text:p>
            <text:p>Gothenburg 405 08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Consultant</text:p>
            <text:p>AB Volvo</text:p>
            <text:p>Avd 980 VHK</text:p>
            <text:p>Gothenburg 405 08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volvo.html</text:p>
          </table:table-cell>
        </table:table-row>
        <table:table-row table:style-name="ro4">
          <table:table-cell office:value-type="string" calcext:value-type="string">
            <text:p>VO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onolith Registry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ote.html</text:p>
          </table:table-cell>
        </table:table-row>
        <table:table-row table:style-name="ro2">
          <table:table-cell office:value-type="string" calcext:value-type="string">
            <text:p>VOT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aluetainment Corp.</text:p>
            <text:p>Wigaertlistrasse 7</text:p>
            <text:p>Taegerwilen CH-827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Chief Executive Officer</text:p>
            <text:p>Valuetainment Corp.</text:p>
            <text:p>Wigaertlistrasse 7</text:p>
            <text:p>Taegerwilen CH-827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voting.html</text:p>
          </table:table-cell>
        </table:table-row>
        <table:table-row table:style-name="ro4">
          <table:table-cell office:value-type="string" calcext:value-type="string">
            <text:p>VOT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onolith Registry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oto.html</text:p>
          </table:table-cell>
        </table:table-row>
        <table:table-row table:style-name="ro4">
          <table:table-cell office:value-type="string" calcext:value-type="string">
            <text:p>VOYAG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oyage.html</text:p>
          </table:table-cell>
        </table:table-row>
        <table:table-row table:style-name="ro3">
          <table:table-cell office:value-type="string" calcext:value-type="string">
            <text:p>VUELO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vuelos.html</text:p>
          </table:table-cell>
        </table:table-row>
        <table:table-row table:style-name="ro2">
          <table:table-cell office:value-type="string" calcext:value-type="string">
            <text:p>VU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s Radiocommunications and Broadcasting Regulator (TRBR)</text:p>
            <text:p>Kumul Highway</text:p>
            <text:p>Port Vila 3547</text:p>
            <text:p>Vanuatu</text:p>
          </table:table-cell>
          <table:table-cell office:value-type="string" calcext:value-type="string">
            <text:p>🇻🇺 VU</text:p>
          </table:table-cell>
          <table:table-cell office:value-type="string" calcext:value-type="string">
            <text:p>Regulator</text:p>
            <text:p>Telecommunications, Radiocommunications and Broadcasting Regulator (TRBR)</text:p>
            <text:p>Kumul Highway</text:p>
            <text:p>Port Vila 3547</text:p>
            <text:p>Vanuatu</text:p>
          </table:table-cell>
          <table:table-cell office:value-type="string" calcext:value-type="string">
            <text:p>🇻🇺 VU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vu.html</text:p>
          </table:table-cell>
        </table:table-row>
        <table:table-row table:style-name="ro5">
          <table:table-cell office:value-type="string" calcext:value-type="string">
            <text:p>WAL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ominet UK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Management</text:p>
            <text:p>Nominet UK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TLD Registry Services Technical</text:p>
            <text:p>Nominet UK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wales.html</text:p>
          </table:table-cell>
        </table:table-row>
        <table:table-row table:style-name="ro2">
          <table:table-cell office:value-type="string" calcext:value-type="string">
            <text:p>WALMART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al-Mart Stores, Inc.</text:p>
            <text:p>702 Southwest 8th Street</text:p>
            <text:p>Bentonville AR 727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ject and Process Manager</text:p>
            <text:p>Wal-Mart Stores, Inc.</text:p>
            <text:p>702 Southwest 8th Street</text:p>
            <text:p>Bentonville AR 7271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almart.html</text:p>
          </table:table-cell>
        </table:table-row>
        <table:table-row table:style-name="ro2">
          <table:table-cell office:value-type="string" calcext:value-type="string">
            <text:p>WALT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Project &amp; Process Manager</text:p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Project &amp; Process Manager</text:p>
            <text:p>Sandvik AB</text:p>
            <text:p>Klarabergsgatan 60</text:p>
            <text:p>Stockholm 111 21</text:p>
            <text:p>Sweden</text:p>
          </table:table-cell>
          <table:table-cell office:value-type="string" calcext:value-type="string">
            <text:p>🇸🇪 S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walter.html</text:p>
          </table:table-cell>
        </table:table-row>
        <table:table-row table:style-name="ro5">
          <table:table-cell office:value-type="string" calcext:value-type="string">
            <text:p>WANGGO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anggou.html</text:p>
          </table:table-cell>
        </table:table-row>
        <table:table-row table:style-name="ro4">
          <table:table-cell office:value-type="string" calcext:value-type="string">
            <text:p>WA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odiac Wang Limite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Eugene Li</text:p>
            <text:p>Zodiac Holdings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endy Yang</text:p>
            <text:p>Zodiac Holdings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ang.html</text:p>
          </table:table-cell>
        </table:table-row>
        <table:table-row table:style-name="ro3">
          <table:table-cell office:value-type="string" calcext:value-type="string">
            <text:p>WARM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warman.html</text:p>
          </table:table-cell>
        </table:table-row>
        <table:table-row table:style-name="ro4">
          <table:table-cell office:value-type="string" calcext:value-type="string">
            <text:p>WATCHE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atches.html</text:p>
          </table:table-cell>
        </table:table-row>
        <table:table-row table:style-name="ro4">
          <table:table-cell office:value-type="string" calcext:value-type="string">
            <text:p>WAT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atch.html</text:p>
          </table:table-cell>
        </table:table-row>
        <table:table-row table:style-name="ro2">
          <table:table-cell office:value-type="string" calcext:value-type="string">
            <text:p>WEATHERCHANNE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Weather Company, LLC</text:p>
            <text:p>1001 Summit Blvd NE, 21st Floor</text:p>
            <text:p>Brookhaven GA 303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Manager</text:p>
            <text:p>The Weather Company, LLC</text:p>
            <text:p>1001 Summit Blvd NE, 21st Floor</text:p>
            <text:p>Brookhaven GA 303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ngineering Manager</text:p>
            <text:p>2155 E GoDaddy Way</text:p>
            <text:p>Tempe AZ 8528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eatherchannel.html</text:p>
          </table:table-cell>
        </table:table-row>
        <table:table-row table:style-name="ro2">
          <table:table-cell office:value-type="string" calcext:value-type="string">
            <text:p>WEATH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Weather Company, LLC</text:p>
            <text:p>1001 Summit Blvd NE, 21st Floor</text:p>
            <text:p>Brookhaven GA 303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Manager</text:p>
            <text:p>The Weather Company, LLC</text:p>
            <text:p>1001 Summit Blvd NE, 21st Floor</text:p>
            <text:p>Brookhaven GA 3031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ngineering Manager</text:p>
            <text:p>2155 E GoDaddy Way</text:p>
            <text:p>Tempe AZ 8528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eather.html</text:p>
          </table:table-cell>
        </table:table-row>
        <table:table-row table:style-name="ro2">
          <table:table-cell office:value-type="string" calcext:value-type="string">
            <text:p>WEBCAM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ot Webcam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ebcam.html</text:p>
          </table:table-cell>
        </table:table-row>
        <table:table-row table:style-name="ro4">
          <table:table-cell office:value-type="string" calcext:value-type="string">
            <text:p>WEB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int-Gobain Weber SA</text:p>
            <text:p>Rue de Brie</text:p>
            <text:p>Servon 7717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nGTLD and Compliance Manager</text:p>
            <text:p>Saint-Gobain Weber SA</text:p>
            <text:p>Rue de Brie</text:p>
            <text:p>Servon 7717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weber.html</text:p>
          </table:table-cell>
        </table:table-row>
        <table:table-row table:style-name="ro2">
          <table:table-cell office:value-type="string" calcext:value-type="string">
            <text:p>WEB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eb.html</text:p>
          </table:table-cell>
        </table:table-row>
        <table:table-row table:style-name="ro2">
          <table:table-cell office:value-type="string" calcext:value-type="string">
            <text:p>WEBSIT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Director</text:p>
            <text:p>Radix Technologies Inc.</text:p>
            <text:p>Services Cayman Limited, P.O. Box 10008, Willow House, Cricket Square, Grand Cayman</text:p>
            <text:p>KY1-1001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Vice President, Engineering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ebsite.html</text:p>
          </table:table-cell>
        </table:table-row>
        <table:table-row table:style-name="ro2">
          <table:table-cell office:value-type="string" calcext:value-type="string">
            <text:p>WEDDI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edding.html</text:p>
          </table:table-cell>
        </table:table-row>
        <table:table-row table:style-name="ro5">
          <table:table-cell office:value-type="string" calcext:value-type="string">
            <text:p>WE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ergency Back-End Registry Operator Program - ICANN</text:p>
            <text:p>12025 Waterfront Drive</text:p>
            <text:p>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BERO Event Director</text:p>
            <text:p>Internet Corporation for Assigned Names and Numbers (ICANN)</text:p>
            <text:p>12025 Waterfront Drive</text:p>
            <text:p>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Nominet EBERO Event Manager</text:p>
            <text:p>Nominet</text:p>
            <text:p>Minerva House</text:p>
            <text:p>Edmund Halley Road</text:p>
            <text:p>Oxford Science Park</text:p>
            <text:p>Oxford Oxon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ed.html</text:p>
          </table:table-cell>
        </table:table-row>
        <table:table-row table:style-name="ro4">
          <table:table-cell office:value-type="string" calcext:value-type="string">
            <text:p>WEIB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ina Corporation</text:p>
            <text:p>20F Ideal Haza No. 59 Bei Si Huan Xi Road</text:p>
            <text:p>Haidian District</text:p>
            <text:p>Beijing 10008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irector, Legal Dept.</text:p>
            <text:p>Sina Corporation</text:p>
            <text:p>20F Ideal Haza No. 59 Bei Si Huan Xi Road</text:p>
            <text:p>Haidian District</text:p>
            <text:p>Beijing 10008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eibo.html</text:p>
          </table:table-cell>
        </table:table-row>
        <table:table-row table:style-name="ro2">
          <table:table-cell office:value-type="string" calcext:value-type="string">
            <text:p>WEI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eir Group IP Limited</text:p>
            <text:p>1 West Regent Street</text:p>
            <text:p>Glasgow G2 1RW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ead of IT Service Delivery</text:p>
            <text:p>Head of IT Service Delivery</text:p>
            <text:p>1 West Regent Street</text:p>
            <text:p>Glasgow G2 1RW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weir.html</text:p>
          </table:table-cell>
        </table:table-row>
        <table:table-row table:style-name="ro2">
          <table:table-cell office:value-type="string" calcext:value-type="string">
            <text:p>WF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Admin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wf.html</text:p>
          </table:table-cell>
        </table:table-row>
        <table:table-row table:style-name="ro2">
          <table:table-cell office:value-type="string" calcext:value-type="string">
            <text:p>WHOSWH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ho's Who Registry</text:p>
            <text:p>Box 300</text:p>
            <text:p>New York NY 1002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John McCabe</text:p>
            <text:p>Who's Who Registry</text:p>
            <text:p>Box 300</text:p>
            <text:p>New York NY 1002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</text:p>
            <text:p>Knipp Medien und Kommunikation GmbH</text:p>
            <text:p>Martin-Schmeisser-Weg 9</text:p>
            <text:p>Dortmund North Rhine-Westphalia 44227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hoswho.html</text:p>
          </table:table-cell>
        </table:table-row>
        <table:table-row table:style-name="ro2">
          <table:table-cell office:value-type="string" calcext:value-type="string">
            <text:p>WIE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nkt.wien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Ronald Schwaerzler</text:p>
            <text:p>punkt.wien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Technical Operations</text:p>
            <text:p>RyCE GmbH</text:p>
            <text:p>Schoenbrunner Strasse 231</text:p>
            <text:p>Vienna 112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wien.html</text:p>
          </table:table-cell>
        </table:table-row>
        <table:table-row table:style-name="ro2">
          <table:table-cell office:value-type="string" calcext:value-type="string">
            <text:p>WIK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iki.html</text:p>
          </table:table-cell>
        </table:table-row>
        <table:table-row table:style-name="ro2">
          <table:table-cell office:value-type="string" calcext:value-type="string">
            <text:p>WILLIAMHILL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illiam Hill Organization Limited</text:p>
            <text:p>Greenside House</text:p>
            <text:p>50 Station Road</text:p>
            <text:p>London N22 7TP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Roy Azrad</text:p>
            <text:p>William Hill Organization Ltd</text:p>
            <text:p>Greenside House, 50 Station Road</text:p>
            <text:p>London N22 7TP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williamhill.html</text:p>
          </table:table-cell>
        </table:table-row>
        <table:table-row table:style-name="ro2">
          <table:table-cell office:value-type="string" calcext:value-type="string">
            <text:p>WINDOW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</text:p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, Edmund Halley Road, 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indows.html</text:p>
          </table:table-cell>
        </table:table-row>
        <table:table-row table:style-name="ro4">
          <table:table-cell office:value-type="string" calcext:value-type="string">
            <text:p>WI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ine.html</text:p>
          </table:table-cell>
        </table:table-row>
        <table:table-row table:style-name="ro2">
          <table:table-cell office:value-type="string" calcext:value-type="string">
            <text:p>W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irst Registry Limited</text:p>
            <text:p>2nd Floor, Leisure Island Business Centre, Ocean Village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Edgar Charles Andrew Lavarello</text:p>
            <text:p>Pricewaterhousecoopers Ltd.</text:p>
            <text:p>327 Main Street</text:p>
            <text:p>Gibraltar  GX11 1AA</text:p>
            <text:p>Gibraltar</text:p>
          </table:table-cell>
          <table:table-cell office:value-type="string" calcext:value-type="string">
            <text:p>🇬🇮 GI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in.html</text:p>
          </table:table-cell>
        </table:table-row>
        <table:table-row table:style-name="ro2">
          <table:table-cell office:value-type="string" calcext:value-type="string">
            <text:p>WINNER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TJX Companies, Inc.</text:p>
            <text:p>770 Cochituate Road</text:p>
            <text:p>Framingham MA 017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aylor Frank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inners.html</text:p>
          </table:table-cell>
        </table:table-row>
        <table:table-row table:style-name="ro4">
          <table:table-cell office:value-type="string" calcext:value-type="string">
            <text:p>WM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illiam Morris Endeavor Entertainment, LLC</text:p>
            <text:p>9601 Wilshire Blvd 3rd Floor</text:p>
            <text:p>Beverly Hills CA 9021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ead of Registry Services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me.html</text:p>
          </table:table-cell>
        </table:table-row>
        <table:table-row table:style-name="ro3">
          <table:table-cell office:value-type="string" calcext:value-type="string">
            <text:p>WOLTERSKLUW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wolterskluwer.html</text:p>
          </table:table-cell>
        </table:table-row>
        <table:table-row table:style-name="ro4">
          <table:table-cell office:value-type="string" calcext:value-type="string">
            <text:p>WOODSID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oodside Petroleum Limited</text:p>
            <text:p>11 Mount Street</text:p>
            <text:p>Perth WA 6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Architecture Team Lead</text:p>
            <text:p>Woodside Petroleum Limited</text:p>
            <text:p>11 Mount Street</text:p>
            <text:p>Perth WA 6000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Project &amp; Process Manager</text:p>
            <text:p>CSC Digital Brand Services</text:p>
            <text:p>2711 Centerville Rd.</text:p>
            <text:p>Suite 400</text:p>
            <text:p>Wilmington DE 19808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oodside.html</text:p>
          </table:table-cell>
        </table:table-row>
        <table:table-row table:style-name="ro2">
          <table:table-cell office:value-type="string" calcext:value-type="string">
            <text:p>WORK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ork.html</text:p>
          </table:table-cell>
        </table:table-row>
        <table:table-row table:style-name="ro4">
          <table:table-cell office:value-type="string" calcext:value-type="string">
            <text:p>WORK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orks.html</text:p>
          </table:table-cell>
        </table:table-row>
        <table:table-row table:style-name="ro4">
          <table:table-cell office:value-type="string" calcext:value-type="string">
            <text:p>WORLD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orld.html</text:p>
          </table:table-cell>
        </table:table-row>
        <table:table-row table:style-name="ro5">
          <table:table-cell office:value-type="string" calcext:value-type="string">
            <text:p>WOW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ow.html</text:p>
          </table:table-cell>
        </table:table-row>
        <table:table-row table:style-name="ro2">
          <table:table-cell office:value-type="string" calcext:value-type="string">
            <text:p>WS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Government of Samoa Ministry of Foreign Affairs &amp; Trade</text:p>
            <text:p>P.O. Box 1861</text:p>
            <text:p>Apia</text:p>
            <text:p>Samoa</text:p>
          </table:table-cell>
          <table:table-cell office:value-type="string" calcext:value-type="string">
            <text:p>🇼🇸 WS</text:p>
          </table:table-cell>
          <table:table-cell office:value-type="string" calcext:value-type="string">
            <text:p>CEO</text:p>
            <text:p>Computer Services Ltd.</text:p>
            <text:p>Lotemau Centre</text:p>
            <text:p>Apia</text:p>
            <text:p>Samoa</text:p>
          </table:table-cell>
          <table:table-cell office:value-type="string" calcext:value-type="string">
            <text:p>🇼🇸 WS</text:p>
          </table:table-cell>
          <table:table-cell office:value-type="string" calcext:value-type="string">
            <text:p>CEO</text:p>
            <text:p>Global Domains International</text:p>
            <text:p>701 Palomar Airport Road #300</text:p>
            <text:p>Carlsbad CA 92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s.html</text:p>
          </table:table-cell>
        </table:table-row>
        <table:table-row table:style-name="ro2">
          <table:table-cell office:value-type="string" calcext:value-type="string">
            <text:p>WTC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World Trade Centers Association, Inc.</text:p>
            <text:p>115 Broadway, Suite 1202</text:p>
            <text:p>New York NY 1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World Trade Centers Association, Inc.</text:p>
            <text:p>115 Broadway, Suite 1202</text:p>
            <text:p>New York NY 1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World Trade Centers Association, Inc.</text:p>
            <text:p>115 Broadway, Suite 1202</text:p>
            <text:p>New York NY 1000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tc.html</text:p>
          </table:table-cell>
        </table:table-row>
        <table:table-row table:style-name="ro4">
          <table:table-cell office:value-type="string" calcext:value-type="string">
            <text:p>WTF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wtf.html</text:p>
          </table:table-cell>
        </table:table-row>
        <table:table-row table:style-name="ro2">
          <table:table-cell office:value-type="string" calcext:value-type="string">
            <text:p>XBO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</text:p>
            <text:p>Microsoft Corporation</text:p>
            <text:p>One Microsoft Way</text:p>
            <text:p>Redmond WA 9805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, Edmund Halley Road, 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box.html</text:p>
          </table:table-cell>
        </table:table-row>
        <table:table-row table:style-name="ro2">
          <table:table-cell office:value-type="string" calcext:value-type="string">
            <text:p>XERO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erox DNHC LLC</text:p>
            <text:p>45 Glover Avenue</text:p>
            <text:p>Norwalk CT 0685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Managing Partner</text:p>
            <text:p>FairWinds Partners, LLC</text:p>
            <text:p>1000 Potomac Street NW #350</text:p>
            <text:p>Washington DC 20007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erox.html</text:p>
          </table:table-cell>
        </table:table-row>
        <table:table-row table:style-name="ro3">
          <table:table-cell office:value-type="string" calcext:value-type="string">
            <text:p>XFINITY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finity.html</text:p>
          </table:table-cell>
        </table:table-row>
        <table:table-row table:style-name="ro4">
          <table:table-cell office:value-type="string" calcext:value-type="string">
            <text:p>XIHUA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ijing Qihu Keji Co., Ltd.</text:p>
            <text:p>Building #2, No. 6 Jiuxianqiao Road</text:p>
            <text:p>Chaoyang District</text:p>
            <text:p>Beijing 100011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Senior Operation Manager</text:p>
            <text:p>Beijing Qihu Keji Co., Ltd.</text:p>
            <text:p>Building #2, No. 6 Jiuxianqiao Road</text:p>
            <text:p>Chaoyang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ihuan.html</text:p>
          </table:table-cell>
        </table:table-row>
        <table:table-row table:style-name="ro4">
          <table:table-cell office:value-type="string" calcext:value-type="string">
            <text:p>XI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legant Leader Limited</text:p>
            <text:p>25/F Jubilee Centre</text:p>
            <text:p>18 Fenwick Street</text:p>
            <text:p>Wanchai</text:p>
            <text:p>Hong Ko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Fuping Yu</text:p>
            <text:p>Elegant Leader Limited</text:p>
            <text:p>31/F., Tower One, Times Square, 1 Matheson Street</text:p>
            <text:p>Causewa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in.html</text:p>
          </table:table-cell>
        </table:table-row>
        <table:table-row table:style-name="ro9">
          <table:table-cell office:value-type="string" calcext:value-type="string">
            <text:p>测试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0zwm56d.html</text:p>
          </table:table-cell>
        </table:table-row>
        <table:table-row table:style-name="ro2">
          <table:table-cell office:value-type="string" calcext:value-type="string">
            <text:p>कॉम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11b4c3d.html</text:p>
          </table:table-cell>
        </table:table-row>
        <table:table-row table:style-name="ro10">
          <table:table-cell office:value-type="string" calcext:value-type="string">
            <text:p>परीक्षा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11b5bs3a9aj6g.html</text:p>
          </table:table-cell>
        </table:table-row>
        <table:table-row table:style-name="ro2">
          <table:table-cell office:value-type="string" calcext:value-type="string">
            <text:p>セール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1ck2e1b.html</text:p>
          </table:table-cell>
        </table:table-row>
        <table:table-row table:style-name="ro4">
          <table:table-cell office:value-type="string" calcext:value-type="string">
            <text:p>佛山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uangzhou YU Wei Information Technology Co., Ltd.</text:p>
            <text:p>3302 International Trade Center</text:p>
            <text:p>No.1 Linhe Xi Road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Ai Xin</text:p>
            <text:p>Guangzhou YU Wei Information Technology Co., Ltd.</text:p>
            <text:p>3302 International Trade Center</text:p>
            <text:p>No.1 Linhe Xi Road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Jacky Luo</text:p>
            <text:p>Guangzhou YU Wei Information Technology Co., Ltd.</text:p>
            <text:p>3302 International Trade Center</text:p>
            <text:p>No.1 Linhe Xi Road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1qqw23a.html</text:p>
          </table:table-cell>
        </table:table-row>
        <table:table-row table:style-name="ro2">
          <table:table-cell office:value-type="string" calcext:value-type="string">
            <text:p>ಭಾರತ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2scrj9c.html</text:p>
          </table:table-cell>
        </table:table-row>
        <table:table-row table:style-name="ro2">
          <table:table-cell office:value-type="string" calcext:value-type="string">
            <text:p>慈善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xcellent First Limited</text:p>
            <text:p>Offshore Incorporations (Cayman) Limited</text:p>
            <text:p>Scotia Centre, 4th Floor, PO Box 2804</text:p>
            <text:p>George Town Grand Cayman KY1-111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CEO</text:p>
            <text:p>Excellent First Limited</text:p>
            <text:p>Room 201A, Wing On Plaza, 62 Mody Road, Tsui East</text:p>
            <text:p>Kowloo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endy Yang</text:p>
            <text:p>Excellent First Limited</text:p>
            <text:p>Room 201A, Wing On Plaza, 62 Mody Road, Tsui East</text:p>
            <text:p>Kowloo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30rr7y.html</text:p>
          </table:table-cell>
        </table:table-row>
        <table:table-row table:style-name="ro2">
          <table:table-cell office:value-type="string" calcext:value-type="string">
            <text:p>集团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agle Horizon Limited</text:p>
            <text:p>Scotia Centre, 4th Floor, P.O.Box2804</text:p>
            <text:p>George Town Grand Cayman KY1-11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CEO</text:p>
            <text:p>Eagle Horizon Limited</text:p>
            <text:p>Room 201A, Wing On Plaza, 62 Mody Road, Tsui East</text:p>
            <text:p>Kowloo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endy Yang</text:p>
            <text:p>Eagle Horizon Limited</text:p>
            <text:p>Room 201A, Wing On Plaza, 62 Mody Road, Tsui East</text:p>
            <text:p>Kowloo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3bst00m.html</text:p>
          </table:table-cell>
        </table:table-row>
        <table:table-row table:style-name="ro2">
          <table:table-cell office:value-type="string" calcext:value-type="string">
            <text:p>在线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ijing TLD Registry Technology Limited</text:p>
            <text:p>2108, 21st Floor, 9 North Fourth Ring Road West, Haidian District</text:p>
            <text:p>Beijing 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EO</text:p>
            <text:p>Beijing TLD Registry Technology Limited</text:p>
            <text:p>2108, 21st Floor, 9 North Fourth Ring Road West, Haidian District</text:p>
            <text:p>Beijing 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3ds443g.html</text:p>
          </table:table-cell>
        </table:table-row>
        <table:table-row table:style-name="ro2">
          <table:table-cell office:value-type="string" calcext:value-type="string">
            <text:p>한국</text:p>
          </table:table-cell>
          <table:table-cell office:value-type="string" calcext:value-type="string">
            <text:p>🌍 Country-code top-level domain designated for two-letter country code KR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KISA (Korea Internet &amp; Security Agency)</text:p>
            <text:p>9, Jinheung-gil</text:p>
            <text:p>Naju-si Jeollanam-do 58324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KRNIC Policy Team Manager</text:p>
            <text:p>KISA (Korea Internet &amp; Security Agency)</text:p>
            <text:p>9, Jinheung-gil</text:p>
            <text:p>Naju-si Jeollanam-do 58324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KRNIC Tech Team Manager</text:p>
            <text:p>KISA (Korea Internet &amp; Security Agency)</text:p>
            <text:p>9, Jinheung-gil</text:p>
            <text:p>Naju-si Jeollanam-do 58324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3e0b707e.html</text:p>
          </table:table-cell>
        </table:table-row>
        <table:table-row table:style-name="ro2">
          <table:table-cell office:value-type="string" calcext:value-type="string">
            <text:p>ଭାରତ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3hcrj9c.html</text:p>
          </table:table-cell>
        </table:table-row>
        <table:table-row table:style-name="ro9">
          <table:table-cell office:value-type="string" calcext:value-type="string">
            <text:p>大众汽车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3oq18vl8pn36a.html</text:p>
          </table:table-cell>
        </table:table-row>
        <table:table-row table:style-name="ro2">
          <table:table-cell office:value-type="string" calcext:value-type="string">
            <text:p>点看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3pxu8k.html</text:p>
          </table:table-cell>
        </table:table-row>
        <table:table-row table:style-name="ro2">
          <table:table-cell office:value-type="string" calcext:value-type="string">
            <text:p>คอม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42c2d9a.html</text:p>
          </table:table-cell>
        </table:table-row>
        <table:table-row table:style-name="ro2">
          <table:table-cell office:value-type="string" calcext:value-type="string">
            <text:p>ভাৰত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45br5cyl.html</text:p>
          </table:table-cell>
        </table:table-row>
        <table:table-row table:style-name="ro2">
          <table:table-cell office:value-type="string" calcext:value-type="string">
            <text:p>ভারত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45brj9c.html</text:p>
          </table:table-cell>
        </table:table-row>
        <table:table-row table:style-name="ro4">
          <table:table-cell office:value-type="string" calcext:value-type="string">
            <text:p>八卦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odiac Gemini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EO</text:p>
            <text:p>Zodiac Holdings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endy Yang</text:p>
            <text:p>Zodiac Holdings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45q11c.html</text:p>
          </table:table-cell>
        </table:table-row>
        <table:table-row table:style-name="ro2">
          <table:table-cell office:value-type="string" calcext:value-type="string">
            <text:p>ישראל</text:p>
          </table:table-cell>
          <table:table-cell office:value-type="string" calcext:value-type="string">
            <text:p>🌍 Country-code top-level domain designated for two-letter country code IL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he Israel Internet Association (RA)</text:p>
            <text:p>6 Bareket St.</text:p>
            <text:p>Petach Tikva 4951477</text:p>
            <text:p>Israel</text:p>
          </table:table-cell>
          <table:table-cell office:value-type="string" calcext:value-type="string">
            <text:p>🇮🇱 IL</text:p>
          </table:table-cell>
          <table:table-cell office:value-type="string" calcext:value-type="string">
            <text:p>CEO</text:p>
            <text:p>The Israel Internet Association (RA)</text:p>
            <text:p>6 Bareket St.</text:p>
            <text:p>Petach Tikva 4951477</text:p>
            <text:p>Israel</text:p>
          </table:table-cell>
          <table:table-cell office:value-type="string" calcext:value-type="string">
            <text:p>🇮🇱 IL</text:p>
          </table:table-cell>
          <table:table-cell office:value-type="string" calcext:value-type="string">
            <text:p>IL Technical Contact</text:p>
            <text:p>The Israel Internet Association (RA)</text:p>
            <text:p>6 Bareket St.</text:p>
            <text:p>Petach Tikva 4951477</text:p>
            <text:p>Israel</text:p>
          </table:table-cell>
          <table:table-cell office:value-type="string" calcext:value-type="string">
            <text:p>🇮🇱 IL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4dbrk0ce.html</text:p>
          </table:table-cell>
        </table:table-row>
        <table:table-row table:style-name="ro4">
          <table:table-cell office:value-type="string" calcext:value-type="string">
            <text:p>موقع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Helium TLDs Ltd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Head of Registry Services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4gbrim.html</text:p>
          </table:table-cell>
        </table:table-row>
        <table:table-row table:style-name="ro9">
          <table:table-cell office:value-type="string" calcext:value-type="string">
            <text:p>一号店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4gq48lf9j.html</text:p>
          </table:table-cell>
        </table:table-row>
        <table:table-row table:style-name="ro4">
          <table:table-cell office:value-type="string" calcext:value-type="string">
            <text:p>বাংলা</text:p>
          </table:table-cell>
          <table:table-cell office:value-type="string" calcext:value-type="string">
            <text:p>🌍 Country-code top-level domain designated for two-letter country code BD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osts and Telecommunications Division</text:p>
            <text:p>Ministry of Posts, Telecommunications and Information Technology, Government of the People's Republic of Bangladesh</text:p>
            <text:p>Abdul Goni Road</text:p>
            <text:p>Dhaka 1000</text:p>
            <text:p>Bangladesh</text:p>
          </table:table-cell>
          <table:table-cell office:value-type="string" calcext:value-type="string">
            <text:p>🇧🇩 BD</text:p>
          </table:table-cell>
          <table:table-cell office:value-type="string" calcext:value-type="string">
            <text:p>Deputy Secretary</text:p>
            <text:p>Posts and Telecommunications Division</text:p>
            <text:p>Ministry of Posts, Telecommunications and Information Technology,</text:p>
            <text:p>Abdul Goni Road</text:p>
            <text:p>Dhaka 1000</text:p>
            <text:p>Bangladesh</text:p>
          </table:table-cell>
          <table:table-cell office:value-type="string" calcext:value-type="string">
            <text:p>🇧🇩 BD</text:p>
          </table:table-cell>
          <table:table-cell office:value-type="string" calcext:value-type="string">
            <text:p>Deputy General Manager (Domain)</text:p>
            <text:p>Bangladesh Telecommunications Company Limited (BTCL)</text:p>
            <text:p>Telejogajog Bhaban, 37/E, Eskaton Garden</text:p>
            <text:p>Dhaka 1000</text:p>
            <text:p>Bangladesh</text:p>
          </table:table-cell>
          <table:table-cell office:value-type="string" calcext:value-type="string">
            <text:p>🇧🇩 B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54b7fta0cc.html</text:p>
          </table:table-cell>
        </table:table-row>
        <table:table-row table:style-name="ro4">
          <table:table-cell office:value-type="string" calcext:value-type="string">
            <text:p>公益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ina Organizational Name Administration Center</text:p>
            <text:p>Beifa Mansion, Block D, Building 6, Compound 15</text:p>
            <text:p>Xueyuan Nanlu, 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irector of Department of International Affairs and Policy Analysis</text:p>
            <text:p>China Organizational Name Administration Center</text:p>
            <text:p>Beifa Mansion, Block D, Building 6, Compound 15</text:p>
            <text:p>Xueyuan Nanlu, 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ang Yu</text:p>
            <text:p>China Internet Network Information Center</text:p>
            <text:p>Building 4, NO.9 Beijing Auto Museum West Road, Fengtai District</text:p>
            <text:p>Beijing 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55qw42g.html</text:p>
          </table:table-cell>
        </table:table-row>
        <table:table-row table:style-name="ro2">
          <table:table-cell office:value-type="string" calcext:value-type="string">
            <text:p>公司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ina Internet Network Information Center (CNNIC)</text:p>
            <text:p>Building 4, No.9 Beijing Auto Museum West Road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ulin Li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Anlei H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55qx5d.html</text:p>
          </table:table-cell>
        </table:table-row>
        <table:table-row table:style-name="ro4">
          <table:table-cell office:value-type="string" calcext:value-type="string">
            <text:p>香格里拉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hangri-La International Hotel Management Limited</text:p>
            <text:p>28/F.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Legal Executive</text:p>
            <text:p>28/F.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5su34j936bgsg.html</text:p>
          </table:table-cell>
        </table:table-row>
        <table:table-row table:style-name="ro4">
          <table:table-cell office:value-type="string" calcext:value-type="string">
            <text:p>网站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lobal Website TLD Asia Limited</text:p>
            <text:p>12/F, Daily House</text:p>
            <text:p>35-37 Haiphong Road</text:p>
            <text:p>Tsim Sha Tsui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Admin Contact</text:p>
            <text:p>Global Website TLD Asia Limited</text:p>
            <text:p>12/F, Daily House</text:p>
            <text:p>35-37 Haiphong Road</text:p>
            <text:p>Tsim Sha Tsui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5tzm5g.html</text:p>
          </table:table-cell>
        </table:table-row>
        <table:table-row table:style-name="ro4">
          <table:table-cell office:value-type="string" calcext:value-type="string">
            <text:p>移动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6frz82g.html</text:p>
          </table:table-cell>
        </table:table-row>
        <table:table-row table:style-name="ro2">
          <table:table-cell office:value-type="string" calcext:value-type="string">
            <text:p>我爱你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ycoon Treasure Limited</text:p>
            <text:p>Scotia Centre, 4th Floor, P.O.Box2804</text:p>
            <text:p>George Town Grand Cayman KY1-112</text:p>
            <text:p>Cayman Islands (the)</text:p>
          </table:table-cell>
          <table:table-cell office:value-type="string" calcext:value-type="string">
            <text:p>🇰🇾 KY</text:p>
          </table:table-cell>
          <table:table-cell office:value-type="string" calcext:value-type="string">
            <text:p>CEO</text:p>
            <text:p>Tycoon Treasure Limited</text:p>
            <text:p>Room 201A, Wing On Plaza, 62 Mody Road, Tsui East</text:p>
            <text:p>Kowloo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endy Yang</text:p>
            <text:p>Tycoon Treasure Limited</text:p>
            <text:p>Room 201A, Wing On Plaza, 62 Mody Road, Tsui East</text:p>
            <text:p>Kowloo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6qq986b3xl.html</text:p>
          </table:table-cell>
        </table:table-row>
        <table:table-row table:style-name="ro2">
          <table:table-cell office:value-type="string" calcext:value-type="string">
            <text:p>МОСКВА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Foundation for Assistance for Internet Technologies and Infrastructure Development (FAITID)</text:p>
            <text:p>2 bld 1, 3rd Khoroshevskaya str.</text:p>
            <text:p>Moscow 123308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Maxim Alzoba</text:p>
            <text:p>Foundation for Assistance for Internet Technologies and Infrastructure Development (FAITID)</text:p>
            <text:p>2 bld 1, 3rd Khoroshevskaya str.</text:p>
            <text:p>Moscow 123308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Pavel Ilichev</text:p>
            <text:p>Foundation for Assistance for Internet Technologies and Infrastructure Development (FAITID)</text:p>
            <text:p>2 bld 1, 3rd Khoroshevskaya str.</text:p>
            <text:p>Moscow 123308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80adxhks.html</text:p>
          </table:table-cell>
        </table:table-row>
        <table:table-row table:style-name="ro3">
          <table:table-cell office:value-type="string" calcext:value-type="string">
            <text:p>ИСПЫТАНИЕ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80akhbyknj4f.html</text:p>
          </table:table-cell>
        </table:table-row>
        <table:table-row table:style-name="ro4">
          <table:table-cell office:value-type="string" calcext:value-type="string">
            <text:p>ҚАЗ</text:p>
          </table:table-cell>
          <table:table-cell office:value-type="string" calcext:value-type="string">
            <text:p>🌍 Country-code top-level domain designated for two-letter country code KZ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tion of IT Companies of Kazakhstan</text:p>
            <text:p>6/5 Kabanbai Batyra</text:p>
            <text:p>Office 3</text:p>
            <text:p>Nur-Sultan 020000</text:p>
            <text:p>Kazakhstan</text:p>
          </table:table-cell>
          <table:table-cell office:value-type="string" calcext:value-type="string">
            <text:p>🇰🇿 KZ</text:p>
          </table:table-cell>
          <table:table-cell office:value-type="string" calcext:value-type="string">
            <text:p>Nurlan Issin</text:p>
            <text:p>Association of IT Companies of Kazakhstan</text:p>
            <text:p>6/5 Kabanbai Batyra</text:p>
            <text:p>Office 3</text:p>
            <text:p>Nur-Sultan 020000</text:p>
            <text:p>Kazakhstan</text:p>
          </table:table-cell>
          <table:table-cell office:value-type="string" calcext:value-type="string">
            <text:p>🇰🇿 KZ</text:p>
          </table:table-cell>
          <table:table-cell office:value-type="string" calcext:value-type="string">
            <text:p>Pavel Gussev</text:p>
            <text:p>KazNIC Organization</text:p>
            <text:p>Ilyashev str, 47/2</text:p>
            <text:p>Semey VKO 071400</text:p>
            <text:p>Kazakhstan</text:p>
          </table:table-cell>
          <table:table-cell office:value-type="string" calcext:value-type="string">
            <text:p>🇰🇿 K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80ao21a.html</text:p>
          </table:table-cell>
        </table:table-row>
        <table:table-row table:style-name="ro2">
          <table:table-cell office:value-type="string" calcext:value-type="string">
            <text:p>КАТОЛИК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ontificium Consilium de Comunicationibus Socialibus (PCCS) (Pontifical Council for Social Communication)</text:p>
            <text:p>Via della Conciliazione 5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Administrative Contact</text:p>
            <text:p>Secretaria pro Communicatione</text:p>
            <text:p>Piazza Pia 3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Technical Contact</text:p>
            <text:p>Secretaria pro Communicatione</text:p>
            <text:p>Piazza Pia 3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xn--80aqecdr1a.html</text:p>
          </table:table-cell>
        </table:table-row>
        <table:table-row table:style-name="ro2">
          <table:table-cell office:value-type="string" calcext:value-type="string">
            <text:p>ОНЛАЙН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Administrative Contact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TechAdmin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80asehdb.html</text:p>
          </table:table-cell>
        </table:table-row>
        <table:table-row table:style-name="ro2">
          <table:table-cell office:value-type="string" calcext:value-type="string">
            <text:p>САЙТ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Administrative Contact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TechAdmin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80aswg.html</text:p>
          </table:table-cell>
        </table:table-row>
        <table:table-row table:style-name="ro4">
          <table:table-cell office:value-type="string" calcext:value-type="string">
            <text:p>联通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ina United Network Communications Corporation Limited</text:p>
            <text:p>No.21 Financial Street</text:p>
            <text:p>Xicheng District</text:p>
            <text:p>Beijing 100033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un Zhou</text:p>
            <text:p>China United Network Communications Corporation Limited</text:p>
            <text:p>No.21 Financial Street</text:p>
            <text:p>Xicheng District</text:p>
            <text:p>Beijing 100033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Lei Gao</text:p>
            <text:p>ZDNS, Ltd.</text:p>
            <text:p>No.4,  South 4th Street, Zhongguancun</text:p>
            <text:p>Haidian district</text:p>
            <text:p>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8y0a063a.html</text:p>
          </table:table-cell>
        </table:table-row>
        <table:table-row table:style-name="ro2">
          <table:table-cell office:value-type="string" calcext:value-type="string">
            <text:p>СРБ</text:p>
          </table:table-cell>
          <table:table-cell office:value-type="string" calcext:value-type="string">
            <text:p>🌍 Country-code top-level domain designated for two-letter country code RS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erbian National Internet Domain Registry (RNIDS)</text:p>
            <text:p>Zorza Klemansoa 18a</text:p>
            <text:p>Belgrade 11008</text:p>
            <text:p>Serbia</text:p>
          </table:table-cell>
          <table:table-cell office:value-type="string" calcext:value-type="string">
            <text:p>🇷🇸 RS</text:p>
          </table:table-cell>
          <table:table-cell office:value-type="string" calcext:value-type="string">
            <text:p>RNIDS Admin Contact</text:p>
            <text:p>Serbian National Internet Domain Registry (RNIDS)</text:p>
            <text:p>Zorza Klemansoa 18a</text:p>
            <text:p>Belgrade 11108</text:p>
            <text:p>Serbia</text:p>
          </table:table-cell>
          <table:table-cell office:value-type="string" calcext:value-type="string">
            <text:p>🇷🇸 RS</text:p>
          </table:table-cell>
          <table:table-cell office:value-type="string" calcext:value-type="string">
            <text:p>RNIDS Tech Contact</text:p>
            <text:p>Serbian National Internet Domain Registry (RNIDS)</text:p>
            <text:p>Zorza Klemansoa 18a</text:p>
            <text:p>Belgrade 11108</text:p>
            <text:p>Serbia</text:p>
          </table:table-cell>
          <table:table-cell office:value-type="string" calcext:value-type="string">
            <text:p>🇷🇸 R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90a3ac.html</text:p>
          </table:table-cell>
        </table:table-row>
        <table:table-row table:style-name="ro2">
          <table:table-cell office:value-type="string" calcext:value-type="string">
            <text:p>БГ</text:p>
          </table:table-cell>
          <table:table-cell office:value-type="string" calcext:value-type="string">
            <text:p>🌍 Country-code top-level domain designated for two-letter country code BG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mena.BG AD</text:p>
            <text:p>91, Alexander Malinov str, Office 303</text:p>
            <text:p>Sofia 1715</text:p>
            <text:p>Bulgaria</text:p>
          </table:table-cell>
          <table:table-cell office:value-type="string" calcext:value-type="string">
            <text:p>🇧🇬 BG</text:p>
          </table:table-cell>
          <table:table-cell office:value-type="string" calcext:value-type="string">
            <text:p>Dragomir Slavov</text:p>
            <text:p>Imena.BG AD</text:p>
            <text:p>91, Alexander Malinov str, Office 303</text:p>
            <text:p>Sofia 1715</text:p>
            <text:p>Bulgaria</text:p>
          </table:table-cell>
          <table:table-cell office:value-type="string" calcext:value-type="string">
            <text:p>🇧🇬 BG</text:p>
          </table:table-cell>
          <table:table-cell office:value-type="string" calcext:value-type="string">
            <text:p>Daniel Kalchev</text:p>
            <text:p>Imena.BG AD</text:p>
            <text:p>91, Alexander Malinov str, Office 303</text:p>
            <text:p>Sofia 1715</text:p>
            <text:p>Bulgaria</text:p>
          </table:table-cell>
          <table:table-cell office:value-type="string" calcext:value-type="string">
            <text:p>🇧🇬 BG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90ae.html</text:p>
          </table:table-cell>
        </table:table-row>
        <table:table-row table:style-name="ro2">
          <table:table-cell office:value-type="string" calcext:value-type="string">
            <text:p>БЕЛ</text:p>
          </table:table-cell>
          <table:table-cell office:value-type="string" calcext:value-type="string">
            <text:p>🌍 Country-code top-level domain designated for two-letter country code BY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Belarusian Cloud Technologies LLC</text:p>
            <text:p>C. Zetkin Str. 24, office 602</text:p>
            <text:p>Minsk 220004</text:p>
            <text:p>Belarus</text:p>
          </table:table-cell>
          <table:table-cell office:value-type="string" calcext:value-type="string">
            <text:p>🇧🇾 BY</text:p>
          </table:table-cell>
          <table:table-cell office:value-type="string" calcext:value-type="string">
            <text:p>Head of Sector</text:p>
            <text:p>The Operational and Analytical Center under the Aegis of the President of the Republic of Belarus</text:p>
            <text:p>49 Kirova Str.</text:p>
            <text:p>Minsk 220030</text:p>
            <text:p>Belarus</text:p>
          </table:table-cell>
          <table:table-cell office:value-type="string" calcext:value-type="string">
            <text:p>🇧🇾 BY</text:p>
          </table:table-cell>
          <table:table-cell office:value-type="string" calcext:value-type="string">
            <text:p>General Director</text:p>
            <text:p>Belarusian Cloud Technologies LLC</text:p>
            <text:p>C. Zetkin Str. 24, office 602</text:p>
            <text:p>Minsk 220004</text:p>
            <text:p>Belarus</text:p>
          </table:table-cell>
          <table:table-cell office:value-type="string" calcext:value-type="string">
            <text:p>🇧🇾 B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90ais.html</text:p>
          </table:table-cell>
        </table:table-row>
        <table:table-row table:style-name="ro2">
          <table:table-cell office:value-type="string" calcext:value-type="string">
            <text:p>קום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9dbq2a.html</text:p>
          </table:table-cell>
        </table:table-row>
        <table:table-row table:style-name="ro2">
          <table:table-cell office:value-type="string" calcext:value-type="string">
            <text:p>时尚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ISE VICTORY LIMITED</text:p>
            <text:p>201A, Wing On Plaza</text:p>
            <text:p>62 Mody Road</text:p>
            <text:p>Tsimshatsui East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CEO</text:p>
            <text:p>RISE VICTORY LIMITED</text:p>
            <text:p>Room 201A, Wing On Plaza, 62 Mody Road, Tsui East</text:p>
            <text:p>Kowloo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endy Yang</text:p>
            <text:p>RISE VICTORY LIMITED</text:p>
            <text:p>Room 201A, Wing On Plaza, 62 Mody Road, Tsui East</text:p>
            <text:p>Kowloo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9et52u.html</text:p>
          </table:table-cell>
        </table:table-row>
        <table:table-row table:style-name="ro4">
          <table:table-cell office:value-type="string" calcext:value-type="string">
            <text:p>微博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ina Corporation</text:p>
            <text:p>20F Ideal Haza No. 59 Bei Si Huan Xi Road</text:p>
            <text:p>Haidian District</text:p>
            <text:p>Beijing 10008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irector, Legal Dept.</text:p>
            <text:p>Sina Corporation</text:p>
            <text:p>20F Ideal Haza No. 59 Bei Si Huan Xi Road</text:p>
            <text:p>Haidian District</text:p>
            <text:p>Beijing 10008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Senior Director, DNS Infrastructure Group</text:p>
            <text:p>Afilias</text:p>
            <text:p>300 Welsh Road</text:p>
            <text:p>Building 3, Suite 105</text:p>
            <text:p>Horsham PA 1904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9krt00a.html</text:p>
          </table:table-cell>
        </table:table-row>
        <table:table-row table:style-name="ro9">
          <table:table-cell office:value-type="string" calcext:value-type="string">
            <text:p>테스트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9t4b11yi5a.html</text:p>
          </table:table-cell>
        </table:table-row>
        <table:table-row table:style-name="ro4">
          <table:table-cell office:value-type="string" calcext:value-type="string">
            <text:p>淡马锡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emasek Holdings (Private) Limited</text:p>
            <text:p>60B Orchard Road</text:p>
            <text:p>#06-18 Tower 2</text:p>
            <text:p>The Atrium@Orchard</text:p>
            <text:p>Singapore 238891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Business Development Executive</text:p>
            <text:p>IP Mirror Pte Ltd</text:p>
            <text:p>9 Hongkong Street #01-01</text:p>
            <text:p>Singapore 059652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b4w605ferd.html</text:p>
          </table:table-cell>
        </table:table-row>
        <table:table-row table:style-name="ro2">
          <table:table-cell office:value-type="string" calcext:value-type="string">
            <text:p>ファッション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bck1b9a5dre4c.html</text:p>
          </table:table-cell>
        </table:table-row>
        <table:table-row table:style-name="ro4">
          <table:table-cell office:value-type="string" calcext:value-type="string">
            <text:p>ОРГ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c1avg.html</text:p>
          </table:table-cell>
        </table:table-row>
        <table:table-row table:style-name="ro2">
          <table:table-cell office:value-type="string" calcext:value-type="string">
            <text:p>नेट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c2br7g.html</text:p>
          </table:table-cell>
        </table:table-row>
        <table:table-row table:style-name="ro2">
          <table:table-cell office:value-type="string" calcext:value-type="string">
            <text:p>ストア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cck2b3b.html</text:p>
          </table:table-cell>
        </table:table-row>
        <table:table-row table:style-name="ro5">
          <table:table-cell office:value-type="string" calcext:value-type="string">
            <text:p>アマゾン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cckwcxetd.html</text:p>
          </table:table-cell>
        </table:table-row>
        <table:table-row table:style-name="ro2">
          <table:table-cell office:value-type="string" calcext:value-type="string">
            <text:p>삼성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AMSUNG SDS CO., LTD</text:p>
            <text:p>5F, 34, Gwacheon-daero 7na-gil</text:p>
            <text:p>Gwacheon-si Gyeonggi-do 13840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Yujeong Shin</text:p>
            <text:p>Whois Corp.</text:p>
            <text:p>5F, 34, Gwacheon-daero 7na-gil</text:p>
            <text:p>Gwacheon-si Gyeonggi-do 13840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Junmyoung Oh</text:p>
            <text:p>Whois Corp.</text:p>
            <text:p>5F, 34, Gwacheon-daero 7na-gil</text:p>
            <text:p>Gwacheon-si Gyeonggi-do 13840</text:p>
            <text:p>Korea (the Republic of)</text:p>
          </table:table-cell>
          <table:table-cell office:value-type="string" calcext:value-type="string">
            <text:p>🇰🇷 K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cg4bki.html</text:p>
          </table:table-cell>
        </table:table-row>
        <table:table-row table:style-name="ro4">
          <table:table-cell office:value-type="string" calcext:value-type="string">
            <text:p>சிங்கப்பூர்</text:p>
          </table:table-cell>
          <table:table-cell office:value-type="string" calcext:value-type="string">
            <text:p>🌍 Country-code top-level domain designated for two-letter country code SG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ingapore Network Information Centre (SGNIC) Pte Ltd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Head (Technical and Ops)</text:p>
            <text:p>Singapore Network Information Centre (SGNIC) Pte Ltd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Head (Technical and Ops)</text:p>
            <text:p>Singapore Network Information Centre (SGNIC) Pte Ltd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clchc0ea0b2g2a9gcd.html</text:p>
          </table:table-cell>
        </table:table-row>
        <table:table-row table:style-name="ro4">
          <table:table-cell office:value-type="string" calcext:value-type="string">
            <text:p>商标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DotTrademark Organisation Limited</text:p>
            <text:p>Level 20, One International Finance Ctr, 1 Harbour View Street</text:p>
            <text:p>Central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President</text:p>
            <text:p>Internet DotTrademark Organisation Limited</text:p>
            <text:p>Rm 1502, Building 7, No. 9 Shouti South Road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International BD Manager</text:p>
            <text:p>Internet DotTrademark Organisation Limited</text:p>
            <text:p>Rm 1502, Building 7, No. 9 Shouti South Road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czr694b.html</text:p>
          </table:table-cell>
        </table:table-row>
        <table:table-row table:style-name="ro4">
          <table:table-cell office:value-type="string" calcext:value-type="string">
            <text:p>商店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czrs0t.html</text:p>
          </table:table-cell>
        </table:table-row>
        <table:table-row table:style-name="ro4">
          <table:table-cell office:value-type="string" calcext:value-type="string">
            <text:p>商城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odiac Aquarius Limite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Eugene Li</text:p>
            <text:p>Zodiac Holdings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Zhanyong Zhang</text:p>
            <text:p>Zodiac Holdings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czru2d.html</text:p>
          </table:table-cell>
        </table:table-row>
        <table:table-row table:style-name="ro2">
          <table:table-cell office:value-type="string" calcext:value-type="string">
            <text:p>ДЕТИ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The Foundation for Network Initiatives “The Smart Internet”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Deputy Director</text:p>
            <text:p>The Foundation for Network Initiatives "The Smart Internet"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Network enginner</text:p>
            <text:p>Technical Center of Internet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d1acj3b.html</text:p>
          </table:table-cell>
        </table:table-row>
        <table:table-row table:style-name="ro2">
          <table:table-cell office:value-type="string" calcext:value-type="string">
            <text:p>МКД</text:p>
          </table:table-cell>
          <table:table-cell office:value-type="string" calcext:value-type="string">
            <text:p>🌍 Country-code top-level domain designated for two-letter country code MK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acedonian Academic Research Network Skopje</text:p>
            <text:p>Blvd. Partizanski Odredi 17</text:p>
            <text:p>Skopje 1000</text:p>
            <text:p>North Macedonia</text:p>
          </table:table-cell>
          <table:table-cell office:value-type="string" calcext:value-type="string">
            <text:p>🇲🇰 MK</text:p>
          </table:table-cell>
          <table:table-cell office:value-type="string" calcext:value-type="string">
            <text:p>Aleksandar Poposki</text:p>
            <text:p>Macedonian Academic and Research Network MARnet</text:p>
            <text:p>Blvd. Partizanski Odredi 17</text:p>
            <text:p>Skopje 1000</text:p>
            <text:p>North Macedonia</text:p>
          </table:table-cell>
          <table:table-cell office:value-type="string" calcext:value-type="string">
            <text:p>🇲🇰 MK</text:p>
          </table:table-cell>
          <table:table-cell office:value-type="string" calcext:value-type="string">
            <text:p>Vladislav Bidikov</text:p>
            <text:p>Faculty of Computer Science and Engineering</text:p>
            <text:p>"Rugjer Boshkovikj" 16, P.O. Box 393</text:p>
            <text:p>Skopje 1000</text:p>
            <text:p>North Macedonia</text:p>
          </table:table-cell>
          <table:table-cell office:value-type="string" calcext:value-type="string">
            <text:p>🇲🇰 M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d1alf.html</text:p>
          </table:table-cell>
        </table:table-row>
        <table:table-row table:style-name="ro10">
          <table:table-cell office:value-type="string" calcext:value-type="string">
            <text:p>טעסט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deba0ad.html</text:p>
          </table:table-cell>
        </table:table-row>
        <table:table-row table:style-name="ro2">
          <table:table-cell office:value-type="string" calcext:value-type="string">
            <text:p>ЕЮ</text:p>
          </table:table-cell>
          <table:table-cell office:value-type="string" calcext:value-type="string">
            <text:p>🌍 Country-code top-level domain designated for two-letter country code EU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Peter Janssen</text:p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Technical Department</text:p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e1a4c.html</text:p>
          </table:table-cell>
        </table:table-row>
        <table:table-row table:style-name="ro2">
          <table:table-cell office:value-type="string" calcext:value-type="string">
            <text:p>ポイント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eckvdtc9d.html</text:p>
          </table:table-cell>
        </table:table-row>
        <table:table-row table:style-name="ro4">
          <table:table-cell office:value-type="string" calcext:value-type="string">
            <text:p>新闻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uangzhou YU Wei Information and Technology Co.,Ltd</text:p>
            <text:p>No.1 Linhexi Road</text:p>
            <text:p>Tianhe District</text:p>
            <text:p>Guangzhou Guangdo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EO</text:p>
            <text:p>Guangzhou YU Wei Information and Technology Co.,Ltd</text:p>
            <text:p>Woodside Plaza</text:p>
            <text:p>240 St Georges Terrace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Guangzhou YU Wei Information and Technology Co.,Ltd</text:p>
            <text:p>3302 International Trade Center</text:p>
            <text:p>No.1 Linhe Xi Road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efvy88h.html</text:p>
          </table:table-cell>
        </table:table-row>
        <table:table-row table:style-name="ro9">
          <table:table-cell office:value-type="string" calcext:value-type="string">
            <text:p>工行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estv75g.html</text:p>
          </table:table-cell>
        </table:table-row>
        <table:table-row table:style-name="ro2">
          <table:table-cell office:value-type="string" calcext:value-type="string">
            <text:p>家電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ct429k.html</text:p>
          </table:table-cell>
        </table:table-row>
        <table:table-row table:style-name="ro2">
          <table:table-cell office:value-type="string" calcext:value-type="string">
            <text:p>كوم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fhbei.html</text:p>
          </table:table-cell>
        </table:table-row>
        <table:table-row table:style-name="ro2">
          <table:table-cell office:value-type="string" calcext:value-type="string">
            <text:p>中文网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ijing TLD Registry Technology Limited</text:p>
            <text:p>2108, 21st Floor, 9 North Fourth Ring Road West, Haidian District</text:p>
            <text:p>Beijing 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EO</text:p>
            <text:p>Beijing TLD Registry Technology Limited</text:p>
            <text:p>2108, 21st Floor, 9 North Fourth Ring Road West, Haidian District</text:p>
            <text:p>Beijing Beijing 10019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95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iq228c5hs.html</text:p>
          </table:table-cell>
        </table:table-row>
        <table:table-row table:style-name="ro2">
          <table:table-cell office:value-type="string" calcext:value-type="string">
            <text:p>中信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ITIC Group Corporation</text:p>
            <text:p>95 Floor,CITIC Tower,No.10 Guanghualu,Chaoyang District</text:p>
            <text:p>Beijing 10002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Xiaohui Ji</text:p>
            <text:p>CITIC Group Corporation</text:p>
            <text:p>95 Floor,CITIC Tower,No.10 Guanghualu,Chaoyang District</text:p>
            <text:p>Beijing 10002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Zhaoyuan Yao</text:p>
            <text:p>CITIC Group Corporation</text:p>
            <text:p>95 Floor,CITIC Tower,No.10 Guanghualu,Chaoyang District</text:p>
            <text:p>Beijing 10002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iq64b.html</text:p>
          </table:table-cell>
        </table:table-row>
        <table:table-row table:style-name="ro2">
          <table:table-cell office:value-type="string" calcext:value-type="string">
            <text:p>中国</text:p>
          </table:table-cell>
          <table:table-cell office:value-type="string" calcext:value-type="string">
            <text:p>🌍 Country-code top-level domain designated for two-letter country code C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ulin Li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Anlei H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iqs8s.html</text:p>
          </table:table-cell>
        </table:table-row>
        <table:table-row table:style-name="ro2">
          <table:table-cell office:value-type="string" calcext:value-type="string">
            <text:p>中國</text:p>
          </table:table-cell>
          <table:table-cell office:value-type="string" calcext:value-type="string">
            <text:p>🌍 Country-code top-level domain designated for two-letter country code C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ulin Li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Anlei H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iqz9s.html</text:p>
          </table:table-cell>
        </table:table-row>
        <table:table-row table:style-name="ro4">
          <table:table-cell office:value-type="string" calcext:value-type="string">
            <text:p>娱乐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jq720a.html</text:p>
          </table:table-cell>
        </table:table-row>
        <table:table-row table:style-name="ro2">
          <table:table-cell office:value-type="string" calcext:value-type="string">
            <text:p>谷歌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lw351e.html</text:p>
          </table:table-cell>
        </table:table-row>
        <table:table-row table:style-name="ro2">
          <table:table-cell office:value-type="string" calcext:value-type="string">
            <text:p>భారత్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pcrj9c3d.html</text:p>
          </table:table-cell>
        </table:table-row>
        <table:table-row table:style-name="ro4">
          <table:table-cell office:value-type="string" calcext:value-type="string">
            <text:p>ලංකා</text:p>
          </table:table-cell>
          <table:table-cell office:value-type="string" calcext:value-type="string">
            <text:p>🌍 Country-code top-level domain designated for two-letter country code LK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LK Domain Registry</text:p>
            <text:p>Bernards Business Park</text:p>
            <text:p>106 Dutugemunu St.</text:p>
            <text:p>Dehiwala 1035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Prof. Gihan Dias</text:p>
            <text:p>LK Domain Registry</text:p>
            <text:p>Bernards Business Park</text:p>
            <text:p>106 Dutugemunu St.</text:p>
            <text:p>Dehiwala 1035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Hostmaster</text:p>
            <text:p>LK Domain Registry</text:p>
            <text:p>Bernards Business Park</text:p>
            <text:p>106 Dutugemunu St.</text:p>
            <text:p>Dehiwala 1035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zc2c9e2c.html</text:p>
          </table:table-cell>
        </table:table-row>
        <table:table-row table:style-name="ro4">
          <table:table-cell office:value-type="string" calcext:value-type="string">
            <text:p>電訊盈科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CCW Enterprises Limited</text:p>
            <text:p>41/F., PCCW Tower, Taikoo Place, Quarry Bay</text:p>
            <text:p>Hong Ko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omain Administrator</text:p>
            <text:p>PCCW-HKT DataCom Services Limited</text:p>
            <text:p>39F PCCW Tower, Taikoo Place, 979 Kings Road</text:p>
            <text:p>Quarry Bay Hong Kong 0000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fzys8d69uvgm.html</text:p>
          </table:table-cell>
        </table:table-row>
        <table:table-row table:style-name="ro4">
          <table:table-cell office:value-type="string" calcext:value-type="string">
            <text:p>购物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awang Heli(Xiamen) Network Service Co., LTD.</text:p>
            <text:p>Suite201, No.45, WangHai Road, Software Park II</text:p>
            <text:p>Xiame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Admin Contact</text:p>
            <text:p>Nawang Heli(Xiamen) Network Service Co., LTD.</text:p>
            <text:p>Unit 03-11, 8th floor, building D, Xiamen International Shipping Center, No.97</text:p>
            <text:p>Xiangyu Road</text:p>
            <text:p>Xiamen Area of China (Fujian) Pilot Free Trade Zone Fujian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g2xx48c.html</text:p>
          </table:table-cell>
        </table:table-row>
        <table:table-row table:style-name="ro9">
          <table:table-cell office:value-type="string" calcext:value-type="string">
            <text:p>測試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g6w251d.html</text:p>
          </table:table-cell>
        </table:table-row>
        <table:table-row table:style-name="ro2">
          <table:table-cell office:value-type="string" calcext:value-type="string">
            <text:p>クラウド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gckr3f0f.html</text:p>
          </table:table-cell>
        </table:table-row>
        <table:table-row table:style-name="ro2">
          <table:table-cell office:value-type="string" calcext:value-type="string">
            <text:p>ભારત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gecrj9c.html</text:p>
          </table:table-cell>
        </table:table-row>
        <table:table-row table:style-name="ro2">
          <table:table-cell office:value-type="string" calcext:value-type="string">
            <text:p>通販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gk3at1e.html</text:p>
          </table:table-cell>
        </table:table-row>
        <table:table-row table:style-name="ro2">
          <table:table-cell office:value-type="string" calcext:value-type="string">
            <text:p>भारतम्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h2breg3eve.html</text:p>
          </table:table-cell>
        </table:table-row>
        <table:table-row table:style-name="ro2">
          <table:table-cell office:value-type="string" calcext:value-type="string">
            <text:p>भारोत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h2brj9c8c.html</text:p>
          </table:table-cell>
        </table:table-row>
        <table:table-row table:style-name="ro2">
          <table:table-cell office:value-type="string" calcext:value-type="string">
            <text:p>भारत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h2brj9c.html</text:p>
          </table:table-cell>
        </table:table-row>
        <table:table-row table:style-name="ro3">
          <table:table-cell office:value-type="string" calcext:value-type="string">
            <text:p>آزمایشی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hgbk6aj7f53bba.html</text:p>
          </table:table-cell>
        </table:table-row>
        <table:table-row table:style-name="ro3">
          <table:table-cell office:value-type="string" calcext:value-type="string">
            <text:p>பரிட்சை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hlcj6aya9esc7a.html</text:p>
          </table:table-cell>
        </table:table-row>
        <table:table-row table:style-name="ro4">
          <table:table-cell office:value-type="string" calcext:value-type="string">
            <text:p>网店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Zodiac Taurus Ltd.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EO</text:p>
            <text:p>Zodiac Holdings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endy Yang</text:p>
            <text:p>Zodiac Holdings Ltd</text:p>
            <text:p>Block A Unit 406, Horizon International Tower No. 6 Zhichun Road</text:p>
            <text:p>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hxt814e.html</text:p>
          </table:table-cell>
        </table:table-row>
        <table:table-row table:style-name="ro4">
          <table:table-cell office:value-type="string" calcext:value-type="string">
            <text:p>संगठन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i1b6b1a6a2e.html</text:p>
          </table:table-cell>
        </table:table-row>
        <table:table-row table:style-name="ro4">
          <table:table-cell office:value-type="string" calcext:value-type="string">
            <text:p>餐厅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et DotTrademark Organisation Limited</text:p>
            <text:p>Level 20, One International Finance Ctr, 1 Harbour View Street</text:p>
            <text:p>Central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President</text:p>
            <text:p>Internet DotTrademark Organisation Limited</text:p>
            <text:p>Rm 1502, Building 7, No. 9 Shouti South Road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International BD Manager</text:p>
            <text:p>Internet DotTrademark Organisation Limited</text:p>
            <text:p>Rm 1502, Building 7, No. 9 Shouti South Road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imr513n.html</text:p>
          </table:table-cell>
        </table:table-row>
        <table:table-row table:style-name="ro2">
          <table:table-cell office:value-type="string" calcext:value-type="string">
            <text:p>网络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ina Internet Network Information Center (CNNIC)</text:p>
            <text:p>Building 4, No.9 Beijing Auto Museum West Road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Yulin Li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Anlei Hu</text:p>
            <text:p>China Internet Network Information Center (CNNIC)</text:p>
            <text:p>Building 4, No.9 West Road , Automobile Museum, Fengtai District</text:p>
            <text:p>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io0a7i.html</text:p>
          </table:table-cell>
        </table:table-row>
        <table:table-row table:style-name="ro2">
          <table:table-cell office:value-type="string" calcext:value-type="string">
            <text:p>КОМ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j1aef.html</text:p>
          </table:table-cell>
        </table:table-row>
        <table:table-row table:style-name="ro2">
          <table:table-cell office:value-type="string" calcext:value-type="string">
            <text:p>УКР</text:p>
          </table:table-cell>
          <table:table-cell office:value-type="string" calcext:value-type="string">
            <text:p>🌍 Country-code top-level domain designated for two-letter country code UA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krainian Network Information Centre (UANIC), Inc.</text:p>
            <text:p>10, Volodymyrska str.</text:p>
            <text:p>Kyiv 01025</text:p>
            <text:p>Ukraine</text:p>
          </table:table-cell>
          <table:table-cell office:value-type="string" calcext:value-type="string">
            <text:p>🇺🇦 UA</text:p>
          </table:table-cell>
          <table:table-cell office:value-type="string" calcext:value-type="string">
            <text:p>CEO</text:p>
            <text:p>Ukrainian Network Information Centre (UANIC), Inc.</text:p>
            <text:p>10, Volodymyrska str.</text:p>
            <text:p>Kyiv 01025</text:p>
            <text:p>Ukraine</text:p>
          </table:table-cell>
          <table:table-cell office:value-type="string" calcext:value-type="string">
            <text:p>🇺🇦 UA</text:p>
          </table:table-cell>
          <table:table-cell office:value-type="string" calcext:value-type="string">
            <text:p>UANIC Technical Group</text:p>
            <text:p>Ukrainian Network Information Centre (UANIC), Inc.</text:p>
            <text:p>73, Artema str., office #112</text:p>
            <text:p>Kyiv 04053</text:p>
            <text:p>Ukraine</text:p>
          </table:table-cell>
          <table:table-cell office:value-type="string" calcext:value-type="string">
            <text:p>🇺🇦 U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j1amh.html</text:p>
          </table:table-cell>
        </table:table-row>
        <table:table-row table:style-name="ro2">
          <table:table-cell office:value-type="string" calcext:value-type="string">
            <text:p>香港</text:p>
          </table:table-cell>
          <table:table-cell office:value-type="string" calcext:value-type="string">
            <text:p>🌍 Country-code top-level domain designated for two-letter country code HK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Hong Kong Internet Registration Corporation Ltd.</text:p>
            <text:p>Unit 501, Level 5, Core C, Cyberport 3</text:p>
            <text:p>100 Cyberport Road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Cherry Lam</text:p>
            <text:p>Hong Kong Internet Registration Corporation Ltd.</text:p>
            <text:p>Unit 501, Level 5, Core C, Cyberport 3</text:p>
            <text:p>100 Cyberport Road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John Lam</text:p>
            <text:p>Hong Kong Internet Registration Corporation Ltd.</text:p>
            <text:p>Unit 501, Level 5, Core C, Cyberport 3</text:p>
            <text:p>100 Cyberport Road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j6w193g.html</text:p>
          </table:table-cell>
        </table:table-row>
        <table:table-row table:style-name="ro5">
          <table:table-cell office:value-type="string" calcext:value-type="string">
            <text:p>亚马逊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jlq480n2rg.html</text:p>
          </table:table-cell>
        </table:table-row>
        <table:table-row table:style-name="ro9">
          <table:table-cell office:value-type="string" calcext:value-type="string">
            <text:p>诺基亚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jlq61u9w7b.html</text:p>
          </table:table-cell>
        </table:table-row>
        <table:table-row table:style-name="ro2">
          <table:table-cell office:value-type="string" calcext:value-type="string">
            <text:p>食品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jvr189m.html</text:p>
          </table:table-cell>
        </table:table-row>
        <table:table-row table:style-name="ro3">
          <table:table-cell office:value-type="string" calcext:value-type="string">
            <text:p>ΔΟΚΙΜΉ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jxalpdlp.html</text:p>
          </table:table-cell>
        </table:table-row>
        <table:table-row table:style-name="ro7">
          <table:table-cell office:value-type="string" calcext:value-type="string">
            <text:p>飞利浦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oninklijke Philips N.V.</text:p>
            <text:p>High Tech Campus 5</text:p>
            <text:p>Eindhoven 5656AE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Project &amp; Process Manager</text:p>
            <text:p>High Tech Campus 5</text:p>
            <text:p>Eindhoven 5656AE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Project &amp; Process Manager</text:p>
            <text:p>High Tech Campus 5</text:p>
            <text:p>Eindhoven 5656AE</text:p>
            <text:p>Netherlands (the)</text:p>
          </table:table-cell>
          <table:table-cell office:value-type="string" calcext:value-type="string">
            <text:p>🇳🇱 NL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kcrx77d1x4a.html</text:p>
          </table:table-cell>
        </table:table-row>
        <table:table-row table:style-name="ro10">
          <table:table-cell office:value-type="string" calcext:value-type="string">
            <text:p>إختبار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kgbechtv.html</text:p>
          </table:table-cell>
        </table:table-row>
        <table:table-row table:style-name="ro4">
          <table:table-cell office:value-type="string" calcext:value-type="string">
            <text:p>台湾</text:p>
          </table:table-cell>
          <table:table-cell office:value-type="string" calcext:value-type="string">
            <text:p>🌍 Country-code top-level domain designated for two-letter country code TW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Jofan Yu</text:p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Technical Director</text:p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kprw13d.html</text:p>
          </table:table-cell>
        </table:table-row>
        <table:table-row table:style-name="ro4">
          <table:table-cell office:value-type="string" calcext:value-type="string">
            <text:p>台灣</text:p>
          </table:table-cell>
          <table:table-cell office:value-type="string" calcext:value-type="string">
            <text:p>🌍 Country-code top-level domain designated for two-letter country code TW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Jofan Yu</text:p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Technical Director</text:p>
            <text:p>Taiwan Network Information Center (TWNIC)</text:p>
            <text:p>3F., No. 123, Sec. 4, Bade Rd.</text:p>
            <text:p>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kpry57d.html</text:p>
          </table:table-cell>
        </table:table-row>
        <table:table-row table:style-name="ro9">
          <table:table-cell office:value-type="string" calcext:value-type="string">
            <text:p>手表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kpu716f.html</text:p>
          </table:table-cell>
        </table:table-row>
        <table:table-row table:style-name="ro4">
          <table:table-cell office:value-type="string" calcext:value-type="string">
            <text:p>手机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ijing RITT-Net Technology Development Co., Ltd</text:p>
            <text:p>Building 13, Yard 1, Baosheng South Road,</text:p>
            <text:p>Haidian District</text:p>
            <text:p>Beijing 100083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V P</text:p>
            <text:p>Beijing RITT-Net Technology Development Co., Ltd</text:p>
            <text:p>Building 13, Yard 1, Baosheng South Road,</text:p>
            <text:p>Haidian District</text:p>
            <text:p>Beijing 100083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hief Engineer</text:p>
            <text:p>Building 13, Yard 1, Baosheng South Road</text:p>
            <text:p>Haidian District</text:p>
            <text:p>Beijing 100083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kput3i.html</text:p>
          </table:table-cell>
        </table:table-row>
        <table:table-row table:style-name="ro5">
          <table:table-cell office:value-type="string" calcext:value-type="string">
            <text:p>МОН</text:p>
          </table:table-cell>
          <table:table-cell office:value-type="string" calcext:value-type="string">
            <text:p>🌍 Country-code top-level domain designated for two-letter country code M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Datacom Co.,Ltd</text:p>
            <text:p>Galaxy Tower Office Bldg, #5007,</text:p>
            <text:p>Mahatma Gandhi Street,</text:p>
            <text:p>Khan-Uul district</text:p>
            <text:p>Ulaanbaatar 17010</text:p>
            <text:p>Mongolia</text:p>
          </table:table-cell>
          <table:table-cell office:value-type="string" calcext:value-type="string">
            <text:p>🇲🇳 MN</text:p>
          </table:table-cell>
          <table:table-cell office:value-type="string" calcext:value-type="string">
            <text:p>Enkhbat Dangaasuren</text:p>
            <text:p>Datacom Co.,Ltd</text:p>
            <text:p>Galaxy Tower Office Bldg, #5007,</text:p>
            <text:p>Mahatma Gandhi Street,</text:p>
            <text:p>Khan-Uul district</text:p>
            <text:p>Ulaanbaatar 17010</text:p>
            <text:p>Mongolia</text:p>
          </table:table-cell>
          <table:table-cell office:value-type="string" calcext:value-type="string">
            <text:p>🇲🇳 MN</text:p>
          </table:table-cell>
          <table:table-cell office:value-type="string" calcext:value-type="string">
            <text:p>Enkhbold Gombo</text:p>
            <text:p>Datacom Co.,Ltd</text:p>
            <text:p>Galaxy Tower Office Bldg, #5007,</text:p>
            <text:p>Mahatma Gandhi Street,</text:p>
            <text:p>Khan-Uul district</text:p>
            <text:p>Ulaanbaatar 17010</text:p>
            <text:p>Mongolia</text:p>
          </table:table-cell>
          <table:table-cell office:value-type="string" calcext:value-type="string">
            <text:p>🇲🇳 M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l1acc.html</text:p>
          </table:table-cell>
        </table:table-row>
        <table:table-row table:style-name="ro2">
          <table:table-cell office:value-type="string" calcext:value-type="string">
            <text:p>الجزائر</text:p>
          </table:table-cell>
          <table:table-cell office:value-type="string" calcext:value-type="string">
            <text:p>🌍 Country-code top-level domain designated for two-letter country code DZ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ERIST</text:p>
            <text:p>Rue des Trois Freres Aissiou</text:p>
            <text:p>Ben-Aknoun Algiers 16035</text:p>
            <text:p>Algeria</text:p>
          </table:table-cell>
          <table:table-cell office:value-type="string" calcext:value-type="string">
            <text:p>🇩🇿 DZ</text:p>
          </table:table-cell>
          <table:table-cell office:value-type="string" calcext:value-type="string">
            <text:p>Aouaouche El-Maouhab</text:p>
            <text:p>CERIST</text:p>
            <text:p>Rue des Trois Freres Aissiou</text:p>
            <text:p>Ben-Aknoun Algiers 16035</text:p>
            <text:p>Algeria</text:p>
          </table:table-cell>
          <table:table-cell office:value-type="string" calcext:value-type="string">
            <text:p>🇩🇿 DZ</text:p>
          </table:table-cell>
          <table:table-cell office:value-type="string" calcext:value-type="string">
            <text:p>Aouaouche El-Maouhab</text:p>
            <text:p>CERIST</text:p>
            <text:p>Rue des Trois Freres Aissiou</text:p>
            <text:p>Ben-Aknoun Algiers 16035</text:p>
            <text:p>Algeria</text:p>
          </table:table-cell>
          <table:table-cell office:value-type="string" calcext:value-type="string">
            <text:p>🇩🇿 DZ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lgbbat1ad8j.html</text:p>
          </table:table-cell>
        </table:table-row>
        <table:table-row table:style-name="ro2">
          <table:table-cell office:value-type="string" calcext:value-type="string">
            <text:p>عمان</text:p>
          </table:table-cell>
          <table:table-cell office:value-type="string" calcext:value-type="string">
            <text:p>🌍 Country-code top-level domain designated for two-letter country code OM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s Regulatory Authority (TRA)</text:p>
            <text:p>P.O. Box 3555, P.C 111, Seeb</text:p>
            <text:p>Muscat</text:p>
            <text:p>Oman</text:p>
          </table:table-cell>
          <table:table-cell office:value-type="string" calcext:value-type="string">
            <text:p>🇴🇲 OM</text:p>
          </table:table-cell>
          <table:table-cell office:value-type="string" calcext:value-type="string">
            <text:p>Domain Name Exective Manager</text:p>
            <text:p>Telecommunications Regulatory Authority (TRA)</text:p>
            <text:p>P.O. Box 3555, P.C 111, Seeb</text:p>
            <text:p>Muscat</text:p>
            <text:p>Oman</text:p>
          </table:table-cell>
          <table:table-cell office:value-type="string" calcext:value-type="string">
            <text:p>🇴🇲 OM</text:p>
          </table:table-cell>
          <table:table-cell office:value-type="string" calcext:value-type="string">
            <text:p>Domain Name Manager</text:p>
            <text:p>Telecommunications Regulatory Authority (TRA)</text:p>
            <text:p>P.O. Box 3555, P.C 111, Seeb</text:p>
            <text:p>Muscat</text:p>
            <text:p>Oman</text:p>
          </table:table-cell>
          <table:table-cell office:value-type="string" calcext:value-type="string">
            <text:p>🇴🇲 O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9awbf.html</text:p>
          </table:table-cell>
        </table:table-row>
        <table:table-row table:style-name="ro2">
          <table:table-cell office:value-type="string" calcext:value-type="string">
            <text:p>ارامكو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ramco Services Company</text:p>
            <text:p>9009 West Loop South</text:p>
            <text:p>Houston TX 7709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oleman Works</text:p>
            <text:p>Aramco Services Company</text:p>
            <text:p>9009 West Loop South</text:p>
            <text:p>Houston TX 77096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a3a3ejt.html</text:p>
          </table:table-cell>
        </table:table-row>
        <table:table-row table:style-name="ro2">
          <table:table-cell office:value-type="string" calcext:value-type="string">
            <text:p>ایران</text:p>
          </table:table-cell>
          <table:table-cell office:value-type="string" calcext:value-type="string">
            <text:p>🌍 Country-code top-level domain designated for two-letter country code IR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stitute for Research in Fundamental Sciences (IPM)</text:p>
            <text:p>Shahid Bahonar (Niavaran) Square</text:p>
            <text:p>Tehran 1954851167</text:p>
            <text:p>Iran (Islamic Republic of)</text:p>
          </table:table-cell>
          <table:table-cell office:value-type="string" calcext:value-type="string">
            <text:p>🇮🇷 IR</text:p>
          </table:table-cell>
          <table:table-cell office:value-type="string" calcext:value-type="string">
            <text:p>Director</text:p>
            <text:p>Institute for Research in Fundamental Sciences (IPM)</text:p>
            <text:p>Shahid Bahonar (Niavaran) Square</text:p>
            <text:p>Tehran 1954851167</text:p>
            <text:p>Iran (Islamic Republic of)</text:p>
          </table:table-cell>
          <table:table-cell office:value-type="string" calcext:value-type="string">
            <text:p>🇮🇷 IR</text:p>
          </table:table-cell>
          <table:table-cell office:value-type="string" calcext:value-type="string">
            <text:p>CTO</text:p>
            <text:p>Institute for Research in Fundamental Sciences (IPM)</text:p>
            <text:p>Shahid Bahonar (Niavaran) Square</text:p>
            <text:p>Tehran 1954851167</text:p>
            <text:p>Iran (Islamic Republic of)</text:p>
          </table:table-cell>
          <table:table-cell office:value-type="string" calcext:value-type="string">
            <text:p>🇮🇷 I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a3a4f16a.html</text:p>
          </table:table-cell>
        </table:table-row>
        <table:table-row table:style-name="ro2">
          <table:table-cell office:value-type="string" calcext:value-type="string">
            <text:p>العليان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mpetrol (Luxembourg) Sarl</text:p>
            <text:p>25B, Boulevard Royal</text:p>
            <text:p>Luxembourg L-2449</text:p>
            <text:p>Luxembourg</text:p>
          </table:table-cell>
          <table:table-cell office:value-type="string" calcext:value-type="string">
            <text:p>🇱🇺 LU</text:p>
          </table:table-cell>
          <table:table-cell office:value-type="string" calcext:value-type="string">
            <text:p>Mr</text:p>
            <text:p>Crescent Holding GmbH</text:p>
            <text:p>Opernring - Stiege R top Nr. 709-714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Mr Michel Abi Aad</text:p>
            <text:p>Crescent Holding GmbH</text:p>
            <text:p>Opernring - Stiege R top Nr. 709-714</text:p>
            <text:p>Vienna 1010</text:p>
            <text:p>Austria</text:p>
          </table:table-cell>
          <table:table-cell office:value-type="string" calcext:value-type="string">
            <text:p>🇦🇹 AT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mgba7c0bbn0a.html</text:p>
          </table:table-cell>
        </table:table-row>
        <table:table-row table:style-name="ro10">
          <table:table-cell office:value-type="string" calcext:value-type="string">
            <text:p>اتصالات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mgbaakc7dvf.html</text:p>
          </table:table-cell>
        </table:table-row>
        <table:table-row table:style-name="ro2">
          <table:table-cell office:value-type="string" calcext:value-type="string">
            <text:p>امارات</text:p>
          </table:table-cell>
          <table:table-cell office:value-type="string" calcext:value-type="string">
            <text:p>🌍 Country-code top-level domain designated for two-letter country code AE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s and Digital Government Regulatory Authority (TDRA)</text:p>
            <text:p>P.O. 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Director Policies and Programs</text:p>
            <text:p>Telecommunications and Digital Government Regulatory Authority (TDRA)</text:p>
            <text:p>P.O. 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Senior Manager .aeDA</text:p>
            <text:p>.ae Domain Administration (.aeDA)</text:p>
            <text:p>P.O. 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aam7a8h.html</text:p>
          </table:table-cell>
        </table:table-row>
        <table:table-row table:style-name="ro2">
          <table:table-cell office:value-type="string" calcext:value-type="string">
            <text:p>بازار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Administrative Contact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TLD Technical Contact</text:p>
            <text:p>CORE Association</text:p>
            <text:p>2, Cours de Rive</text:p>
            <text:p>Geneva CH-1204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mgbab2bd.html</text:p>
          </table:table-cell>
        </table:table-row>
        <table:table-row table:style-name="ro4">
          <table:table-cell office:value-type="string" calcext:value-type="string">
            <text:p>موريتانيا</text:p>
          </table:table-cell>
          <table:table-cell office:value-type="string" calcext:value-type="string">
            <text:p>🌍 Country-code top-level domain designated for two-letter country code MR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Université de Nouakchott Al Aasriya</text:p>
            <text:p>Campus Universitaire</text:p>
            <text:p>BP 5026</text:p>
            <text:p>Nouakchott</text:p>
            <text:p>Mauritania</text:p>
          </table:table-cell>
          <table:table-cell office:value-type="string" calcext:value-type="string">
            <text:p>🇲🇷 MR</text:p>
          </table:table-cell>
          <table:table-cell office:value-type="string" calcext:value-type="string">
            <text:p>Ahmedou HAOUBA</text:p>
            <text:p>Faculté des Sciences et Techniques (UNA)</text:p>
            <text:p>Campus Universitaire</text:p>
            <text:p>BP 5026</text:p>
            <text:p>Nouakchott</text:p>
            <text:p>Mauritania</text:p>
          </table:table-cell>
          <table:table-cell office:value-type="string" calcext:value-type="string">
            <text:p>🇲🇷 MR</text:p>
          </table:table-cell>
          <table:table-cell office:value-type="string" calcext:value-type="string">
            <text:p>Ahmed Salem Cheikh</text:p>
            <text:p>Faculté des Sciences et Techniques (UNA)</text:p>
            <text:p>Campus Universitaire</text:p>
            <text:p>BP 4045</text:p>
            <text:p>Nouakchott</text:p>
            <text:p>Mauritania</text:p>
          </table:table-cell>
          <table:table-cell office:value-type="string" calcext:value-type="string">
            <text:p>🇲🇷 MR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ah1a3hjkrd.html</text:p>
          </table:table-cell>
        </table:table-row>
        <table:table-row table:style-name="ro2">
          <table:table-cell office:value-type="string" calcext:value-type="string">
            <text:p>پاکستان</text:p>
          </table:table-cell>
          <table:table-cell office:value-type="string" calcext:value-type="string">
            <text:p>🌍 Country-code top-level domain designated for two-letter country code PK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Telecommunication Corporation</text:p>
            <text:p>NTC HQ Sector G-5/2</text:p>
            <text:p>Islamabad 44000</text:p>
            <text:p>Pakistan</text:p>
          </table:table-cell>
          <table:table-cell office:value-type="string" calcext:value-type="string">
            <text:p>🇵🇰 PK</text:p>
          </table:table-cell>
          <table:table-cell office:value-type="string" calcext:value-type="string">
            <text:p>Miraj Gul</text:p>
            <text:p>National Telecommunication Corporation</text:p>
            <text:p>NTC HQ Sector G-5/2</text:p>
            <text:p>Islamabad 44000</text:p>
            <text:p>Pakistan</text:p>
          </table:table-cell>
          <table:table-cell office:value-type="string" calcext:value-type="string">
            <text:p>🇵🇰 PK</text:p>
          </table:table-cell>
          <table:table-cell office:value-type="string" calcext:value-type="string">
            <text:p>Muhammad Kashif Fayyaz</text:p>
            <text:p>National Telecommunication Corporation</text:p>
            <text:p>NTC HQ Sector G-5/2</text:p>
            <text:p>Islamabad 44000</text:p>
            <text:p>Pakistan</text:p>
          </table:table-cell>
          <table:table-cell office:value-type="string" calcext:value-type="string">
            <text:p>🇵🇰 P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ai9azgqp6j.html</text:p>
          </table:table-cell>
        </table:table-row>
        <table:table-row table:style-name="ro4">
          <table:table-cell office:value-type="string" calcext:value-type="string">
            <text:p>الاردن</text:p>
          </table:table-cell>
          <table:table-cell office:value-type="string" calcext:value-type="string">
            <text:p>🌍 Country-code top-level domain designated for two-letter country code JO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Digital Economy and Entrepreneurship (MoDEE)</text:p>
            <text:p>8th Circle - Bayader Wadi Al Seer</text:p>
            <text:p>P.O. Box 9903</text:p>
            <text:p>Amman 11191</text:p>
            <text:p>Jordan</text:p>
          </table:table-cell>
          <table:table-cell office:value-type="string" calcext:value-type="string">
            <text:p>🇯🇴 JO</text:p>
          </table:table-cell>
          <table:table-cell office:value-type="string" calcext:value-type="string">
            <text:p>Jordan Domains Registry Admin</text:p>
            <text:p>Ministry of Digital Economy and Entrepreneurship (MoDEE)</text:p>
            <text:p>8th Circle - Bayader Wadi Al Seer</text:p>
            <text:p>P.O. Box 9903</text:p>
            <text:p>Amman 11191</text:p>
            <text:p>Jordan</text:p>
          </table:table-cell>
          <table:table-cell office:value-type="string" calcext:value-type="string">
            <text:p>🇯🇴 JO</text:p>
          </table:table-cell>
          <table:table-cell office:value-type="string" calcext:value-type="string">
            <text:p>Jordan Domains Registry Technical</text:p>
            <text:p>Ministry of Digital Economy and Entrepreneurship (MoDEE)</text:p>
            <text:p>8th Circle - Bayader Wadi Al Seer</text:p>
            <text:p>P.O. Box 9903</text:p>
            <text:p>Amman 11191</text:p>
            <text:p>Jordan</text:p>
          </table:table-cell>
          <table:table-cell office:value-type="string" calcext:value-type="string">
            <text:p>🇯🇴 J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ayh7gpa.html</text:p>
          </table:table-cell>
        </table:table-row>
        <table:table-row table:style-name="ro10">
          <table:table-cell office:value-type="string" calcext:value-type="string">
            <text:p>موبايلي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mgbb9fbpob.html</text:p>
          </table:table-cell>
        </table:table-row>
        <table:table-row table:style-name="ro2">
          <table:table-cell office:value-type="string" calcext:value-type="string">
            <text:p>بھارت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bh1a71e.html</text:p>
          </table:table-cell>
        </table:table-row>
        <table:table-row table:style-name="ro2">
          <table:table-cell office:value-type="string" calcext:value-type="string">
            <text:p>بارت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bh1a.html</text:p>
          </table:table-cell>
        </table:table-row>
        <table:table-row table:style-name="ro4">
          <table:table-cell office:value-type="string" calcext:value-type="string">
            <text:p>المغرب</text:p>
          </table:table-cell>
          <table:table-cell office:value-type="string" calcext:value-type="string">
            <text:p>🌍 Country-code top-level domain designated for two-letter country code MA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ence Nationale de Réglementation des Télécommunications (ANRT)</text:p>
            <text:p>Avenue Ennakhil, Complexe d'Affaires</text:p>
            <text:p>Aile Sud, Hay Ryad</text:p>
            <text:p>Rabat 10100</text:p>
            <text:p>Morocco</text:p>
          </table:table-cell>
          <table:table-cell office:value-type="string" calcext:value-type="string">
            <text:p>🇲🇦 MA</text:p>
          </table:table-cell>
          <table:table-cell office:value-type="string" calcext:value-type="string">
            <text:p>General Director of ANRT</text:p>
            <text:p>Agence Nationale de Réglementation des Télécommunications (ANRT)</text:p>
            <text:p>Avenue Ennakhil, Complexe d'Affaires</text:p>
            <text:p>Aile Sud, Hay Ryad</text:p>
            <text:p>Rabat 10100</text:p>
            <text:p>Morocco</text:p>
          </table:table-cell>
          <table:table-cell office:value-type="string" calcext:value-type="string">
            <text:p>🇲🇦 MA</text:p>
          </table:table-cell>
          <table:table-cell office:value-type="string" calcext:value-type="string">
            <text:p>TLD Technical Contact</text:p>
            <text:p>Agence Nationale de Réglementation des Télécommunications (ANRT)</text:p>
            <text:p>Avenue Ennakhil, Complexe d'Affaires</text:p>
            <text:p>Aile Sud, Hay Ryad</text:p>
            <text:p>Rabat 10100</text:p>
            <text:p>Morocco</text:p>
          </table:table-cell>
          <table:table-cell office:value-type="string" calcext:value-type="string">
            <text:p>🇲🇦 M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c0a9azcg.html</text:p>
          </table:table-cell>
        </table:table-row>
        <table:table-row table:style-name="ro4">
          <table:table-cell office:value-type="string" calcext:value-type="string">
            <text:p>ابوظبي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bu Dhabi Systems and Information Centre</text:p>
            <text:p>Abu Dhabi Systems &amp; Information Centre</text:p>
            <text:p>International Tower Al Karama Street</text:p>
            <text:p>Abu Dhab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Khadeeja Mohsen Al Faqeeh</text:p>
            <text:p>Abu Dhabi Systems &amp; Information Centre</text:p>
            <text:p>International Tower Al Karama Street</text:p>
            <text:p>Abu Dhab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Manager Systems, ae Domain Administration</text:p>
            <text:p>Telecommunications Regulatory Authority of UAE</text:p>
            <text:p>Al Waheeda street Al Memzar</text:p>
            <text:p>P.O.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ca7dzdo.html</text:p>
          </table:table-cell>
        </table:table-row>
        <table:table-row table:style-name="ro4">
          <table:table-cell office:value-type="string" calcext:value-type="string">
            <text:p>البحرين</text:p>
          </table:table-cell>
          <table:table-cell office:value-type="string" calcext:value-type="string">
            <text:p>🌍 Country-code top-level domain designated for two-letter country code BH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communications Regulatory Authority (TRA)</text:p>
            <text:p>PO Box 10353</text:p>
            <text:p>Manama</text:p>
            <text:p>Bahrain</text:p>
          </table:table-cell>
          <table:table-cell office:value-type="string" calcext:value-type="string">
            <text:p>🇧🇭 BH</text:p>
          </table:table-cell>
          <table:table-cell office:value-type="string" calcext:value-type="string">
            <text:p>Technical Affairs Supervisor</text:p>
            <text:p>Telecommunications Regulatory Authority (TRA)</text:p>
            <text:p>PO Box 10353</text:p>
            <text:p>Manama</text:p>
            <text:p>Bahrain</text:p>
          </table:table-cell>
          <table:table-cell office:value-type="string" calcext:value-type="string">
            <text:p>🇧🇭 BH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cpq6gpa1a.html</text:p>
          </table:table-cell>
        </table:table-row>
        <table:table-row table:style-name="ro5">
          <table:table-cell office:value-type="string" calcext:value-type="string">
            <text:p>السعودية</text:p>
          </table:table-cell>
          <table:table-cell office:value-type="string" calcext:value-type="string">
            <text:p>🌍 Country-code top-level domain designated for two-letter country code SA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munications, Space and Technology Commission</text:p>
            <text:p>P.O. Box 75606</text:p>
            <text:p>CST Main Building, AlRuhmaniah Area</text:p>
            <text:p>King Fahad Street</text:p>
            <text:p>Riyadh 11588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Head of Saudi Network Information Center</text:p>
            <text:p>Communications, Space and Technology Commission</text:p>
            <text:p>SaudiNIC</text:p>
            <text:p>Communications, Space and Technology Commission (CST)</text:p>
            <text:p>P.O Box 75606</text:p>
            <text:p>Riyadh 11588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Saudi Domain Names Director</text:p>
            <text:p>Communications, Space and Technology Commission</text:p>
            <text:p>SaudiNIC</text:p>
            <text:p>Communications, Space and Technology Commission (CST)</text:p>
            <text:p>P.O Box 75606</text:p>
            <text:p>Riyadh 11588</text:p>
            <text:p>Saudi Arabia</text:p>
          </table:table-cell>
          <table:table-cell office:value-type="string" calcext:value-type="string">
            <text:p>🇸🇦 S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erp4a5d4ar.html</text:p>
          </table:table-cell>
        </table:table-row>
        <table:table-row table:style-name="ro2">
          <table:table-cell office:value-type="string" calcext:value-type="string">
            <text:p>ڀارت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gu82a.html</text:p>
          </table:table-cell>
        </table:table-row>
        <table:table-row table:style-name="ro2">
          <table:table-cell office:value-type="string" calcext:value-type="string">
            <text:p>كاثوليك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ontificium Consilium de Comunicationibus Socialibus (PCCS) (Pontifical Council for Social Communication)</text:p>
            <text:p>Via della Conciliazione 5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Administrative Contact</text:p>
            <text:p>Secretaria pro Communicatione</text:p>
            <text:p>Piazza Pia 3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Technical Contact</text:p>
            <text:p>Secretaria pro Communicatione</text:p>
            <text:p>Piazza Pia 3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xn--mgbi4ecexp.html</text:p>
          </table:table-cell>
        </table:table-row>
        <table:table-row table:style-name="ro4">
          <table:table-cell office:value-type="string" calcext:value-type="string">
            <text:p>سودان</text:p>
          </table:table-cell>
          <table:table-cell office:value-type="string" calcext:value-type="string">
            <text:p>🌍 Country-code top-level domain designated for two-letter country code SD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udan Internet Society</text:p>
            <text:p>Al Fayha Buld, 4th Floor</text:p>
            <text:p>P.O.Box 13713, Code 11111</text:p>
            <text:p>Khartoum</text:p>
            <text:p>Sudan (the)</text:p>
          </table:table-cell>
          <table:table-cell office:value-type="string" calcext:value-type="string">
            <text:p>🇸🇩 SD</text:p>
          </table:table-cell>
          <table:table-cell office:value-type="string" calcext:value-type="string">
            <text:p>Dr. Nadir Gaylani</text:p>
            <text:p>Sudan Internet Society</text:p>
            <text:p>Al Fayha Buld, 4th Floor</text:p>
            <text:p>P.O.Box 13713, Code 11111</text:p>
            <text:p>Khartoum</text:p>
            <text:p>Sudan (the)</text:p>
          </table:table-cell>
          <table:table-cell office:value-type="string" calcext:value-type="string">
            <text:p>🇸🇩 SD</text:p>
          </table:table-cell>
          <table:table-cell office:value-type="string" calcext:value-type="string">
            <text:p>Tarik Merghani</text:p>
            <text:p>Sudan Internet Society</text:p>
            <text:p>Al Fayha Buld, 4th Floor</text:p>
            <text:p>P.O.Box 13713, Code 11111</text:p>
            <text:p>Khartoum</text:p>
            <text:p>Sudan (the)</text:p>
          </table:table-cell>
          <table:table-cell office:value-type="string" calcext:value-type="string">
            <text:p>🇸🇩 SD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pl2fh.html</text:p>
          </table:table-cell>
        </table:table-row>
        <table:table-row table:style-name="ro2">
          <table:table-cell office:value-type="string" calcext:value-type="string">
            <text:p>همراه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Emergency Back-End Registry Operator Program - ICANN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EBERO Event Director</text:p>
            <text:p>Internet Corporation for Assigned Names and Numbers (ICANN)</text:p>
            <text:p>12025 Waterfront Dr., Suite 300</text:p>
            <text:p>Los Angeles CA 9009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Nominet EBERO Event Manager</text:p>
            <text:p>Nominet</text:p>
            <text:p>Minerva House, Edmund Halley Road, Oxford Science Park</text:p>
            <text:p>Oxford Oxon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t3dhd.html</text:p>
          </table:table-cell>
        </table:table-row>
        <table:table-row table:style-name="ro4">
          <table:table-cell office:value-type="string" calcext:value-type="string">
            <text:p>عراق</text:p>
          </table:table-cell>
          <table:table-cell office:value-type="string" calcext:value-type="string">
            <text:p>🌍 Country-code top-level domain designated for two-letter country code IQ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munications and Media Commission (CMC)</text:p>
            <text:p>Al-Masbah Hay Babel</text:p>
            <text:p>Dist. 929 St. 32 House 18</text:p>
            <text:p>Baghdad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CEO</text:p>
            <text:p>Communications and Media Commission (CMC)</text:p>
            <text:p>Al-Masbah Hay Babel</text:p>
            <text:p>Dist. 929 St. 32 House 18</text:p>
            <text:p>Baghdad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CEO</text:p>
            <text:p>Communications and Media Commission (CMC)</text:p>
            <text:p>Al-Masbah Hay Babel</text:p>
            <text:p>Dist. 929 St. 32 House 18</text:p>
            <text:p>Baghdad</text:p>
            <text:p>Iraq</text:p>
          </table:table-cell>
          <table:table-cell office:value-type="string" calcext:value-type="string">
            <text:p>🇮🇶 IQ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tx2b.html</text:p>
          </table:table-cell>
        </table:table-row>
        <table:table-row table:style-name="ro4">
          <table:table-cell office:value-type="string" calcext:value-type="string">
            <text:p>مليسيا</text:p>
          </table:table-cell>
          <table:table-cell office:value-type="string" calcext:value-type="string">
            <text:p>🌍 Country-code top-level domain designated for two-letter country code MY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YNIC Berhad</text:p>
            <text:p>Level 3, Tower 2, Menara Cyber Axis</text:p>
            <text:p>Jalan Impact</text:p>
            <text:p>Cyberjaya Selangor Darul Ehsan 63000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Chief Executive Officer</text:p>
            <text:p>MYNIC Berhad</text:p>
            <text:p>Level 3, Tower 2, Menara Cyber Axis</text:p>
            <text:p>Jalan Impact</text:p>
            <text:p>Cyberjaya Selangor Darul Ehsan 63000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Chief Executive Officer</text:p>
            <text:p>MYNIC Berhad</text:p>
            <text:p>Level 3, Tower 2, Menara Cyber Axis</text:p>
            <text:p>Jalan Impact</text:p>
            <text:p>Cyberjaya Selangor Darul Ehsan 63000</text:p>
            <text:p>Malaysia</text:p>
          </table:table-cell>
          <table:table-cell office:value-type="string" calcext:value-type="string">
            <text:p>🇲🇾 M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gbx4cd0ab.html</text:p>
          </table:table-cell>
        </table:table-row>
        <table:table-row table:style-name="ro4">
          <table:table-cell office:value-type="string" calcext:value-type="string">
            <text:p>澳門</text:p>
          </table:table-cell>
          <table:table-cell office:value-type="string" calcext:value-type="string">
            <text:p>🌍 Country-code top-level domain designated for two-letter country code MO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acao Post and Telecommunications Bureau (CTT)</text:p>
            <text:p>Largo do Senado, Edf. Sede dos CTT</text:p>
            <text:p>Macau</text:p>
            <text:p>Macao</text:p>
          </table:table-cell>
          <table:table-cell office:value-type="string" calcext:value-type="string">
            <text:p>🇲🇴 MO</text:p>
          </table:table-cell>
          <table:table-cell office:value-type="string" calcext:value-type="string">
            <text:p>MONIC Administrative Contact</text:p>
            <text:p>Macao Network Information Centre (MONIC) - HNET Asia</text:p>
            <text:p>Macao Post and Telecommunications Bureau</text:p>
            <text:p>Avenida da Praia Grande no.789, R/C</text:p>
            <text:p>Macau</text:p>
            <text:p>Macao</text:p>
          </table:table-cell>
          <table:table-cell office:value-type="string" calcext:value-type="string">
            <text:p>🇲🇴 MO</text:p>
          </table:table-cell>
          <table:table-cell office:value-type="string" calcext:value-type="string">
            <text:p>MONIC Technical Contact</text:p>
            <text:p>Macao Network Information Centre (MONIC) - HNET Asia</text:p>
            <text:p>Macao Post and Telecommunications Bureau</text:p>
            <text:p>Avenida da Praia Grande no.789, R/C</text:p>
            <text:p>Macau</text:p>
            <text:p>Macao</text:p>
          </table:table-cell>
          <table:table-cell office:value-type="string" calcext:value-type="string">
            <text:p>🇲🇴 MO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ix891f.html</text:p>
          </table:table-cell>
        </table:table-row>
        <table:table-row table:style-name="ro2">
          <table:table-cell office:value-type="string" calcext:value-type="string">
            <text:p>닷컴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mk1bu44c.html</text:p>
          </table:table-cell>
        </table:table-row>
        <table:table-row table:style-name="ro2">
          <table:table-cell office:value-type="string" calcext:value-type="string">
            <text:p>政府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Net-Chinese Co., Ltd.</text:p>
            <text:p>12F., No.46, Sec. 2, Zhongshan N. Rd., Zhongshan Dist.</text:p>
            <text:p>Taipei City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Jofan Yu</text:p>
            <text:p>Taiwan Network Information Center (TWNIC)</text:p>
            <text:p>3F., No. 123, Sec. 4, Bade Rd., 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Director of Technical Department</text:p>
            <text:p>Taiwan Network Information Center (TWNIC)</text:p>
            <text:p>3F., No. 123, Sec. 4, Bade Rd., Songshan Dist.</text:p>
            <text:p>Taipei 105</text:p>
            <text:p>Taiwan</text:p>
          </table:table-cell>
          <table:table-cell office:value-type="string" calcext:value-type="string">
            <text:p>🇹🇼 T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mxtq1m.html</text:p>
          </table:table-cell>
        </table:table-row>
        <table:table-row table:style-name="ro2">
          <table:table-cell office:value-type="string" calcext:value-type="string">
            <text:p>شبكة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ternational Domain Registry Pty. Ltd.</text:p>
            <text:p>Level 8, 10 Queens Road</text:p>
            <text:p>Melbourne VIC 3004</text:p>
            <text:p>Australia</text:p>
          </table:table-cell>
          <table:table-cell office:value-type="string" calcext:value-type="string">
            <text:p>🇦🇺 AU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ngbc5azd.html</text:p>
          </table:table-cell>
        </table:table-row>
        <table:table-row table:style-name="ro2">
          <table:table-cell office:value-type="string" calcext:value-type="string">
            <text:p>بيتك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uwait Finance House</text:p>
            <text:p>P.O. Box 24989</text:p>
            <text:p>Safat 13110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Majeed Behzadi</text:p>
            <text:p>Kuwait Finance House</text:p>
            <text:p>P.O. Box 24989</text:p>
            <text:p>Safat 13110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Bashar Al-Abdulhadi</text:p>
            <text:p>Kuwaitnet General Trading &amp; Contracting Co</text:p>
            <text:p>P.O. Box 1230</text:p>
            <text:p>Dasman Asima 15463</text:p>
            <text:p>Kuwait</text:p>
          </table:table-cell>
          <table:table-cell office:value-type="string" calcext:value-type="string">
            <text:p>🇰🇼 K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ngbe9e0a.html</text:p>
          </table:table-cell>
        </table:table-row>
        <table:table-row table:style-name="ro4">
          <table:table-cell office:value-type="string" calcext:value-type="string">
            <text:p>عرب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League of Arab States</text:p>
            <text:p>General Secretariat for the League of Arab States, Tahrir Square, P.O.Box 11642</text:p>
            <text:p>Cairo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Khaled Fouda</text:p>
            <text:p>League of Arab States</text:p>
            <text:p>General Secretariat for the League of Arab States, Tahrir Square, P.O.Box 11642</text:p>
            <text:p>Cairo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Manager Systems, ae Domain Administration</text:p>
            <text:p>Telecommunications Regulatory Authority of UAE</text:p>
            <text:p>Al Waheeda street Al Memzar</text:p>
            <text:p>P.O.Box 116688</text:p>
            <text:p>Dubai</text:p>
            <text:p>United Arab Emirates (the)</text:p>
          </table:table-cell>
          <table:table-cell office:value-type="string" calcext:value-type="string">
            <text:p>🇦🇪 A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ngbrx.html</text:p>
          </table:table-cell>
        </table:table-row>
        <table:table-row table:style-name="ro5">
          <table:table-cell office:value-type="string" calcext:value-type="string">
            <text:p>ᲒᲔ</text:p>
          </table:table-cell>
          <table:table-cell office:value-type="string" calcext:value-type="string">
            <text:p>🌍 Country-code top-level domain designated for two-letter country code GE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nformation Technologies Development Center (ITDC)</text:p>
            <text:p>Shalva Nutsubidze Plato</text:p>
            <text:p>4th Mico District</text:p>
            <text:p>7 Painters Settlement</text:p>
            <text:p>Tbilisi 0183</text:p>
            <text:p>Georgia</text:p>
          </table:table-cell>
          <table:table-cell office:value-type="string" calcext:value-type="string">
            <text:p>🇬🇪 GE</text:p>
          </table:table-cell>
          <table:table-cell office:value-type="string" calcext:value-type="string">
            <text:p>Co-Owner / IT Director</text:p>
            <text:p>Information Technologies Development Center (ITDC)</text:p>
            <text:p>Shalva Nutsubidze Plato</text:p>
            <text:p>4th Mico District</text:p>
            <text:p>7 Painters Settlement</text:p>
            <text:p>Tbilisi 0183</text:p>
            <text:p>Georgia</text:p>
          </table:table-cell>
          <table:table-cell office:value-type="string" calcext:value-type="string">
            <text:p>🇬🇪 GE</text:p>
          </table:table-cell>
          <table:table-cell office:value-type="string" calcext:value-type="string">
            <text:p>Konstantine Karosanidze</text:p>
            <text:p>Cloud9 LTD</text:p>
            <text:p>A. Tsereteli Ave 2</text:p>
            <text:p>Tbilisi 0112</text:p>
            <text:p>Georgia</text:p>
          </table:table-cell>
          <table:table-cell office:value-type="string" calcext:value-type="string">
            <text:p>🇬🇪 G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node.html</text:p>
          </table:table-cell>
        </table:table-row>
        <table:table-row table:style-name="ro4">
          <table:table-cell office:value-type="string" calcext:value-type="string">
            <text:p>机构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nqv7f.html</text:p>
          </table:table-cell>
        </table:table-row>
        <table:table-row table:style-name="ro4">
          <table:table-cell office:value-type="string" calcext:value-type="string">
            <text:p>组织机构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ublic Interest Registry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 of Operations, Compliance and Customer Support</text:p>
            <text:p>Public Interest Registry (PIR)</text:p>
            <text:p>11911 Freedom Drive,</text:p>
            <text:p>10th Floor, Suite 1000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nqv7fs00ema.html</text:p>
          </table:table-cell>
        </table:table-row>
        <table:table-row table:style-name="ro4">
          <table:table-cell office:value-type="string" calcext:value-type="string">
            <text:p>健康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ble Tone Limited</text:p>
            <text:p>Unit 10-18, 32F, Tower 1, Millennium City 1</text:p>
            <text:p>388 Kwun Tong Road, Kwun Tong</text:p>
            <text:p>Hong Kong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Johnny Du</text:p>
            <text:p>Stable Tone Limited</text:p>
            <text:p>Unit 10-18, 32F, Tower 1, Millennium City 1</text:p>
            <text:p>388 Kwun Tong Road, Kwun Tong</text:p>
            <text:p>Hong Kong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nyqy26a.html</text:p>
          </table:table-cell>
        </table:table-row>
        <table:table-row table:style-name="ro5">
          <table:table-cell office:value-type="string" calcext:value-type="string">
            <text:p>ไทย</text:p>
          </table:table-cell>
          <table:table-cell office:value-type="string" calcext:value-type="string">
            <text:p>🌍 Country-code top-level domain designated for two-letter country code TH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hai Network Information Center Foundation</text:p>
            <text:p>159 Thanon Phichai</text:p>
            <text:p>Khwaeng Thanon Nakhon Chaisi</text:p>
            <text:p>Khet Dusit</text:p>
            <text:p>Bangkok 103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Chaya Limchitti</text:p>
            <text:p>Thai Network Information Center Foundation</text:p>
            <text:p>159 Thanon Phichai</text:p>
            <text:p>Khwaeng Thanon Nakhon Chaisi</text:p>
            <text:p>Khet Dusit</text:p>
            <text:p>Bangkok 103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Pensri Arunwatanamongkol</text:p>
            <text:p>Thai Network Information Center Foundation</text:p>
            <text:p>159 Thanon Phichai</text:p>
            <text:p>Khwaeng Thanon Nakhon Chaisi</text:p>
            <text:p>Khet Dusit</text:p>
            <text:p>Bangkok 10300</text:p>
            <text:p>Thailand</text:p>
          </table:table-cell>
          <table:table-cell office:value-type="string" calcext:value-type="string">
            <text:p>🇹🇭 TH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o3cw4h.html</text:p>
          </table:table-cell>
        </table:table-row>
        <table:table-row table:style-name="ro4">
          <table:table-cell office:value-type="string" calcext:value-type="string">
            <text:p>سورية</text:p>
          </table:table-cell>
          <table:table-cell office:value-type="string" calcext:value-type="string">
            <text:p>🌍 Country-code top-level domain designated for two-letter country code SY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Authority for Information Technology Services (NAITS)</text:p>
            <text:p>Sahara-Sabboura Crossroads</text:p>
            <text:p>P.O. Box 60/Saboura</text:p>
            <text:p>Damascus</text:p>
            <text:p>Syrian Arab Republic (the)</text:p>
          </table:table-cell>
          <table:table-cell office:value-type="string" calcext:value-type="string">
            <text:p>🇸🇾 SY</text:p>
          </table:table-cell>
          <table:table-cell office:value-type="string" calcext:value-type="string">
            <text:p>Head of Licensing Department</text:p>
            <text:p>National Agency for Network Services (NANS)</text:p>
            <text:p>Sahara-Sabboura Crossroads</text:p>
            <text:p>P.O. Box 47/Kudsaya</text:p>
            <text:p>Damascus</text:p>
            <text:p>Syrian Arab Republic (the)</text:p>
          </table:table-cell>
          <table:table-cell office:value-type="string" calcext:value-type="string">
            <text:p>🇸🇾 SY</text:p>
          </table:table-cell>
          <table:table-cell office:value-type="string" calcext:value-type="string">
            <text:p>NANS DNS Technical Department</text:p>
            <text:p>National Agency for Network Services (NANS)</text:p>
            <text:p>Sahara-Sabboura Crossroads</text:p>
            <text:p>P.O. Box 47/Kudsaya</text:p>
            <text:p>Damascus</text:p>
            <text:p>Syrian Arab Republic (the)</text:p>
          </table:table-cell>
          <table:table-cell office:value-type="string" calcext:value-type="string">
            <text:p>🇸🇾 SY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ogbpf8fl.html</text:p>
          </table:table-cell>
        </table:table-row>
        <table:table-row table:style-name="ro2">
          <table:table-cell office:value-type="string" calcext:value-type="string">
            <text:p>招聘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Jiang Yu Liang Cai Technology Company Limited</text:p>
            <text:p>Rm 1202, No. 233 Tianhe North Road, Tianhe District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Thomas J Embrescia</text:p>
            <text:p>Second Generation, LLC</text:p>
            <text:p>3029 Prospect Ave.</text:p>
            <text:p>Cleveland OH 44115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ao ZHANG</text:p>
            <text:p>Jiang Yu Liang Cai Technology Company Limited</text:p>
            <text:p>Rm 1202, No. 233 Tianhe North Road, Tianhe District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otu796d.html</text:p>
          </table:table-cell>
        </table:table-row>
        <table:table-row table:style-name="ro2">
          <table:table-cell office:value-type="string" calcext:value-type="string">
            <text:p>РУС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usnames Limited</text:p>
            <text:p>17 Moskowskoye shosse str, office 2103</text:p>
            <text:p>Samara 44301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ALEXEI SOZONOV</text:p>
            <text:p>RUSNAMES LIMITED</text:p>
            <text:p>17 Moskowskoye shosse str, office 2103</text:p>
            <text:p>Samara 44301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Sergey Zotov</text:p>
            <text:p>RUSNAMES LIMITED</text:p>
            <text:p>17 Moskowskoye shosse str, office 2103</text:p>
            <text:p>Samara 44301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p1acf.html</text:p>
          </table:table-cell>
        </table:table-row>
        <table:table-row table:style-name="ro2">
          <table:table-cell office:value-type="string" calcext:value-type="string">
            <text:p>РФ</text:p>
          </table:table-cell>
          <table:table-cell office:value-type="string" calcext:value-type="string">
            <text:p>🌍 Country-code top-level domain designated for two-letter country code RU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ordination Center for TLD RU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.xn--p1ai domain Administrative group</text:p>
            <text:p>Coordination Center for TLD RU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Technical Center of Internet</text:p>
            <text:p>Technical Center of Internet</text:p>
            <text:p>8 Marta street 1, bld 12</text:p>
            <text:p>Moscow 127083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p1ai.html</text:p>
          </table:table-cell>
        </table:table-row>
        <table:table-row table:style-name="ro9">
          <table:table-cell office:value-type="string" calcext:value-type="string">
            <text:p>珠宝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pbt977c.html</text:p>
          </table:table-cell>
        </table:table-row>
        <table:table-row table:style-name="ro2">
          <table:table-cell office:value-type="string" calcext:value-type="string">
            <text:p>تونس</text:p>
          </table:table-cell>
          <table:table-cell office:value-type="string" calcext:value-type="string">
            <text:p>🌍 Country-code top-level domain designated for two-letter country code T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gence Tunisienne d'Internet</text:p>
            <text:p>13 Rue Jugurtha Mutuelle-ville</text:p>
            <text:p>Tunis 1002</text:p>
            <text:p>Tunisia</text:p>
          </table:table-cell>
          <table:table-cell office:value-type="string" calcext:value-type="string">
            <text:p>🇹🇳 TN</text:p>
          </table:table-cell>
          <table:table-cell office:value-type="string" calcext:value-type="string">
            <text:p>Mrs. Wafa Dahmani</text:p>
            <text:p>Agence Tunisienne d'Internet</text:p>
            <text:p>13 Rue Jugurtha Mutuelle-ville</text:p>
            <text:p>Tunis 1002</text:p>
            <text:p>Tunisia</text:p>
          </table:table-cell>
          <table:table-cell office:value-type="string" calcext:value-type="string">
            <text:p>🇹🇳 TN</text:p>
          </table:table-cell>
          <table:table-cell office:value-type="string" calcext:value-type="string">
            <text:p>Network Information Center - NIC</text:p>
            <text:p>Agence Tunisienne d'Internet</text:p>
            <text:p>13 Rue Jugurtha Mutuelle-ville</text:p>
            <text:p>Tunis 1002</text:p>
            <text:p>Tunisia</text:p>
          </table:table-cell>
          <table:table-cell office:value-type="string" calcext:value-type="string">
            <text:p>🇹🇳 T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pgbs0dh.html</text:p>
          </table:table-cell>
        </table:table-row>
        <table:table-row table:style-name="ro2">
          <table:table-cell office:value-type="string" calcext:value-type="string">
            <text:p>大拿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pssy2u.html</text:p>
          </table:table-cell>
        </table:table-row>
        <table:table-row table:style-name="ro2">
          <table:table-cell office:value-type="string" calcext:value-type="string">
            <text:p>ລາວ</text:p>
          </table:table-cell>
          <table:table-cell office:value-type="string" calcext:value-type="string">
            <text:p>🌍 Country-code top-level domain designated for two-letter country code LA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Lao National Internet Center (LANIC), Ministry of Technology and Communications</text:p>
            <text:p>Lane Xang Avenue, Chanthaboury</text:p>
            <text:p>Vientiane 01000</text:p>
            <text:p>Lao People's Democratic Republic (the)</text:p>
          </table:table-cell>
          <table:table-cell office:value-type="string" calcext:value-type="string">
            <text:p>🇱🇦 LA</text:p>
          </table:table-cell>
          <table:table-cell office:value-type="string" calcext:value-type="string">
            <text:p>Deputy Director General of LANIC</text:p>
            <text:p>Lao National Internet Center (LANIC)</text:p>
            <text:p>Ministry of Technology and Communications Saylom Road, Chanthaboury District</text:p>
            <text:p>Vientiane 10000</text:p>
            <text:p>Lao People's Democratic Republic (the)</text:p>
          </table:table-cell>
          <table:table-cell office:value-type="string" calcext:value-type="string">
            <text:p>🇱🇦 LA</text:p>
          </table:table-cell>
          <table:table-cell office:value-type="string" calcext:value-type="string">
            <text:p>Director of ccTLD .LA Division</text:p>
            <text:p>Lao National Internet Center (LANIC)</text:p>
            <text:p>Ministry of Technology and Communications Saylom Road, Chanthaboury District</text:p>
            <text:p>Vientiane 10000</text:p>
            <text:p>Lao People's Democratic Republic (the)</text:p>
          </table:table-cell>
          <table:table-cell office:value-type="string" calcext:value-type="string">
            <text:p>🇱🇦 L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q7ce6a.html</text:p>
          </table:table-cell>
        </table:table-row>
        <table:table-row table:style-name="ro2">
          <table:table-cell office:value-type="string" calcext:value-type="string">
            <text:p>みんな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q9jyb4c.html</text:p>
          </table:table-cell>
        </table:table-row>
        <table:table-row table:style-name="ro2">
          <table:table-cell office:value-type="string" calcext:value-type="string">
            <text:p>グーグル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qcka1pmc.html</text:p>
          </table:table-cell>
        </table:table-row>
        <table:table-row table:style-name="ro2">
          <table:table-cell office:value-type="string" calcext:value-type="string">
            <text:p>ΕΥ</text:p>
          </table:table-cell>
          <table:table-cell office:value-type="string" calcext:value-type="string">
            <text:p>🌍 Country-code top-level domain designated for two-letter country code EU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Peter Janssen</text:p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Technical Department</text:p>
            <text:p>EURid vzw</text:p>
            <text:p>Telecomlaan 9 / 7</text:p>
            <text:p>Diegem 1831</text:p>
            <text:p>Belgium</text:p>
          </table:table-cell>
          <table:table-cell office:value-type="string" calcext:value-type="string">
            <text:p>🇧🇪 BE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qxa6a.html</text:p>
          </table:table-cell>
        </table:table-row>
        <table:table-row table:style-name="ro4">
          <table:table-cell office:value-type="string" calcext:value-type="string">
            <text:p>ΕΛ</text:p>
          </table:table-cell>
          <table:table-cell office:value-type="string" calcext:value-type="string">
            <text:p>🌍 Country-code top-level domain designated for two-letter country code GR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ICS-FORTH GR</text:p>
            <text:p>100 Nikolaou Plastira str.</text:p>
            <text:p>Vassilika Vouton</text:p>
            <text:p>Heraklion Crete GR-70013</text:p>
            <text:p>Greece</text:p>
          </table:table-cell>
          <table:table-cell office:value-type="string" calcext:value-type="string">
            <text:p>🇬🇷 GR</text:p>
          </table:table-cell>
          <table:table-cell office:value-type="string" calcext:value-type="string">
            <text:p>Vaggelis Segredakis</text:p>
            <text:p>ICS-FORTH GR</text:p>
            <text:p>100 Nikolaou Plastira str.</text:p>
            <text:p>Vassilika Vouton</text:p>
            <text:p>Heraklion Crete GR-70013</text:p>
            <text:p>Greece</text:p>
          </table:table-cell>
          <table:table-cell office:value-type="string" calcext:value-type="string">
            <text:p>🇬🇷 GR</text:p>
          </table:table-cell>
          <table:table-cell office:value-type="string" calcext:value-type="string">
            <text:p>Panagiotis Sikas</text:p>
            <text:p>ICS-FORTH GR</text:p>
            <text:p>100 Nikolaou Plastira str.</text:p>
            <text:p>Vassilika Vouton</text:p>
            <text:p>Heraklion Crete GR-70013</text:p>
            <text:p>Greece</text:p>
          </table:table-cell>
          <table:table-cell office:value-type="string" calcext:value-type="string">
            <text:p>🇬🇷 G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qxam.html</text:p>
          </table:table-cell>
        </table:table-row>
        <table:table-row table:style-name="ro4">
          <table:table-cell office:value-type="string" calcext:value-type="string">
            <text:p>世界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Stable Tone Limited</text:p>
            <text:p>Unit 10-18, 32F, Tower 1, Millennium City 1</text:p>
            <text:p>388 Kwun Tong Road, Kwun Tong</text:p>
            <text:p>Hong Kong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Johnny Du</text:p>
            <text:p>Stable Tone Limited</text:p>
            <text:p>Unit 10-18, 32F, Tower 1, Millennium City 1</text:p>
            <text:p>388 Kwun Tong Road, Kwun Tong</text:p>
            <text:p>Hong Kong Kowloon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rhqv96g.html</text:p>
          </table:table-cell>
        </table:table-row>
        <table:table-row table:style-name="ro2">
          <table:table-cell office:value-type="string" calcext:value-type="string">
            <text:p>書籍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rovu88b.html</text:p>
          </table:table-cell>
        </table:table-row>
        <table:table-row table:style-name="ro2">
          <table:table-cell office:value-type="string" calcext:value-type="string">
            <text:p>ഭാരതം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rvc1e0am3e.html</text:p>
          </table:table-cell>
        </table:table-row>
        <table:table-row table:style-name="ro2">
          <table:table-cell office:value-type="string" calcext:value-type="string">
            <text:p>ਭਾਰਤ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s9brj9c.html</text:p>
          </table:table-cell>
        </table:table-row>
        <table:table-row table:style-name="ro4">
          <table:table-cell office:value-type="string" calcext:value-type="string">
            <text:p>网址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NET Co., Ltd</text:p>
            <text:p>4, South 4th Street, Zhongguancun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Vice General Manager</text:p>
            <text:p>KNET Co., Ltd.</text:p>
            <text:p>4, South 4th Street, Zhongguancun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Technical Director</text:p>
            <text:p>KNET Co., Ltd.</text:p>
            <text:p>4, South 4th Street, Zhongguancun</text:p>
            <text:p>Haidian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ses554g.html</text:p>
          </table:table-cell>
        </table:table-row>
        <table:table-row table:style-name="ro2">
          <table:table-cell office:value-type="string" calcext:value-type="string">
            <text:p>닷넷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t60b56a.html</text:p>
          </table:table-cell>
        </table:table-row>
        <table:table-row table:style-name="ro2">
          <table:table-cell office:value-type="string" calcext:value-type="string">
            <text:p>コム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VeriSign Sarl</text:p>
            <text:p>3 rue des Pilettes</text:p>
            <text:p>Fribourg CH-170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Registry Customer Service</text:p>
            <text:p>Verisign, Inc.</text:p>
            <text:p>12061 Bluemont Way</text:p>
            <text:p>Reston VA 20190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xn--tckwe.html</text:p>
          </table:table-cell>
        </table:table-row>
        <table:table-row table:style-name="ro2">
          <table:table-cell office:value-type="string" calcext:value-type="string">
            <text:p>天主教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Pontificium Consilium de Comunicationibus Socialibus (PCCS) (Pontifical Council for Social Communication)</text:p>
            <text:p>Via della Conciliazione 5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Administrative Contact</text:p>
            <text:p>Secretaria pro Communicatione</text:p>
            <text:p>Piazza Pia 3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Technical Contact</text:p>
            <text:p>Secretaria pro Communicatione</text:p>
            <text:p>Piazza Pia 3</text:p>
            <text:p>Città del Vaticano V-00120</text:p>
            <text:p>Holy See (the)</text:p>
          </table:table-cell>
          <table:table-cell office:value-type="string" calcext:value-type="string">
            <text:p>🇻🇦 VA</text:p>
          </table:table-cell>
          <table:table-cell office:value-type="string" calcext:value-type="string">
            <text:p>🔷 All in extended Europe</text:p>
          </table:table-cell>
          <table:table-cell office:value-type="string" calcext:value-type="string">
            <text:p>https://www.iana.org/domains/root/db/xn--tiq49xqyj.html</text:p>
          </table:table-cell>
        </table:table-row>
        <table:table-row table:style-name="ro4">
          <table:table-cell office:value-type="string" calcext:value-type="string">
            <text:p>游戏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unup4y.html</text:p>
          </table:table-cell>
        </table:table-row>
        <table:table-row table:style-name="ro4">
          <table:table-cell office:value-type="string" calcext:value-type="string">
            <text:p>VERMÖGENSBERATER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eutsche Vermögensberatung Aktiengesellschaft DVAG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irector, Digital Media</text:p>
            <text:p>Deutsche Vermögensberatung Aktiengesellschaft DVAG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vermgensberater-ctb.html</text:p>
          </table:table-cell>
        </table:table-row>
        <table:table-row table:style-name="ro4">
          <table:table-cell office:value-type="string" calcext:value-type="string">
            <text:p>VERMÖGENSBERATUNG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Deutsche Vermögensberatung Aktiengesellschaft DVAG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Director, Digital Media</text:p>
            <text:p>Deutsche Vermögensberatung Aktiengesellschaft DVAG</text:p>
            <text:p>Wilhelm-Leuschner-Strasse 24</text:p>
            <text:p>Hessen</text:p>
            <text:p>Frankfurt am Main 60329</text:p>
            <text:p>Germany</text:p>
          </table:table-cell>
          <table:table-cell office:value-type="string" calcext:value-type="string">
            <text:p>🇩🇪 DE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xn--vermgensberatung-pwb.html</text:p>
          </table:table-cell>
        </table:table-row>
        <table:table-row table:style-name="ro4">
          <table:table-cell office:value-type="string" calcext:value-type="string">
            <text:p>企业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vhquv.html</text:p>
          </table:table-cell>
        </table:table-row>
        <table:table-row table:style-name="ro2">
          <table:table-cell office:value-type="string" calcext:value-type="string">
            <text:p>信息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E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vuq861b.html</text:p>
          </table:table-cell>
        </table:table-row>
        <table:table-row table:style-name="ro4">
          <table:table-cell office:value-type="string" calcext:value-type="string">
            <text:p>嘉里大酒店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Legal Director</text:p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w4r85el8fhu5dnra.html</text:p>
          </table:table-cell>
        </table:table-row>
        <table:table-row table:style-name="ro4">
          <table:table-cell office:value-type="string" calcext:value-type="string">
            <text:p>嘉里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Legal Executive</text:p>
            <text:p>Kerry Trading Co. Limited</text:p>
            <text:p>31/F Kerry Centre</text:p>
            <text:p>683 King’s Road</text:p>
            <text:p>Quarry Bay</text:p>
            <text:p>Hong Kong</text:p>
          </table:table-cell>
          <table:table-cell office:value-type="string" calcext:value-type="string">
            <text:p>🇭🇰 HK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w4rs40l.html</text:p>
          </table:table-cell>
        </table:table-row>
        <table:table-row table:style-name="ro5">
          <table:table-cell office:value-type="string" calcext:value-type="string">
            <text:p>مصر</text:p>
          </table:table-cell>
          <table:table-cell office:value-type="string" calcext:value-type="string">
            <text:p>🌍 Country-code top-level domain designated for two-letter country code EG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Telecommunication Regulatory Authority - NTRA</text:p>
            <text:p>Smart Village, B4 K28</text:p>
            <text:p>Cairo-Alex Desert Rd.</text:p>
            <text:p>6th October</text:p>
            <text:p>12577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Manal Ismail</text:p>
            <text:p>National Telecommunication Regulatory Authority - NTRA</text:p>
            <text:p>Smart Village, B4 K28</text:p>
            <text:p>Cairo-Alex Desert Rd.</text:p>
            <text:p>6th October</text:p>
            <text:p>12577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Christine Arida</text:p>
            <text:p>National Telecommunication Regulatory Authority - NTRA</text:p>
            <text:p>Smart Village, B4 K28</text:p>
            <text:p>Cairo-Alex Desert Rd.</text:p>
            <text:p>6th October</text:p>
            <text:p>12577</text:p>
            <text:p>Egypt</text:p>
          </table:table-cell>
          <table:table-cell office:value-type="string" calcext:value-type="string">
            <text:p>🇪🇬 E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wgbh1c.html</text:p>
          </table:table-cell>
        </table:table-row>
        <table:table-row table:style-name="ro4">
          <table:table-cell office:value-type="string" calcext:value-type="string">
            <text:p>قطر</text:p>
          </table:table-cell>
          <table:table-cell office:value-type="string" calcext:value-type="string">
            <text:p>🌍 Country-code top-level domain designated for two-letter country code QA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Communications Regulatory Authority</text:p>
            <text:p>Al Nasr Tower B.</text:p>
            <text:p>Corniche Road</text:p>
            <text:p>Doha 23264</text:p>
            <text:p>Qatar</text:p>
          </table:table-cell>
          <table:table-cell office:value-type="string" calcext:value-type="string">
            <text:p>🇶🇦 QA</text:p>
          </table:table-cell>
          <table:table-cell office:value-type="string" calcext:value-type="string">
            <text:p>Qatar Domains Registry Admin</text:p>
            <text:p>Communications Regulatory Authority</text:p>
            <text:p>Al Nasr Tower B.</text:p>
            <text:p>Corniche Road</text:p>
            <text:p>Doha 23404</text:p>
            <text:p>Qatar</text:p>
          </table:table-cell>
          <table:table-cell office:value-type="string" calcext:value-type="string">
            <text:p>🇶🇦 QA</text:p>
          </table:table-cell>
          <table:table-cell office:value-type="string" calcext:value-type="string">
            <text:p>Qatar Domains Registry Tech</text:p>
            <text:p>Communications Regulatory Authority</text:p>
            <text:p>Al Nasr Tower B.</text:p>
            <text:p>Corniche Road</text:p>
            <text:p>Doha 23404</text:p>
            <text:p>Qatar</text:p>
          </table:table-cell>
          <table:table-cell office:value-type="string" calcext:value-type="string">
            <text:p>🇶🇦 Q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wgbl6a.html</text:p>
          </table:table-cell>
        </table:table-row>
        <table:table-row table:style-name="ro4">
          <table:table-cell office:value-type="string" calcext:value-type="string">
            <text:p>广东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uangzhou YU Wei Information Technology Co., Ltd.</text:p>
            <text:p>3302 International Trade Center</text:p>
            <text:p>No.1 Linhe Xi Road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Ai Xin</text:p>
            <text:p>Guangzhou YU Wei Information Technology Co., Ltd.</text:p>
            <text:p>3302 International Trade Center</text:p>
            <text:p>No.1 Linhe Xi Road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Jacky Luo</text:p>
            <text:p>Guangzhou YU Wei Information Technology Co., Ltd.</text:p>
            <text:p>3302 International Trade Center</text:p>
            <text:p>No.1 Linhe Xi Road</text:p>
            <text:p>Guangzhou Guangdong 51061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xhq521b.html</text:p>
          </table:table-cell>
        </table:table-row>
        <table:table-row table:style-name="ro4">
          <table:table-cell office:value-type="string" calcext:value-type="string">
            <text:p>இலங்கை</text:p>
          </table:table-cell>
          <table:table-cell office:value-type="string" calcext:value-type="string">
            <text:p>🌍 Country-code top-level domain designated for two-letter country code LK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LK Domain Registry</text:p>
            <text:p>Bernards Business Park</text:p>
            <text:p>106 Dutugemunu St.</text:p>
            <text:p>Dehiwala 1035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Prof. Gihan Dias</text:p>
            <text:p>LK Domain Registry</text:p>
            <text:p>Bernards Business Park</text:p>
            <text:p>106 Dutugemunu St.</text:p>
            <text:p>Dehiwala 1035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Hostmaster</text:p>
            <text:p>LK Domain Registry</text:p>
            <text:p>Bernards Business Park</text:p>
            <text:p>106 Dutugemunu St.</text:p>
            <text:p>Dehiwala 10350</text:p>
            <text:p>Sri Lanka</text:p>
          </table:table-cell>
          <table:table-cell office:value-type="string" calcext:value-type="string">
            <text:p>🇱🇰 L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xkc2al3hye2a.html</text:p>
          </table:table-cell>
        </table:table-row>
        <table:table-row table:style-name="ro2">
          <table:table-cell office:value-type="string" calcext:value-type="string">
            <text:p>இந்தியா</text:p>
          </table:table-cell>
          <table:table-cell office:value-type="string" calcext:value-type="string">
            <text:p>🌍 Country-code top-level domain designated for two-letter country code 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Rajiv Kumar</text:p>
            <text:p>National Internet Exchange of India</text:p>
            <text:p>B-901 9th Floor, Tower B World Trade Center, Nauroji Nagar</text:p>
            <text:p>New Delhi 110 029</text:p>
            <text:p>India</text:p>
          </table:table-cell>
          <table:table-cell office:value-type="string" calcext:value-type="string">
            <text:p>🇮🇳 I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xkc2dl3a5ee0h.html</text:p>
          </table:table-cell>
        </table:table-row>
        <table:table-row table:style-name="ro2">
          <table:table-cell office:value-type="string" calcext:value-type="string">
            <text:p>ՀԱՅ</text:p>
          </table:table-cell>
          <table:table-cell office:value-type="string" calcext:value-type="string">
            <text:p>🌍 Country-code top-level domain designated for two-letter country code AM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"Internet Society" Non-governmental Organization</text:p>
            <text:p>17 A.Khachaturyan str. #3</text:p>
            <text:p>Yerevan 0012</text:p>
            <text:p>Armenia</text:p>
          </table:table-cell>
          <table:table-cell office:value-type="string" calcext:value-type="string">
            <text:p>🇦🇲 AM</text:p>
          </table:table-cell>
          <table:table-cell office:value-type="string" calcext:value-type="string">
            <text:p>Igor Mkrtumyan</text:p>
            <text:p>"Internet Society" Non-governmental Organization</text:p>
            <text:p>17 A.Khachaturyan str. #3</text:p>
            <text:p>Yerevan 0012</text:p>
            <text:p>Armenia</text:p>
          </table:table-cell>
          <table:table-cell office:value-type="string" calcext:value-type="string">
            <text:p>🇦🇲 AM</text:p>
          </table:table-cell>
          <table:table-cell office:value-type="string" calcext:value-type="string">
            <text:p>Misak Khachatryan</text:p>
            <text:p>"Internet Society" Non-governmental Organization</text:p>
            <text:p>17 A.Khachaturyan str. #3</text:p>
            <text:p>Yerevan 0012</text:p>
            <text:p>Armenia</text:p>
          </table:table-cell>
          <table:table-cell office:value-type="string" calcext:value-type="string">
            <text:p>🇦🇲 A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y9a3aq.html</text:p>
          </table:table-cell>
        </table:table-row>
        <table:table-row table:style-name="ro4">
          <table:table-cell office:value-type="string" calcext:value-type="string">
            <text:p>新加坡</text:p>
          </table:table-cell>
          <table:table-cell office:value-type="string" calcext:value-type="string">
            <text:p>🌍 Country-code top-level domain designated for two-letter country code SG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Singapore Network Information Centre (SGNIC) Pte Ltd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Head (Technical and Ops)</text:p>
            <text:p>Singapore Network Information Centre (SGNIC) Pte Ltd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Head (Technical and Ops)</text:p>
            <text:p>Singapore Network Information Centre (SGNIC) Pte Ltd</text:p>
            <text:p>10 Pasir Panjang Road</text:p>
            <text:p>#03-01 Mapletree Business City</text:p>
            <text:p>Singapore 117438</text:p>
            <text:p>Singapore</text:p>
          </table:table-cell>
          <table:table-cell office:value-type="string" calcext:value-type="string">
            <text:p>🇸🇬 SG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yfro4i67o.html</text:p>
          </table:table-cell>
        </table:table-row>
        <table:table-row table:style-name="ro4">
          <table:table-cell office:value-type="string" calcext:value-type="string">
            <text:p>فلسطين</text:p>
          </table:table-cell>
          <table:table-cell office:value-type="string" calcext:value-type="string">
            <text:p>🌍 Country-code top-level domain designated for two-letter country code PS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Ministry of Telecom &amp; Information Technology (MTIT)</text:p>
            <text:p>Al-Irsal Street</text:p>
            <text:p>Ramallah West Bank 674</text:p>
            <text:p>Palestine, State of</text:p>
          </table:table-cell>
          <table:table-cell office:value-type="string" calcext:value-type="string">
            <text:p>🇵🇸 PS</text:p>
          </table:table-cell>
          <table:table-cell office:value-type="string" calcext:value-type="string">
            <text:p>PNINA Chairman</text:p>
            <text:p>Palestinian National Internet Naming Authority (PNINA)</text:p>
            <text:p>Al-Amal Building</text:p>
            <text:p>Al-Wehda Street</text:p>
            <text:p>Gaza Gaza Strip</text:p>
            <text:p>Palestine, State of</text:p>
          </table:table-cell>
          <table:table-cell office:value-type="string" calcext:value-type="string">
            <text:p>🇵🇸 PS</text:p>
          </table:table-cell>
          <table:table-cell office:value-type="string" calcext:value-type="string">
            <text:p>Technical Contact</text:p>
            <text:p>Palestinian National Internet Naming Authority (PNINA)</text:p>
            <text:p>Al-Amal Building</text:p>
            <text:p>Al-Wehda Street</text:p>
            <text:p>Gaza Gaza Strip</text:p>
            <text:p>Palestine, State of</text:p>
          </table:table-cell>
          <table:table-cell office:value-type="string" calcext:value-type="string">
            <text:p>🇵🇸 P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ygbi2ammx.html</text:p>
          </table:table-cell>
        </table:table-row>
        <table:table-row table:style-name="ro9">
          <table:table-cell office:value-type="string" calcext:value-type="string">
            <text:p>テスト</text:p>
          </table:table-cell>
          <table:table-cell office:value-type="string" calcext:value-type="string">
            <text:p>🧪 Test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n--zckzah.html</text:p>
          </table:table-cell>
        </table:table-row>
        <table:table-row table:style-name="ro4">
          <table:table-cell office:value-type="string" calcext:value-type="string">
            <text:p>政务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ina Organizational Name Administration Center</text:p>
            <text:p>Beifa Mansion, Block D, Building 6, Compound 15</text:p>
            <text:p>Xueyuan Nanlu, 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Director of Department of International Affairs and Policy Analysis</text:p>
            <text:p>China Organizational Name Administration Center</text:p>
            <text:p>Beifa Mansion, Block D, Building 6, Compound 15</text:p>
            <text:p>Xueyuan Nanlu, Haidi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Wang Yu</text:p>
            <text:p>China Internet Network Information Center</text:p>
            <text:p>Building 4, NO. 9 Beijing Auto Mususem West Road, Fengtai District</text:p>
            <text:p>Beijing Beijing 100070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n--zfr164b.html</text:p>
          </table:table-cell>
        </table:table-row>
        <table:table-row table:style-name="ro3">
          <table:table-cell office:value-type="string" calcext:value-type="string">
            <text:p>XPERI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xperia.html</text:p>
          </table:table-cell>
        </table:table-row>
        <table:table-row table:style-name="ro2">
          <table:table-cell office:value-type="string" calcext:value-type="string">
            <text:p>XXX</text:p>
          </table:table-cell>
          <table:table-cell office:value-type="string" calcext:value-type="string">
            <text:p>🦚 Sponsored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CM Registry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xx.html</text:p>
          </table:table-cell>
        </table:table-row>
        <table:table-row table:style-name="ro4">
          <table:table-cell office:value-type="string" calcext:value-type="string">
            <text:p>XYZ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xyz.html</text:p>
          </table:table-cell>
        </table:table-row>
        <table:table-row table:style-name="ro4">
          <table:table-cell office:value-type="string" calcext:value-type="string">
            <text:p>YACHT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General Counsel</text:p>
            <text:p>XYZ.COM LLC</text:p>
            <text:p>4425 Spring Mountain Rd., Suite 2</text:p>
            <text:p>Las Vegas NV 89102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achts.html</text:p>
          </table:table-cell>
        </table:table-row>
        <table:table-row table:style-name="ro2">
          <table:table-cell office:value-type="string" calcext:value-type="string">
            <text:p>YAHO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Yahoo Inc.</text:p>
            <text:p>701 First Avenue</text:p>
            <text:p>Sunnyvale CA 9408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Domain Admin</text:p>
            <text:p>Yahoo Inc.</text:p>
            <text:p>701 First Avenue</text:p>
            <text:p>Sunnyvale CA 9408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ahoo.html</text:p>
          </table:table-cell>
        </table:table-row>
        <table:table-row table:style-name="ro5">
          <table:table-cell office:value-type="string" calcext:value-type="string">
            <text:p>YAMAXU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amaxun.html</text:p>
          </table:table-cell>
        </table:table-row>
        <table:table-row table:style-name="ro2">
          <table:table-cell office:value-type="string" calcext:value-type="string">
            <text:p>YANDEX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YANDEX LLC</text:p>
            <text:p>Lva Tolstogo 16</text:p>
            <text:p>Moscow 119021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Sadchenko Alexander</text:p>
            <text:p>YANDEX LLC</text:p>
            <text:p>Lva Tolstogo 16</text:p>
            <text:p>Moscow 119021</text:p>
            <text:p>Russian Federation (the)</text:p>
          </table:table-cell>
          <table:table-cell office:value-type="string" calcext:value-type="string">
            <text:p>🇷🇺 RU</text:p>
          </table:table-cell>
          <table:table-cell office:value-type="string" calcext:value-type="string">
            <text:p>Francisco Obispo</text:p>
            <text:p>Tucows.com, Co.</text:p>
            <text:p>96 Mowat Avenue</text:p>
            <text:p>Toronto ON M6K3M1</text:p>
            <text:p>Canada</text:p>
          </table:table-cell>
          <table:table-cell office:value-type="string" calcext:value-type="string">
            <text:p>🇨🇦 C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andex.html</text:p>
          </table:table-cell>
        </table:table-row>
        <table:table-row table:style-name="ro4">
          <table:table-cell office:value-type="string" calcext:value-type="string">
            <text:p>YE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TeleYemen</text:p>
            <text:p>P.O.Box 168</text:p>
            <text:p>26th September Street</text:p>
            <text:p>Sana'a</text:p>
            <text:p>Yemen</text:p>
          </table:table-cell>
          <table:table-cell office:value-type="string" calcext:value-type="string">
            <text:p>🇾🇪 YE</text:p>
          </table:table-cell>
          <table:table-cell office:value-type="string" calcext:value-type="string">
            <text:p>CCO</text:p>
            <text:p>TeleYemen</text:p>
            <text:p>P.O.Box 168</text:p>
            <text:p>26th September Street</text:p>
            <text:p>Sana'a</text:p>
            <text:p>Yemen</text:p>
          </table:table-cell>
          <table:table-cell office:value-type="string" calcext:value-type="string">
            <text:p>🇾🇪 YE</text:p>
          </table:table-cell>
          <table:table-cell office:value-type="string" calcext:value-type="string">
            <text:p>Mishaal Ali Thabet</text:p>
            <text:p>TeleYemen</text:p>
            <text:p>P.O.Box 168</text:p>
            <text:p>26th September Street</text:p>
            <text:p>Sana'a</text:p>
            <text:p>Yemen</text:p>
          </table:table-cell>
          <table:table-cell office:value-type="string" calcext:value-type="string">
            <text:p>🇾🇪 YE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e.html</text:p>
          </table:table-cell>
        </table:table-row>
        <table:table-row table:style-name="ro2">
          <table:table-cell office:value-type="string" calcext:value-type="string">
            <text:p>YODOBASHI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YODOBASHI CAMERA CO.,LTD.</text:p>
            <text:p>20-1 3-chome Kita-Shinjyuku</text:p>
            <text:p>Shinjyuku-ku Tokyo 169-8585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26-1 Sakuragaoka-cho</text:p>
            <text:p>Shibuya-ku Tokyo 150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odobashi.html</text:p>
          </table:table-cell>
        </table:table-row>
        <table:table-row table:style-name="ro2">
          <table:table-cell office:value-type="string" calcext:value-type="string">
            <text:p>YOG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Registry Services, LLC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IANA Contact</text:p>
            <text:p>GoDaddy Registry</text:p>
            <text:p>100 S. Mill Ave, Suite 1600</text:p>
            <text:p>Tempe AZ 8528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oga.html</text:p>
          </table:table-cell>
        </table:table-row>
        <table:table-row table:style-name="ro4">
          <table:table-cell office:value-type="string" calcext:value-type="string">
            <text:p>YOKOHAM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GMO Registry, Inc.</text:p>
            <text:p>26-1 Sakuragaoka-cho</text:p>
            <text:p>Shibuya-ku Tokyo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Representative Director and CEO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Director</text:p>
            <text:p>GMO Registry, Inc.</text:p>
            <text:p>Cerulean Tower</text:p>
            <text:p>26-1 Sakuragaoka-cho</text:p>
            <text:p>Shibuya-ku Tokyo 150-8512</text:p>
            <text:p>Japan</text:p>
          </table:table-cell>
          <table:table-cell office:value-type="string" calcext:value-type="string">
            <text:p>🇯🇵 JP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okohama.html</text:p>
          </table:table-cell>
        </table:table-row>
        <table:table-row table:style-name="ro5">
          <table:table-cell office:value-type="string" calcext:value-type="string">
            <text:p>YOU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ou.html</text:p>
          </table:table-cell>
        </table:table-row>
        <table:table-row table:style-name="ro2">
          <table:table-cell office:value-type="string" calcext:value-type="string">
            <text:p>YOUTUB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</text:p>
            <text:p>76 Ninth Avenue, 4th Floor</text:p>
            <text:p>New York NY 1100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outube.html</text:p>
          </table:table-cell>
        </table:table-row>
        <table:table-row table:style-name="ro2">
          <table:table-cell office:value-type="string" calcext:value-type="string">
            <text:p>YT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Admin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TLD Technical Contact</text:p>
            <text:p>Association Française pour le Nommage Internet en Coopération (A.F.N.I.C.)</text:p>
            <text:p>7, avenue du 8 mai 1945</text:p>
            <text:p>Guyancourt 78280</text:p>
            <text:p>France</text:p>
          </table:table-cell>
          <table:table-cell office:value-type="string" calcext:value-type="string">
            <text:p>🇫🇷 FR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yt.html</text:p>
          </table:table-cell>
        </table:table-row>
        <table:table-row table:style-name="ro4">
          <table:table-cell office:value-type="string" calcext:value-type="string">
            <text:p>YUN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eijing Qihu Keji Co., Ltd.</text:p>
            <text:p>Building #2, No. 6 Jiuxianqiao Road</text:p>
            <text:p>Chaoyang District</text:p>
            <text:p>Beijing 100011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Senior Operation Manager</text:p>
            <text:p>Beijing Qihu Keji Co., Ltd.</text:p>
            <text:p>Building #2, No. 6 Jiuxianqiao Road</text:p>
            <text:p>Chaoyang District</text:p>
            <text:p>Beijing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CTO</text:p>
            <text:p>Beijing Tele-info Technology Co., Ltd.</text:p>
            <text:p>21st Floor, Block D, Beihang Zhizhen Building, No. 7 Zhichun Road, Haidan District</text:p>
            <text:p>Beijing 100088</text:p>
            <text:p>China</text:p>
          </table:table-cell>
          <table:table-cell office:value-type="string" calcext:value-type="string">
            <text:p>🇨🇳 CN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yun.html</text:p>
          </table:table-cell>
        </table:table-row>
        <table:table-row table:style-name="ro4">
          <table:table-cell office:value-type="string" calcext:value-type="string">
            <text:p>ZA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ZA Domain Name Authority</text:p>
            <text:p>72 New Road,</text:p>
            <text:p>Glen Austin AH,</text:p>
            <text:p>Midrand Gauteng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.ZA ADMIN</text:p>
            <text:p>ZA Domain Name Authority</text:p>
            <text:p>72 New Road, Glen Austin AH</text:p>
            <text:p>Midrand Gauteng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.ZADNA Technical</text:p>
            <text:p>ZA Domain Name Authority</text:p>
            <text:p>72 New Road,</text:p>
            <text:p>Glen Austin AH</text:p>
            <text:p>Midrand Gauteng 1685</text:p>
            <text:p>South Africa</text:p>
          </table:table-cell>
          <table:table-cell office:value-type="string" calcext:value-type="string">
            <text:p>🇿🇦 ZA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za.html</text:p>
          </table:table-cell>
        </table:table-row>
        <table:table-row table:style-name="ro5">
          <table:table-cell office:value-type="string" calcext:value-type="string">
            <text:p>ZAPPOS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Registry Services Technical</text:p>
            <text:p>Nominet</text:p>
            <text:p>Minerva House</text:p>
            <text:p>Edmund Halley Road</text:p>
            <text:p>Oxford Science Park</text:p>
            <text:p>Oxford OX4 4DQ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zappos.html</text:p>
          </table:table-cell>
        </table:table-row>
        <table:table-row table:style-name="ro4">
          <table:table-cell office:value-type="string" calcext:value-type="string">
            <text:p>ZARA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Industria de Diseño Textil, S.A. (INDITEX, S.A.)</text:p>
            <text:p>Avenida de la Diputación, Edificio Inditex</text:p>
            <text:p>Arteixo A Coruña 15142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IP Director</text:p>
            <text:p>Industria de Diseño Textil, S.A.</text:p>
            <text:p>Avenida de la Diputación, Edificio Inditex</text:p>
            <text:p>Arteixo A Coruña 15142</text:p>
            <text:p>Spain</text:p>
          </table:table-cell>
          <table:table-cell office:value-type="string" calcext:value-type="string">
            <text:p>🇪🇸 E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⬜ Technology not in Europe</text:p>
          </table:table-cell>
          <table:table-cell office:value-type="string" calcext:value-type="string">
            <text:p>https://www.iana.org/domains/root/db/zara.html</text:p>
          </table:table-cell>
        </table:table-row>
        <table:table-row table:style-name="ro2">
          <table:table-cell office:value-type="string" calcext:value-type="string">
            <text:p>ZER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Program Manager, Registry</text:p>
            <text:p>Amazon Registry Services, Inc.</text:p>
            <text:p>410 Terry Avenue North</text:p>
            <text:p>Seattle WA 98109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Howard Eland, Senior Director, DNS Infrastructure Group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zero.html</text:p>
          </table:table-cell>
        </table:table-row>
        <table:table-row table:style-name="ro2">
          <table:table-cell office:value-type="string" calcext:value-type="string">
            <text:p>ZIP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Charleston Road Registry Inc.</text:p>
            <text:p>1600 Amphitheatre Parkway</text:p>
            <text:p>Mountain View CA 94043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Admin</text:p>
            <text:p>Google Inc.</text:p>
            <text:p>111 8th Avenue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TLD Engineering</text:p>
            <text:p>Google Inc.</text:p>
            <text:p>76 Ninth Avenue, 4th Floor</text:p>
            <text:p>New York NY 10011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zip.html</text:p>
          </table:table-cell>
        </table:table-row>
        <table:table-row table:style-name="ro3">
          <table:table-cell office:value-type="string" calcext:value-type="string">
            <text:p>ZIPPO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table:number-columns-repeated="6" office:value-type="string" calcext:value-type="string">
            <text:p>—</text:p>
          </table:table-cell>
          <table:table-cell office:value-type="string" calcext:value-type="string">
            <text:p>🫙 Incomplete record</text:p>
          </table:table-cell>
          <table:table-cell office:value-type="string" calcext:value-type="string">
            <text:p>https://www.iana.org/domains/root/db/zippo.html</text:p>
          </table:table-cell>
        </table:table-row>
        <table:table-row table:style-name="ro2">
          <table:table-cell office:value-type="string" calcext:value-type="string">
            <text:p>ZM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Zambia Information and Communications Technology Authority (ZICTA)</text:p>
            <text:p>Stand 4909, Corner of Independence and United Nations Avenue</text:p>
            <text:p>Lusaka Lusaka 10101</text:p>
            <text:p>Zambia</text:p>
          </table:table-cell>
          <table:table-cell office:value-type="string" calcext:value-type="string">
            <text:p>🇿🇲 ZM</text:p>
          </table:table-cell>
          <table:table-cell office:value-type="string" calcext:value-type="string">
            <text:p>Manager - Standards and Networks</text:p>
            <text:p>Zambia Information and Communications Technology Authority (ZICTA)</text:p>
            <text:p>Stand 4909, Corner of Independence and United Nations Avenue</text:p>
            <text:p>Lusaka Lusaka 10101</text:p>
            <text:p>Zambia</text:p>
          </table:table-cell>
          <table:table-cell office:value-type="string" calcext:value-type="string">
            <text:p>🇿🇲 ZM</text:p>
          </table:table-cell>
          <table:table-cell office:value-type="string" calcext:value-type="string">
            <text:p>Manager - Standards and Networks</text:p>
            <text:p>Zambia Information and Communications Technology Authority (ZICTA)</text:p>
            <text:p>Stand 4909, Corner of Independence and United Nations Avenue</text:p>
            <text:p>Lusaka Lusaka 10101</text:p>
            <text:p>Zambia</text:p>
          </table:table-cell>
          <table:table-cell office:value-type="string" calcext:value-type="string">
            <text:p>🇿🇲 ZM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zm.html</text:p>
          </table:table-cell>
        </table:table-row>
        <table:table-row table:style-name="ro4">
          <table:table-cell office:value-type="string" calcext:value-type="string">
            <text:p>ZONE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Binky Moon, LLC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Vice President, Engineering</text:p>
            <text:p>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Senior Director, DNS Infrastructure Group</text:p>
            <text:p>Identity Digital Limited</text:p>
            <text:p>c/o Identity Digital Inc.</text:p>
            <text:p>10500 NE 8th Street, Suite 750</text:p>
            <text:p>Bellevue WA 98004</text:p>
            <text:p>United States of America (the)</text:p>
          </table:table-cell>
          <table:table-cell office:value-type="string" calcext:value-type="string">
            <text:p>🇺🇸 US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zone.html</text:p>
          </table:table-cell>
        </table:table-row>
        <table:table-row table:style-name="ro4">
          <table:table-cell office:value-type="string" calcext:value-type="string">
            <text:p>ZUERICH</text:p>
          </table:table-cell>
          <table:table-cell office:value-type="string" calcext:value-type="string">
            <text:p>🦚 Generic top-level domain</text:p>
          </table:table-cell>
          <table:table-cell office:value-type="string" calcext:value-type="string">
            <text:p>Sponsoring Organisation</text:p>
          </table:table-cell>
          <table:table-cell office:value-type="string" calcext:value-type="string">
            <text:p>Kanton Zürich (Canton of Zurich)</text:p>
            <text:p>Neumuehlequai 10</text:p>
            <text:p>Zurich Zurich CH-809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Head of Communications</text:p>
            <text:p>Kanton Zürich (Canton of Zurich)</text:p>
            <text:p>Neumuehlequai 10</text:p>
            <text:p>Zurich Zurich CH-8090</text:p>
            <text:p>Switzerland</text:p>
          </table:table-cell>
          <table:table-cell office:value-type="string" calcext:value-type="string">
            <text:p>🇨🇭 CH</text:p>
          </table:table-cell>
          <table:table-cell office:value-type="string" calcext:value-type="string">
            <text:p>CTO</text:p>
            <text:p>CentralNic</text:p>
            <text:p>Saddlers House, 4th Floor</text:p>
            <text:p>44 Gutter Lane</text:p>
            <text:p>London EC2V 6BR</text:p>
            <text:p>United Kingdom of Great Britain and Northern Ireland (the)</text:p>
          </table:table-cell>
          <table:table-cell office:value-type="string" calcext:value-type="string">
            <text:p>🇬🇧 UK</text:p>
          </table:table-cell>
          <table:table-cell office:value-type="string" calcext:value-type="string">
            <text:p>🟢 All in Europe</text:p>
          </table:table-cell>
          <table:table-cell office:value-type="string" calcext:value-type="string">
            <text:p>https://www.iana.org/domains/root/db/zuerich.html</text:p>
          </table:table-cell>
        </table:table-row>
        <table:table-row table:style-name="ro5">
          <table:table-cell office:value-type="string" calcext:value-type="string">
            <text:p>ZW</text:p>
          </table:table-cell>
          <table:table-cell office:value-type="string" calcext:value-type="string">
            <text:p>🌍 Country-code top-level domain</text:p>
          </table:table-cell>
          <table:table-cell office:value-type="string" calcext:value-type="string">
            <text:p>ccTLD Manager</text:p>
          </table:table-cell>
          <table:table-cell office:value-type="string" calcext:value-type="string">
            <text:p>Postal and Telecommunications Regulatory Authority of Zimbabwe (POTRAZ)</text:p>
            <text:p>Block A, Emerald office Park</text:p>
            <text:p>30 The Chase, Emerald Hill</text:p>
            <text:p>P.O. Box MP 843, Mt Pleasant</text:p>
            <text:p>Harare</text:p>
            <text:p>Zimbabwe</text:p>
          </table:table-cell>
          <table:table-cell office:value-type="string" calcext:value-type="string">
            <text:p>🇿🇼 ZW</text:p>
          </table:table-cell>
          <table:table-cell office:value-type="string" calcext:value-type="string">
            <text:p>Manager Internet &amp; Data Operations</text:p>
            <text:p>TelOne Pvt Ltd</text:p>
            <text:p>Cnr Sam Nujoma St. &amp; Samorah Machel Ave</text:p>
            <text:p>P.O.Box CY 792</text:p>
            <text:p>Causeway</text:p>
            <text:p>Harare</text:p>
            <text:p>Zimbabwe</text:p>
          </table:table-cell>
          <table:table-cell office:value-type="string" calcext:value-type="string">
            <text:p>🇿🇼 ZW</text:p>
          </table:table-cell>
          <table:table-cell office:value-type="string" calcext:value-type="string">
            <text:p>Network Administrator</text:p>
            <text:p>TelOne Pvt Ltd</text:p>
            <text:p>Cnr Sam Nujoma St. &amp; Samorah Machel Ave</text:p>
            <text:p>P.O.Box CY 792</text:p>
            <text:p>Causeway</text:p>
            <text:p>Harare</text:p>
            <text:p>Zimbabwe</text:p>
          </table:table-cell>
          <table:table-cell office:value-type="string" calcext:value-type="string">
            <text:p>🇿🇼 ZW</text:p>
          </table:table-cell>
          <table:table-cell office:value-type="string" calcext:value-type="string">
            <text:p>⭕ Not in Europe</text:p>
          </table:table-cell>
          <table:table-cell office:value-type="string" calcext:value-type="string">
            <text:p>https://www.iana.org/domains/root/db/zw.html</text:p>
          </table:table-cell>
        </table:table-row>
      </table:table>
      <table:named-expressions/>
      <table:database-ranges>
        <table:database-range table:name="__Anonymous_Sheet_DB__0" table:target-range-address="domains.A1:domains.K1596" table:display-filter-buttons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CH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CH" style:letter-kerning="true" style:font-family-asian="Tahoma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5">00.00.0000</text:date>, <text:time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9-05T18:56:33.909210342</dc:date>
    <dc:creator>Marcel Waldvogel</dc:creator>
    <meta:editing-duration>PT7M2S</meta:editing-duration>
    <meta:editing-cycles>1</meta:editing-cycles>
    <meta:document-statistic meta:table-count="1" meta:cell-count="17556" meta:object-count="0"/>
    <meta:generator>LibreOffice/25.2.3.2$Linux_X86_64 LibreOffice_project/520$Build-2</meta:generator>
  </office:meta>
</office:document-meta>
</file>